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</table:table-row>
        <table:table-row>
          <table:table-cell office:string-value="AlertDay 08/10/2026" office:value-type="string">
            <text:p>AlertDay 08/10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9.7950" office:value-type="string">
            <text:p>9.7950</text:p>
          </table:table-cell>
        </table:table-row>
        <table:table-row>
          <table:table-cell office:string-value="AlertDay 08/11/2026" office:value-type="string">
            <text:p>AlertDay 08/11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0.7850" office:value-type="string">
            <text:p>10.7850</text:p>
          </table:table-cell>
        </table:table-row>
        <table:table-row>
          <table:table-cell office:string-value="AlertDay 08/12/2026" office:value-type="string">
            <text:p>AlertDay 08/12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1.7600" office:value-type="string">
            <text:p>11.7600</text:p>
          </table:table-cell>
        </table:table-row>
        <table:table-row>
          <table:table-cell office:string-value="AlertDay 08/13/2026" office:value-type="string">
            <text:p>AlertDay 08/13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3.6950" office:value-type="string">
            <text:p>13.6950</text:p>
          </table:table-cell>
        </table:table-row>
        <table:table-row>
          <table:table-cell office:string-value="AlertDay 08/14/2026" office:value-type="string">
            <text:p>AlertDay 08/14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2150" office:value-type="string">
            <text:p>16.2150</text:p>
          </table:table-cell>
        </table:table-row>
        <table:table-row>
          <table:table-cell office:string-value="AlertDay 08/15/2026" office:value-type="string">
            <text:p>AlertDay 08/15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1550" office:value-type="string">
            <text:p>16.1550</text:p>
          </table:table-cell>
        </table:table-row>
        <table:table-row>
          <table:table-cell office:string-value="AlertDay 08/16/2026" office:value-type="string">
            <text:p>AlertDay 08/16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1550" office:value-type="string">
            <text:p>16.1550</text:p>
          </table:table-cell>
        </table:table-row>
        <table:table-row>
          <table:table-cell office:string-value="AlertDay 08/17/2026" office:value-type="string">
            <text:p>AlertDay 08/17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1550" office:value-type="string">
            <text:p>16.1550</text:p>
          </table:table-cell>
        </table:table-row>
        <table:table-row>
          <table:table-cell office:string-value="AlertDay 08/18/2026" office:value-type="string">
            <text:p>AlertDay 08/18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0.9800" office:value-type="string">
            <text:p>10.9800</text:p>
          </table:table-cell>
        </table:table-row>
        <table:table-row>
          <table:table-cell office:string-value="AlertDay 08/19/2026" office:value-type="string">
            <text:p>AlertDay 08/19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1.8050" office:value-type="string">
            <text:p>11.8050</text:p>
          </table:table-cell>
        </table:table-row>
        <table:table-row>
          <table:table-cell office:string-value="AlertDay 08/20/2026" office:value-type="string">
            <text:p>AlertDay 08/20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5.3150" office:value-type="string">
            <text:p>15.315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6:21:39</meta:creation-date>
    <meta:editing-cycles>1</meta:editing-cycles>
    <dc:language>en</dc:language>
    <dc:creator>ZETHOU-WWEXT02P$</dc:creator>
    <dc:date>2026-08-25T06:21:39</dc:date>
    <meta:editing-duration>PT0.007S</meta:editing-duration>
  </office:meta>
</office:document-meta>
</file>