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Direction" office:value-type="string">
            <text:p>Direction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Zone" office:value-type="string">
            <text:p>Zone</text:p>
          </table:table-cell>
          <table:table-cell office:string-value="Mileage" office:value-type="string">
            <text:p>Mileage</text:p>
          </table:table-cell>
          <table:table-cell office:string-value="DRN" office:value-type="string">
            <text:p>DRN</text:p>
          </table:table-cell>
          <table:table-cell office:string-value="EGM" office:value-type="string">
            <text:p>EGM</text:p>
          </table:table-cell>
          <table:table-cell office:string-value="GRI" office:value-type="string">
            <text:p>GRI</text:p>
          </table:table-cell>
          <table:table-cell office:string-value="Measurer" office:value-type="string">
            <text:p>Measurer</text:p>
          </table:table-cell>
          <table:table-cell office:string-value="Flw Cntl" office:value-type="string">
            <text:p>Flw Cntl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BPEOP   " office:value-type="string">
            <text:p>BPEOP <text:s text:c="2"/></text:p>
          </table:table-cell>
          <table:table-cell office:string-value="BP - PEOPLES (80601)" office:value-type="string">
            <text:p>BP - PEOPLES (80601)</text:p>
          </table:table-cell>
          <table:table-cell office:string-value="IL      " office:value-type="string">
            <text:p>IL <text:s text:c="5"/></text:p>
          </table:table-cell>
          <table:table-cell office:string-value="CHAMPAIGN                               " office:value-type="string">
            <text:p>CHAMPAIGN <text:s text:c="30"/></text:p>
          </table:table-cell>
          <table:table-cell office:string-value="D" office:value-type="string">
            <text:p>D</text:p>
          </table:table-cell>
          <table:table-cell office:string-value="Peoples Gas Light and Coke Company (The)" office:value-type="string">
            <text:p>Peoples Gas Light and Coke Company (The)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50.300" office:value-type="string">
            <text:p>750.300</text:p>
          </table:table-cell>
          <table:table-cell office:string-value="220245" office:value-type="string">
            <text:p>2202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2717   " office:value-type="string">
            <text:p>82717 <text:s text:c="2"/></text:p>
          </table:table-cell>
          <table:table-cell office:string-value="CHAMPAIGN LATERAL FARM TAPS - LIBERTY ENERGY (MIDSTATES)" office:value-type="string">
            <text:p>CHAMPAIGN LATERAL FARM TAPS - LIBERTY ENERGY (MIDSTATES)</text:p>
          </table:table-cell>
          <table:table-cell office:string-value="IL      " office:value-type="string">
            <text:p>IL <text:s text:c="5"/></text:p>
          </table:table-cell>
          <table:table-cell office:string-value="CHAMPAIGN                               " office:value-type="string">
            <text:p>CHAMPAIGN <text:s text:c="30"/></text:p>
          </table:table-cell>
          <table:table-cell office:string-value="D" office:value-type="string">
            <text:p>D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50.300" office:value-type="string">
            <text:p>750.300</text:p>
          </table:table-cell>
          <table:table-cell office:string-value="155710" office:value-type="string">
            <text:p>15571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601   " office:value-type="string">
            <text:p>80601 <text:s text:c="2"/></text:p>
          </table:table-cell>
          <table:table-cell office:string-value="CHAMPAIGN TRANSPORT - PEOPLES" office:value-type="string">
            <text:p>CHAMPAIGN TRANSPORT - PEOPLES</text:p>
          </table:table-cell>
          <table:table-cell office:string-value="IL      " office:value-type="string">
            <text:p>IL <text:s text:c="5"/></text:p>
          </table:table-cell>
          <table:table-cell office:string-value="CHAMPAIGN                               " office:value-type="string">
            <text:p>CHAMPAIGN <text:s text:c="30"/></text:p>
          </table:table-cell>
          <table:table-cell office:string-value="D" office:value-type="string">
            <text:p>D</text:p>
          </table:table-cell>
          <table:table-cell office:string-value="Peoples Gas Light and Coke Company (The)" office:value-type="string">
            <text:p>Peoples Gas Light and Coke Company (The)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50.300" office:value-type="string">
            <text:p>750.300</text:p>
          </table:table-cell>
          <table:table-cell office:string-value="49966" office:value-type="string">
            <text:p>4996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601P  " office:value-type="string">
            <text:p>80601P <text:s text:c="1"/></text:p>
          </table:table-cell>
          <table:table-cell office:string-value="CHAMPAIGN TRANSPORT - PEOPLES - PARK" office:value-type="string">
            <text:p>CHAMPAIGN TRANSPORT - PEOPLES - PARK</text:p>
          </table:table-cell>
          <table:table-cell office:string-value="IL      " office:value-type="string">
            <text:p>IL <text:s text:c="5"/></text:p>
          </table:table-cell>
          <table:table-cell office:string-value="CHAMPAIGN                               " office:value-type="string">
            <text:p>CHAMPAIG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50.300" office:value-type="string">
            <text:p>750.300</text:p>
          </table:table-cell>
          <table:table-cell office:string-value="485842" office:value-type="string">
            <text:p>48584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2056   " office:value-type="string">
            <text:p>82056 <text:s text:c="2"/></text:p>
          </table:table-cell>
          <table:table-cell office:string-value="SEED INTERCONNECT - PIONEER HI-BRED" office:value-type="string">
            <text:p>SEED INTERCONNECT - PIONEER HI-BRED</text:p>
          </table:table-cell>
          <table:table-cell office:string-value="IL      " office:value-type="string">
            <text:p>IL <text:s text:c="5"/></text:p>
          </table:table-cell>
          <table:table-cell office:string-value="CHAMPAIGN                               " office:value-type="string">
            <text:p>CHAMPAIGN <text:s text:c="30"/></text:p>
          </table:table-cell>
          <table:table-cell office:string-value="D" office:value-type="string">
            <text:p>D</text:p>
          </table:table-cell>
          <table:table-cell office:string-value="Pioneer Hi-Bred International, Inc." office:value-type="string">
            <text:p>Pioneer Hi-Bred International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50.300" office:value-type="string">
            <text:p>750.300</text:p>
          </table:table-cell>
          <table:table-cell office:string-value="446134" office:value-type="string">
            <text:p>44613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35   " office:value-type="string">
            <text:p>80035 <text:s text:c="2"/></text:p>
          </table:table-cell>
          <table:table-cell office:string-value="CITY OF FLORA, IL" office:value-type="string">
            <text:p>CITY OF FLORA, IL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D" office:value-type="string">
            <text:p>D</text:p>
          </table:table-cell>
          <table:table-cell office:string-value="City of Flora, IL" office:value-type="string">
            <text:p>City of Flora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43.070" office:value-type="string">
            <text:p>643.070</text:p>
          </table:table-cell>
          <table:table-cell office:string-value="3623" office:value-type="string">
            <text:p>362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35P  " office:value-type="string">
            <text:p>80035P <text:s text:c="1"/></text:p>
          </table:table-cell>
          <table:table-cell office:string-value="CITY OF FLORA, IL - PARK" office:value-type="string">
            <text:p>CITY OF FLORA, IL - PARK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43.070" office:value-type="string">
            <text:p>643.070</text:p>
          </table:table-cell>
          <table:table-cell office:string-value="485847" office:value-type="string">
            <text:p>48584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43P  " office:value-type="string">
            <text:p>82743P <text:s text:c="1"/></text:p>
          </table:table-cell>
          <table:table-cell office:string-value="EAST LINE TGC REC - CENTERPOINT MISSISSIPPI RIVER TRNSMSN - PARK" office:value-type="string">
            <text:p>EAST LINE TGC REC - CENTERPOINT MISSISSIPPI RIVER TRNSMSN - PARK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42.060" office:value-type="string">
            <text:p>642.060</text:p>
          </table:table-cell>
          <table:table-cell office:string-value="770484" office:value-type="string">
            <text:p>77048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43   " office:value-type="string">
            <text:p>82743 <text:s text:c="2"/></text:p>
          </table:table-cell>
          <table:table-cell office:string-value="EAST LINE TGC REC - ENABLE MISSISSIPPI RIVER TRANSMISSION" office:value-type="string">
            <text:p>EAST LINE TGC REC - ENABLE MISSISSIPPI RIVER TRANSMISSION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R" office:value-type="string">
            <text:p>R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42.060" office:value-type="string">
            <text:p>642.060</text:p>
          </table:table-cell>
          <table:table-cell office:string-value="737297" office:value-type="string">
            <text:p>73729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36P  " office:value-type="string">
            <text:p>80036P <text:s text:c="1"/></text:p>
          </table:table-cell>
          <table:table-cell office:string-value="FLORA - CENTERPOINT ENERGY MISSISSIPPI RVR TRANSMSN - PARK" office:value-type="string">
            <text:p>FLORA - CENTERPOINT ENERGY MISSISSIPPI RVR TRANSMSN - PARK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28.480" office:value-type="string">
            <text:p>628.480</text:p>
          </table:table-cell>
          <table:table-cell office:string-value="485844" office:value-type="string">
            <text:p>48584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36   " office:value-type="string">
            <text:p>80036 <text:s text:c="2"/></text:p>
          </table:table-cell>
          <table:table-cell office:string-value="FLORA - ENABLE ENERGY MISSISSIPPI RIVER TRANSMISSION" office:value-type="string">
            <text:p>FLORA - ENABLE ENERGY MISSISSIPPI RIVER TRANSMISSION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D" office:value-type="string">
            <text:p>D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28.480" office:value-type="string">
            <text:p>628.480</text:p>
          </table:table-cell>
          <table:table-cell office:string-value="3622" office:value-type="string">
            <text:p>362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058   " office:value-type="string">
            <text:p>82058 <text:s text:c="2"/></text:p>
          </table:table-cell>
          <table:table-cell office:string-value="RACCOON CREEK - UNION ELECTRIC DBA AMEREN MISSOURI " office:value-type="string">
            <text:p>RACCOON CREEK - UNION ELECTRIC DBA AMEREN MISSOURI 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42.130" office:value-type="string">
            <text:p>642.130</text:p>
          </table:table-cell>
          <table:table-cell office:string-value="1213213" office:value-type="string">
            <text:p>121321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058P  " office:value-type="string">
            <text:p>82058P <text:s text:c="1"/></text:p>
          </table:table-cell>
          <table:table-cell office:string-value="RACCOON CREEK - UNION ELECTRIC DBA AMEREN MISSOURI - PARK" office:value-type="string">
            <text:p>RACCOON CREEK - UNION ELECTRIC DBA AMEREN MISSOURI - PARK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42.130" office:value-type="string">
            <text:p>642.130</text:p>
          </table:table-cell>
          <table:table-cell office:string-value="1213214" office:value-type="string">
            <text:p>121321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33   " office:value-type="string">
            <text:p>80033 <text:s text:c="2"/></text:p>
          </table:table-cell>
          <table:table-cell office:string-value="VILLAGE OF CLAY CITY, IL" office:value-type="string">
            <text:p>VILLAGE OF CLAY CITY, IL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D" office:value-type="string">
            <text:p>D</text:p>
          </table:table-cell>
          <table:table-cell office:string-value="Village of Clay City" office:value-type="string">
            <text:p>Village of Clay C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47.910" office:value-type="string">
            <text:p>647.910</text:p>
          </table:table-cell>
          <table:table-cell office:string-value="3626" office:value-type="string">
            <text:p>362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33P  " office:value-type="string">
            <text:p>80033P <text:s text:c="1"/></text:p>
          </table:table-cell>
          <table:table-cell office:string-value="VILLAGE OF CLAY CITY, IL - PARK" office:value-type="string">
            <text:p>VILLAGE OF CLAY CITY, IL - PARK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47.910" office:value-type="string">
            <text:p>647.910</text:p>
          </table:table-cell>
          <table:table-cell office:string-value="485845" office:value-type="string">
            <text:p>4858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32   " office:value-type="string">
            <text:p>80032 <text:s text:c="2"/></text:p>
          </table:table-cell>
          <table:table-cell office:string-value="VILLAGE OF LOUISVILLE, IL" office:value-type="string">
            <text:p>VILLAGE OF LOUISVILLE, IL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D" office:value-type="string">
            <text:p>D</text:p>
          </table:table-cell>
          <table:table-cell office:string-value="Village of Louisville" office:value-type="string">
            <text:p>Village of Louisvill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53.170" office:value-type="string">
            <text:p>653.170</text:p>
          </table:table-cell>
          <table:table-cell office:string-value="49940" office:value-type="string">
            <text:p>4994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32P  " office:value-type="string">
            <text:p>80032P <text:s text:c="1"/></text:p>
          </table:table-cell>
          <table:table-cell office:string-value="VILLAGE OF LOUISVILLE, IL - PARK" office:value-type="string">
            <text:p>VILLAGE OF LOUISVILLE, IL - PARK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53.170" office:value-type="string">
            <text:p>653.170</text:p>
          </table:table-cell>
          <table:table-cell office:string-value="485846" office:value-type="string">
            <text:p>48584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34   " office:value-type="string">
            <text:p>80034 <text:s text:c="2"/></text:p>
          </table:table-cell>
          <table:table-cell office:string-value="XENIA - LIBERTY ENERGY (MIDSTATES)" office:value-type="string">
            <text:p>XENIA - LIBERTY ENERGY (MIDSTATES)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D" office:value-type="string">
            <text:p>D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43.070" office:value-type="string">
            <text:p>643.070</text:p>
          </table:table-cell>
          <table:table-cell office:string-value="3624" office:value-type="string">
            <text:p>362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34P  " office:value-type="string">
            <text:p>80034P <text:s text:c="1"/></text:p>
          </table:table-cell>
          <table:table-cell office:string-value="XENIA - LIBERTY ENERGY (MIDSTATES) - PARK" office:value-type="string">
            <text:p>XENIA - LIBERTY ENERGY (MIDSTATES) - PARK</text:p>
          </table:table-cell>
          <table:table-cell office:string-value="IL      " office:value-type="string">
            <text:p>IL <text:s text:c="5"/></text:p>
          </table:table-cell>
          <table:table-cell office:string-value="CLAY                                    " office:value-type="string">
            <text:p>CLAY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43.070" office:value-type="string">
            <text:p>643.070</text:p>
          </table:table-cell>
          <table:table-cell office:string-value="485848" office:value-type="string">
            <text:p>48584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TRKAIC  " office:value-type="string">
            <text:p>TRKAIC <text:s text:c="1"/></text:p>
          </table:table-cell>
          <table:table-cell office:string-value="AMEREN ILLINOIS " office:value-type="string">
            <text:p>AMEREN ILLINOIS </text:p>
          </table:table-cell>
          <table:table-cell office:string-value="IL      " office:value-type="string">
            <text:p>IL <text:s text:c="5"/></text:p>
          </table:table-cell>
          <table:table-cell office:string-value="CUMBERLAND                              " office:value-type="string">
            <text:p>CUMBERLAND <text:s text:c="29"/></text:p>
          </table:table-cell>
          <table:table-cell office:string-value="D" office:value-type="string">
            <text:p>D</text:p>
          </table:table-cell>
          <table:table-cell office:string-value="Ameren Illinois Company" office:value-type="string">
            <text:p>Ameren Illinoi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90.220" office:value-type="string">
            <text:p>690.220</text:p>
          </table:table-cell>
          <table:table-cell office:string-value="1177334" office:value-type="string">
            <text:p>117733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TRKAICP " office:value-type="string">
            <text:p>TRKAICP </text:p>
          </table:table-cell>
          <table:table-cell office:string-value="AMEREN ILLINOIS - PARK" office:value-type="string">
            <text:p>AMEREN ILLINOIS - PARK</text:p>
          </table:table-cell>
          <table:table-cell office:string-value="IL      " office:value-type="string">
            <text:p>IL <text:s text:c="5"/></text:p>
          </table:table-cell>
          <table:table-cell office:string-value="CUMBERLAND                              " office:value-type="string">
            <text:p>CUMBERLAN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90.220" office:value-type="string">
            <text:p>690.220</text:p>
          </table:table-cell>
          <table:table-cell office:string-value="1177335" office:value-type="string">
            <text:p>117733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050   " office:value-type="string">
            <text:p>82050 <text:s text:c="2"/></text:p>
          </table:table-cell>
          <table:table-cell office:string-value="SHELBY COUNTY GENERATION STATION" office:value-type="string">
            <text:p>SHELBY COUNTY GENERATION STATION</text:p>
          </table:table-cell>
          <table:table-cell office:string-value="IL      " office:value-type="string">
            <text:p>IL <text:s text:c="5"/></text:p>
          </table:table-cell>
          <table:table-cell office:string-value="CUMBERLAND                              " office:value-type="string">
            <text:p>CUMBERLAND <text:s text:c="29"/></text:p>
          </table:table-cell>
          <table:table-cell office:string-value="D" office:value-type="string">
            <text:p>D</text:p>
          </table:table-cell>
          <table:table-cell office:string-value="Shelby County Energy Center, LLC" office:value-type="string">
            <text:p>Shelby County Energy Cent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88.430" office:value-type="string">
            <text:p>688.430</text:p>
          </table:table-cell>
          <table:table-cell office:string-value="50013" office:value-type="string">
            <text:p>5001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050P  " office:value-type="string">
            <text:p>82050P <text:s text:c="1"/></text:p>
          </table:table-cell>
          <table:table-cell office:string-value="SHELBY COUNTY GENERATION STATION - PARK" office:value-type="string">
            <text:p>SHELBY COUNTY GENERATION STATION - PARK</text:p>
          </table:table-cell>
          <table:table-cell office:string-value="IL      " office:value-type="string">
            <text:p>IL <text:s text:c="5"/></text:p>
          </table:table-cell>
          <table:table-cell office:string-value="CUMBERLAND                              " office:value-type="string">
            <text:p>CUMBERLAN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88.430" office:value-type="string">
            <text:p>688.430</text:p>
          </table:table-cell>
          <table:table-cell office:string-value="487386" office:value-type="string">
            <text:p>48738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29   " office:value-type="string">
            <text:p>80029 <text:s text:c="2"/></text:p>
          </table:table-cell>
          <table:table-cell office:string-value="VILLAGE OF GREENUP, IL" office:value-type="string">
            <text:p>VILLAGE OF GREENUP, IL</text:p>
          </table:table-cell>
          <table:table-cell office:string-value="IL      " office:value-type="string">
            <text:p>IL <text:s text:c="5"/></text:p>
          </table:table-cell>
          <table:table-cell office:string-value="CUMBERLAND                              " office:value-type="string">
            <text:p>CUMBERLAND <text:s text:c="29"/></text:p>
          </table:table-cell>
          <table:table-cell office:string-value="D" office:value-type="string">
            <text:p>D</text:p>
          </table:table-cell>
          <table:table-cell office:string-value="Village of Greenup" office:value-type="string">
            <text:p>Village of Greenu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88.410" office:value-type="string">
            <text:p>688.410</text:p>
          </table:table-cell>
          <table:table-cell office:string-value="3706" office:value-type="string">
            <text:p>370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29P  " office:value-type="string">
            <text:p>80029P <text:s text:c="1"/></text:p>
          </table:table-cell>
          <table:table-cell office:string-value="VILLAGE OF GREENUP, IL - PARK" office:value-type="string">
            <text:p>VILLAGE OF GREENUP, IL - PARK</text:p>
          </table:table-cell>
          <table:table-cell office:string-value="IL      " office:value-type="string">
            <text:p>IL <text:s text:c="5"/></text:p>
          </table:table-cell>
          <table:table-cell office:string-value="CUMBERLAND                              " office:value-type="string">
            <text:p>CUMBERLAN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88.410" office:value-type="string">
            <text:p>688.410</text:p>
          </table:table-cell>
          <table:table-cell office:string-value="485851" office:value-type="string">
            <text:p>48585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28   " office:value-type="string">
            <text:p>80028 <text:s text:c="2"/></text:p>
          </table:table-cell>
          <table:table-cell office:string-value="VILLAGE OF TOLEDO, IL" office:value-type="string">
            <text:p>VILLAGE OF TOLEDO, IL</text:p>
          </table:table-cell>
          <table:table-cell office:string-value="IL      " office:value-type="string">
            <text:p>IL <text:s text:c="5"/></text:p>
          </table:table-cell>
          <table:table-cell office:string-value="CUMBERLAND                              " office:value-type="string">
            <text:p>CUMBERLAND <text:s text:c="29"/></text:p>
          </table:table-cell>
          <table:table-cell office:string-value="D" office:value-type="string">
            <text:p>D</text:p>
          </table:table-cell>
          <table:table-cell office:string-value="Village of Toledo" office:value-type="string">
            <text:p>Village of Toledo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88.410" office:value-type="string">
            <text:p>688.410</text:p>
          </table:table-cell>
          <table:table-cell office:string-value="3707" office:value-type="string">
            <text:p>370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28P  " office:value-type="string">
            <text:p>80028P <text:s text:c="1"/></text:p>
          </table:table-cell>
          <table:table-cell office:string-value="VILLAGE OF TOLEDO, IL - PARK" office:value-type="string">
            <text:p>VILLAGE OF TOLEDO, IL - PARK</text:p>
          </table:table-cell>
          <table:table-cell office:string-value="IL      " office:value-type="string">
            <text:p>IL <text:s text:c="5"/></text:p>
          </table:table-cell>
          <table:table-cell office:string-value="CUMBERLAND                              " office:value-type="string">
            <text:p>CUMBERLAN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88.410" office:value-type="string">
            <text:p>688.410</text:p>
          </table:table-cell>
          <table:table-cell office:string-value="485852" office:value-type="string">
            <text:p>48585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45   " office:value-type="string">
            <text:p>82745 <text:s text:c="2"/></text:p>
          </table:table-cell>
          <table:table-cell office:string-value="DOUGLAS COUNTY RECEIPT - ROCKIES EXPRESS PIPELINE " office:value-type="string">
            <text:p>DOUGLAS COUNTY RECEIPT - ROCKIES EXPRESS PIPELINE </text:p>
          </table:table-cell>
          <table:table-cell office:string-value="IL      " office:value-type="string">
            <text:p>IL <text:s text:c="5"/></text:p>
          </table:table-cell>
          <table:table-cell office:string-value="DOUGLAS                                 " office:value-type="string">
            <text:p>DOUGLAS <text:s text:c="32"/></text:p>
          </table:table-cell>
          <table:table-cell office:string-value="R" office:value-type="string">
            <text:p>R</text:p>
          </table:table-cell>
          <table:table-cell office:string-value="Rockies Express Pipeline LLC" office:value-type="string">
            <text:p>Rockies Expre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725.420" office:value-type="string">
            <text:p>725.420</text:p>
          </table:table-cell>
          <table:table-cell office:string-value="742250" office:value-type="string">
            <text:p>74225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45P  " office:value-type="string">
            <text:p>82745P <text:s text:c="1"/></text:p>
          </table:table-cell>
          <table:table-cell office:string-value="DOUGLAS COUNTY RECEIPT - ROCKIES EXPRESS PIPELINE - PARK" office:value-type="string">
            <text:p>DOUGLAS COUNTY RECEIPT - ROCKIES EXPRESS PIPELINE - PARK</text:p>
          </table:table-cell>
          <table:table-cell office:string-value="IL      " office:value-type="string">
            <text:p>IL <text:s text:c="5"/></text:p>
          </table:table-cell>
          <table:table-cell office:string-value="DOUGLAS                                 " office:value-type="string">
            <text:p>DOUGLAS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725.420" office:value-type="string">
            <text:p>725.420</text:p>
          </table:table-cell>
          <table:table-cell office:string-value="819055" office:value-type="string">
            <text:p>81905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23   " office:value-type="string">
            <text:p>80023 <text:s text:c="2"/></text:p>
          </table:table-cell>
          <table:table-cell office:string-value="PEPL @ BOURBON - TGC" office:value-type="string">
            <text:p>PEPL @ BOURBON - TGC</text:p>
          </table:table-cell>
          <table:table-cell office:string-value="IL      " office:value-type="string">
            <text:p>IL <text:s text:c="5"/></text:p>
          </table:table-cell>
          <table:table-cell office:string-value="DOUGLAS                                 " office:value-type="string">
            <text:p>DOUGLAS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719.520" office:value-type="string">
            <text:p>719.520</text:p>
          </table:table-cell>
          <table:table-cell office:string-value="49938" office:value-type="string">
            <text:p>4993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23P  " office:value-type="string">
            <text:p>80023P <text:s text:c="1"/></text:p>
          </table:table-cell>
          <table:table-cell office:string-value="PEPL @ BOURBON - TGC - PARK" office:value-type="string">
            <text:p>PEPL @ BOURBON - TGC - PARK</text:p>
          </table:table-cell>
          <table:table-cell office:string-value="IL      " office:value-type="string">
            <text:p>IL <text:s text:c="5"/></text:p>
          </table:table-cell>
          <table:table-cell office:string-value="DOUGLAS                                 " office:value-type="string">
            <text:p>DOUGLAS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719.520" office:value-type="string">
            <text:p>719.520</text:p>
          </table:table-cell>
          <table:table-cell office:string-value="485853" office:value-type="string">
            <text:p>48585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46   " office:value-type="string">
            <text:p>80046 <text:s text:c="2"/></text:p>
          </table:table-cell>
          <table:table-cell office:string-value="CITY OF MCLEANSBORO, IL" office:value-type="string">
            <text:p>CITY OF MCLEANSBORO, IL</text:p>
          </table:table-cell>
          <table:table-cell office:string-value="IL      " office:value-type="string">
            <text:p>IL <text:s text:c="5"/></text:p>
          </table:table-cell>
          <table:table-cell office:string-value="HAMILTON                                " office:value-type="string">
            <text:p>HAMILTON <text:s text:c="31"/></text:p>
          </table:table-cell>
          <table:table-cell office:string-value="D" office:value-type="string">
            <text:p>D</text:p>
          </table:table-cell>
          <table:table-cell office:string-value="City of McLeansboro, IL" office:value-type="string">
            <text:p>City of McLeansboro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02.380" office:value-type="string">
            <text:p>602.380</text:p>
          </table:table-cell>
          <table:table-cell office:string-value="49943" office:value-type="string">
            <text:p>4994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46P  " office:value-type="string">
            <text:p>80046P <text:s text:c="1"/></text:p>
          </table:table-cell>
          <table:table-cell office:string-value="CITY OF MCLEANSBORO, IL - PARK" office:value-type="string">
            <text:p>CITY OF MCLEANSBORO, IL - PARK</text:p>
          </table:table-cell>
          <table:table-cell office:string-value="IL      " office:value-type="string">
            <text:p>IL <text:s text:c="5"/></text:p>
          </table:table-cell>
          <table:table-cell office:string-value="HAMILTON                                " office:value-type="string">
            <text:p>HAMILTON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02.380" office:value-type="string">
            <text:p>602.380</text:p>
          </table:table-cell>
          <table:table-cell office:string-value="485900" office:value-type="string">
            <text:p>4859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44   " office:value-type="string">
            <text:p>80044 <text:s text:c="2"/></text:p>
          </table:table-cell>
          <table:table-cell office:string-value="VILLAGE OF BELLE RIVE, IL" office:value-type="string">
            <text:p>VILLAGE OF BELLE RIVE, IL</text:p>
          </table:table-cell>
          <table:table-cell office:string-value="IL      " office:value-type="string">
            <text:p>IL <text:s text:c="5"/></text:p>
          </table:table-cell>
          <table:table-cell office:string-value="HAMILTON                                " office:value-type="string">
            <text:p>HAMILTON <text:s text:c="31"/></text:p>
          </table:table-cell>
          <table:table-cell office:string-value="D" office:value-type="string">
            <text:p>D</text:p>
          </table:table-cell>
          <table:table-cell office:string-value="Village of Belle Rive" office:value-type="string">
            <text:p>Village of Belle Riv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10.740" office:value-type="string">
            <text:p>610.740</text:p>
          </table:table-cell>
          <table:table-cell office:string-value="49941" office:value-type="string">
            <text:p>4994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44P  " office:value-type="string">
            <text:p>80044P <text:s text:c="1"/></text:p>
          </table:table-cell>
          <table:table-cell office:string-value="VILLAGE OF BELLE RIVE, IL - PARK" office:value-type="string">
            <text:p>VILLAGE OF BELLE RIVE, IL - PARK</text:p>
          </table:table-cell>
          <table:table-cell office:string-value="IL      " office:value-type="string">
            <text:p>IL <text:s text:c="5"/></text:p>
          </table:table-cell>
          <table:table-cell office:string-value="HAMILTON                                " office:value-type="string">
            <text:p>HAMILTON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10.740" office:value-type="string">
            <text:p>610.740</text:p>
          </table:table-cell>
          <table:table-cell office:string-value="485898" office:value-type="string">
            <text:p>48589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45   " office:value-type="string">
            <text:p>80045 <text:s text:c="2"/></text:p>
          </table:table-cell>
          <table:table-cell office:string-value="VILLAGE OF DAHLGREN, IL" office:value-type="string">
            <text:p>VILLAGE OF DAHLGREN, IL</text:p>
          </table:table-cell>
          <table:table-cell office:string-value="IL      " office:value-type="string">
            <text:p>IL <text:s text:c="5"/></text:p>
          </table:table-cell>
          <table:table-cell office:string-value="HAMILTON                                " office:value-type="string">
            <text:p>HAMILTON <text:s text:c="31"/></text:p>
          </table:table-cell>
          <table:table-cell office:string-value="D" office:value-type="string">
            <text:p>D</text:p>
          </table:table-cell>
          <table:table-cell office:string-value="Village of Dahlgren, IL" office:value-type="string">
            <text:p>Village of Dahlgren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10.740" office:value-type="string">
            <text:p>610.740</text:p>
          </table:table-cell>
          <table:table-cell office:string-value="49942" office:value-type="string">
            <text:p>4994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45P  " office:value-type="string">
            <text:p>80045P <text:s text:c="1"/></text:p>
          </table:table-cell>
          <table:table-cell office:string-value="VILLAGE OF DAHLGREN, IL - PARK" office:value-type="string">
            <text:p>VILLAGE OF DAHLGREN, IL - PARK</text:p>
          </table:table-cell>
          <table:table-cell office:string-value="IL      " office:value-type="string">
            <text:p>IL <text:s text:c="5"/></text:p>
          </table:table-cell>
          <table:table-cell office:string-value="HAMILTON                                " office:value-type="string">
            <text:p>HAMILTON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10.740" office:value-type="string">
            <text:p>610.740</text:p>
          </table:table-cell>
          <table:table-cell office:string-value="485899" office:value-type="string">
            <text:p>48589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0012   " office:value-type="string">
            <text:p>80012 <text:s text:c="2"/></text:p>
          </table:table-cell>
          <table:table-cell office:string-value="VILLAGE OF MILFORD, IL" office:value-type="string">
            <text:p>VILLAGE OF MILFORD, IL</text:p>
          </table:table-cell>
          <table:table-cell office:string-value="IL      " office:value-type="string">
            <text:p>IL <text:s text:c="5"/></text:p>
          </table:table-cell>
          <table:table-cell office:string-value="IROQUOIS                                " office:value-type="string">
            <text:p>IROQUOIS <text:s text:c="31"/></text:p>
          </table:table-cell>
          <table:table-cell office:string-value="D" office:value-type="string">
            <text:p>D</text:p>
          </table:table-cell>
          <table:table-cell office:string-value="Village of Milford, IL" office:value-type="string">
            <text:p>Village of Milford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86.760" office:value-type="string">
            <text:p>786.760</text:p>
          </table:table-cell>
          <table:table-cell office:string-value="4116" office:value-type="string">
            <text:p>411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52   " office:value-type="string">
            <text:p>80052 <text:s text:c="2"/></text:p>
          </table:table-cell>
          <table:table-cell office:string-value="CITY OF VIENNA, IL" office:value-type="string">
            <text:p>CITY OF VIENNA, IL</text:p>
          </table:table-cell>
          <table:table-cell office:string-value="IL      " office:value-type="string">
            <text:p>IL <text:s text:c="5"/></text:p>
          </table:table-cell>
          <table:table-cell office:string-value="JOHNSON                                 " office:value-type="string">
            <text:p>JOHNSON <text:s text:c="32"/></text:p>
          </table:table-cell>
          <table:table-cell office:string-value="D" office:value-type="string">
            <text:p>D</text:p>
          </table:table-cell>
          <table:table-cell office:string-value="City of Vienna" office:value-type="string">
            <text:p>City of Vienna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52.520" office:value-type="string">
            <text:p>552.520</text:p>
          </table:table-cell>
          <table:table-cell office:string-value="3813" office:value-type="string">
            <text:p>381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52P  " office:value-type="string">
            <text:p>80052P <text:s text:c="1"/></text:p>
          </table:table-cell>
          <table:table-cell office:string-value="CITY OF VIENNA, IL - PARK" office:value-type="string">
            <text:p>CITY OF VIENNA, IL - PARK</text:p>
          </table:table-cell>
          <table:table-cell office:string-value="IL      " office:value-type="string">
            <text:p>IL <text:s text:c="5"/></text:p>
          </table:table-cell>
          <table:table-cell office:string-value="JOHNSON                                 " office:value-type="string">
            <text:p>JOHNSON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52.520" office:value-type="string">
            <text:p>552.520</text:p>
          </table:table-cell>
          <table:table-cell office:string-value="485902" office:value-type="string">
            <text:p>48590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53   " office:value-type="string">
            <text:p>80053 <text:s text:c="2"/></text:p>
          </table:table-cell>
          <table:table-cell office:string-value="CAIRO PUBLIC UTILITY CO" office:value-type="string">
            <text:p>CAIRO PUBLIC UTILITY CO</text:p>
          </table:table-cell>
          <table:table-cell office:string-value="IL      " office:value-type="string">
            <text:p>IL <text:s text:c="5"/></text:p>
          </table:table-cell>
          <table:table-cell office:string-value="MASSAC                                  " office:value-type="string">
            <text:p>MASSAC <text:s text:c="33"/></text:p>
          </table:table-cell>
          <table:table-cell office:string-value="D" office:value-type="string">
            <text:p>D</text:p>
          </table:table-cell>
          <table:table-cell office:string-value="Cairo Public Utility Company" office:value-type="string">
            <text:p>Cairo Public Utilit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43.850" office:value-type="string">
            <text:p>543.850</text:p>
          </table:table-cell>
          <table:table-cell office:string-value="3966" office:value-type="string">
            <text:p>396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53P  " office:value-type="string">
            <text:p>80053P <text:s text:c="1"/></text:p>
          </table:table-cell>
          <table:table-cell office:string-value="CAIRO PUBLIC UTILITY CO - PARK" office:value-type="string">
            <text:p>CAIRO PUBLIC UTILITY CO - PARK</text:p>
          </table:table-cell>
          <table:table-cell office:string-value="IL      " office:value-type="string">
            <text:p>IL <text:s text:c="5"/></text:p>
          </table:table-cell>
          <table:table-cell office:string-value="MASSAC                                  " office:value-type="string">
            <text:p>MASSAC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43.850" office:value-type="string">
            <text:p>543.850</text:p>
          </table:table-cell>
          <table:table-cell office:string-value="485904" office:value-type="string">
            <text:p>48590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037   " office:value-type="string">
            <text:p>82037 <text:s text:c="2"/></text:p>
          </table:table-cell>
          <table:table-cell office:string-value="HONEYWELL - LIBERTY ENERGY (MIDSTATES)" office:value-type="string">
            <text:p>HONEYWELL - LIBERTY ENERGY (MIDSTATES)</text:p>
          </table:table-cell>
          <table:table-cell office:string-value="IL      " office:value-type="string">
            <text:p>IL <text:s text:c="5"/></text:p>
          </table:table-cell>
          <table:table-cell office:string-value="MASSAC                                  " office:value-type="string">
            <text:p>MASSAC <text:s text:c="33"/></text:p>
          </table:table-cell>
          <table:table-cell office:string-value="D" office:value-type="string">
            <text:p>D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38.520" office:value-type="string">
            <text:p>538.520</text:p>
          </table:table-cell>
          <table:table-cell office:string-value="220264" office:value-type="string">
            <text:p>22026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037P  " office:value-type="string">
            <text:p>82037P <text:s text:c="1"/></text:p>
          </table:table-cell>
          <table:table-cell office:string-value="HONEYWELL - LIBERTY ENERGY (MIDSTATES) - PARK" office:value-type="string">
            <text:p>HONEYWELL - LIBERTY ENERGY (MIDSTATES) - PARK</text:p>
          </table:table-cell>
          <table:table-cell office:string-value="IL      " office:value-type="string">
            <text:p>IL <text:s text:c="5"/></text:p>
          </table:table-cell>
          <table:table-cell office:string-value="MASSAC                                  " office:value-type="string">
            <text:p>MASSAC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38.520" office:value-type="string">
            <text:p>538.520</text:p>
          </table:table-cell>
          <table:table-cell office:string-value="485906" office:value-type="string">
            <text:p>48590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2036   " office:value-type="string">
            <text:p>82036 <text:s text:c="2"/></text:p>
          </table:table-cell>
          <table:table-cell office:string-value="LAFARGE - LIBERTY ENERGY (MIDSTATES)" office:value-type="string">
            <text:p>LAFARGE - LIBERTY ENERGY (MIDSTATES)</text:p>
          </table:table-cell>
          <table:table-cell office:string-value="IL      " office:value-type="string">
            <text:p>IL <text:s text:c="5"/></text:p>
          </table:table-cell>
          <table:table-cell office:string-value="MASSAC                                  " office:value-type="string">
            <text:p>MASSAC <text:s text:c="33"/></text:p>
          </table:table-cell>
          <table:table-cell office:string-value="D" office:value-type="string">
            <text:p>D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38.520" office:value-type="string">
            <text:p>538.520</text:p>
          </table:table-cell>
          <table:table-cell office:string-value="220265" office:value-type="string">
            <text:p>22026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036P  " office:value-type="string">
            <text:p>82036P <text:s text:c="1"/></text:p>
          </table:table-cell>
          <table:table-cell office:string-value="LAFARGE - LIBERTY ENERGY (MIDSTATES) - PARK" office:value-type="string">
            <text:p>LAFARGE - LIBERTY ENERGY (MIDSTATES) - PARK</text:p>
          </table:table-cell>
          <table:table-cell office:string-value="IL      " office:value-type="string">
            <text:p>IL <text:s text:c="5"/></text:p>
          </table:table-cell>
          <table:table-cell office:string-value="MASSAC                                  " office:value-type="string">
            <text:p>MASSAC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38.520" office:value-type="string">
            <text:p>538.520</text:p>
          </table:table-cell>
          <table:table-cell office:string-value="485907" office:value-type="string">
            <text:p>48590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55   " office:value-type="string">
            <text:p>80055 <text:s text:c="2"/></text:p>
          </table:table-cell>
          <table:table-cell office:string-value="METROPOLIS, IL - LIBERTY ENERGY (MIDSTATES)" office:value-type="string">
            <text:p>METROPOLIS, IL - LIBERTY ENERGY (MIDSTATES)</text:p>
          </table:table-cell>
          <table:table-cell office:string-value="IL      " office:value-type="string">
            <text:p>IL <text:s text:c="5"/></text:p>
          </table:table-cell>
          <table:table-cell office:string-value="MASSAC                                  " office:value-type="string">
            <text:p>MASSAC <text:s text:c="33"/></text:p>
          </table:table-cell>
          <table:table-cell office:string-value="D" office:value-type="string">
            <text:p>D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39.150" office:value-type="string">
            <text:p>539.150</text:p>
          </table:table-cell>
          <table:table-cell office:string-value="3965" office:value-type="string">
            <text:p>396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55P  " office:value-type="string">
            <text:p>80055P <text:s text:c="1"/></text:p>
          </table:table-cell>
          <table:table-cell office:string-value="METROPOLIS, IL - LIBERTY ENERGY (MIDSTATES) - PARK" office:value-type="string">
            <text:p>METROPOLIS, IL - LIBERTY ENERGY (MIDSTATES) - PARK</text:p>
          </table:table-cell>
          <table:table-cell office:string-value="IL      " office:value-type="string">
            <text:p>IL <text:s text:c="5"/></text:p>
          </table:table-cell>
          <table:table-cell office:string-value="MASSAC                                  " office:value-type="string">
            <text:p>MASSAC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39.150" office:value-type="string">
            <text:p>539.150</text:p>
          </table:table-cell>
          <table:table-cell office:string-value="485903" office:value-type="string">
            <text:p>48590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AUTOZ2  " office:value-type="string">
            <text:p>AUTOZ2 <text:s text:c="1"/></text:p>
          </table:table-cell>
          <table:table-cell office:string-value="AUTOBALANCE PARK - Z-2" office:value-type="string">
            <text:p>AUTOBALANCE PARK - Z-2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53.110" office:value-type="string">
            <text:p>753.110</text:p>
          </table:table-cell>
          <table:table-cell office:string-value="773277" office:value-type="string">
            <text:p>77327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2641   " office:value-type="string">
            <text:p>T2641 <text:s text:c="2"/></text:p>
          </table:table-cell>
          <table:table-cell office:string-value="AXPO U.S. LLC TRN MKT ZONE 2 TABS" office:value-type="string">
            <text:p>AXPO U.S. LLC TRN MKT ZONE 2 TABS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Axpo U.S. LLC" office:value-type="string">
            <text:p>Axpo U.S.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53.110" office:value-type="string">
            <text:p>753.1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2619   " office:value-type="string">
            <text:p>T2619 <text:s text:c="2"/></text:p>
          </table:table-cell>
          <table:table-cell office:string-value="INDIANAPOLIS POWER &amp; LIGHT COMPANY TRN MKT ZONE 2 TABS" office:value-type="string">
            <text:p>INDIANAPOLIS POWER &amp; LIGHT COMPANY TRN MKT ZONE 2 TABS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Indianapolis Power &amp; Light Company" office:value-type="string">
            <text:p>Indianapolis Power &amp; Light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53.110" office:value-type="string">
            <text:p>753.1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2643   " office:value-type="string">
            <text:p>T2643 <text:s text:c="2"/></text:p>
          </table:table-cell>
          <table:table-cell office:string-value="JERA AMERICAS ENERGY SERVICES LLC TRN MKT ZONE 2 TABS" office:value-type="string">
            <text:p>JERA AMERICAS ENERGY SERVICES LLC TRN MKT ZONE 2 TABS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JERA Americas Energy Services LLC" office:value-type="string">
            <text:p>JERA Americas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53.110" office:value-type="string">
            <text:p>753.1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Z-2P    " office:value-type="string">
            <text:p>Z-2P <text:s text:c="3"/></text:p>
          </table:table-cell>
          <table:table-cell office:string-value="PARKING AT Z-2 POOL " office:value-type="string">
            <text:p>PARKING AT Z-2 POOL 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53.110" office:value-type="string">
            <text:p>753.110</text:p>
          </table:table-cell>
          <table:table-cell office:string-value="773278" office:value-type="string">
            <text:p>77327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14   " office:value-type="string">
            <text:p>80014 <text:s text:c="2"/></text:p>
          </table:table-cell>
          <table:table-cell office:string-value="POTOMAC - MIDWESTERN" office:value-type="string">
            <text:p>POTOMAC - MIDWESTERN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Midwestern Gas Transmission Company" office:value-type="string">
            <text:p>Midwestern Gas Transmission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68.170" office:value-type="string">
            <text:p>768.170</text:p>
          </table:table-cell>
          <table:table-cell office:string-value="4114" office:value-type="string">
            <text:p>411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14P  " office:value-type="string">
            <text:p>80014P <text:s text:c="1"/></text:p>
          </table:table-cell>
          <table:table-cell office:string-value="POTOMAC - MIDWESTERN - PARK" office:value-type="string">
            <text:p>POTOMAC - MIDWESTERN - PARK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68.170" office:value-type="string">
            <text:p>768.170</text:p>
          </table:table-cell>
          <table:table-cell office:string-value="485911" office:value-type="string">
            <text:p>48591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12P  " office:value-type="string">
            <text:p>80012P <text:s text:c="1"/></text:p>
          </table:table-cell>
          <table:table-cell office:string-value="VILLAGE OF MILFORD, IL - PARK" office:value-type="string">
            <text:p>VILLAGE OF MILFORD, IL - PARK</text:p>
          </table:table-cell>
          <table:table-cell office:string-value="IL      " office:value-type="string">
            <text:p>IL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786.760" office:value-type="string">
            <text:p>786.760</text:p>
          </table:table-cell>
          <table:table-cell office:string-value="485912" office:value-type="string">
            <text:p>48591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40   " office:value-type="string">
            <text:p>80040 <text:s text:c="2"/></text:p>
          </table:table-cell>
          <table:table-cell office:string-value="CITY OF FAIRFIELD, IL" office:value-type="string">
            <text:p>CITY OF FAIRFIELD, IL</text:p>
          </table:table-cell>
          <table:table-cell office:string-value="IL      " office:value-type="string">
            <text:p>IL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D" office:value-type="string">
            <text:p>D</text:p>
          </table:table-cell>
          <table:table-cell office:string-value="City of Fairfield, IL" office:value-type="string">
            <text:p>City of Fairfield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24.650" office:value-type="string">
            <text:p>624.650</text:p>
          </table:table-cell>
          <table:table-cell office:string-value="4144" office:value-type="string">
            <text:p>414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40P  " office:value-type="string">
            <text:p>80040P <text:s text:c="1"/></text:p>
          </table:table-cell>
          <table:table-cell office:string-value="CITY OF FAIRFIELD, IL - PARK" office:value-type="string">
            <text:p>CITY OF FAIRFIELD, IL - PARK</text:p>
          </table:table-cell>
          <table:table-cell office:string-value="IL      " office:value-type="string">
            <text:p>IL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24.650" office:value-type="string">
            <text:p>624.650</text:p>
          </table:table-cell>
          <table:table-cell office:string-value="485916" office:value-type="string">
            <text:p>48591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42   " office:value-type="string">
            <text:p>80042 <text:s text:c="2"/></text:p>
          </table:table-cell>
          <table:table-cell office:string-value="VILLAGE OF BLUFORD, IL" office:value-type="string">
            <text:p>VILLAGE OF BLUFORD, IL</text:p>
          </table:table-cell>
          <table:table-cell office:string-value="IL      " office:value-type="string">
            <text:p>IL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D" office:value-type="string">
            <text:p>D</text:p>
          </table:table-cell>
          <table:table-cell office:string-value="Village of Bluford" office:value-type="string">
            <text:p>Village of Bluford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20.680" office:value-type="string">
            <text:p>620.680</text:p>
          </table:table-cell>
          <table:table-cell office:string-value="4140" office:value-type="string">
            <text:p>414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42P  " office:value-type="string">
            <text:p>80042P <text:s text:c="1"/></text:p>
          </table:table-cell>
          <table:table-cell office:string-value="VILLAGE OF BLUFORD, IL - PARK" office:value-type="string">
            <text:p>VILLAGE OF BLUFORD, IL - PARK</text:p>
          </table:table-cell>
          <table:table-cell office:string-value="IL      " office:value-type="string">
            <text:p>IL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20.680" office:value-type="string">
            <text:p>620.680</text:p>
          </table:table-cell>
          <table:table-cell office:string-value="485913" office:value-type="string">
            <text:p>48591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37   " office:value-type="string">
            <text:p>80037 <text:s text:c="2"/></text:p>
          </table:table-cell>
          <table:table-cell office:string-value="VILLAGE OF CISNE, IL" office:value-type="string">
            <text:p>VILLAGE OF CISNE, IL</text:p>
          </table:table-cell>
          <table:table-cell office:string-value="IL      " office:value-type="string">
            <text:p>IL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D" office:value-type="string">
            <text:p>D</text:p>
          </table:table-cell>
          <table:table-cell office:string-value="Village of Cisne" office:value-type="string">
            <text:p>Village of Cisn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34.190" office:value-type="string">
            <text:p>634.190</text:p>
          </table:table-cell>
          <table:table-cell office:string-value="4148" office:value-type="string">
            <text:p>414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37P  " office:value-type="string">
            <text:p>80037P <text:s text:c="1"/></text:p>
          </table:table-cell>
          <table:table-cell office:string-value="VILLAGE OF CISNE, IL - PARK" office:value-type="string">
            <text:p>VILLAGE OF CISNE, IL - PARK</text:p>
          </table:table-cell>
          <table:table-cell office:string-value="IL      " office:value-type="string">
            <text:p>IL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34.190" office:value-type="string">
            <text:p>634.190</text:p>
          </table:table-cell>
          <table:table-cell office:string-value="486316" office:value-type="string">
            <text:p>48631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39   " office:value-type="string">
            <text:p>80039 <text:s text:c="2"/></text:p>
          </table:table-cell>
          <table:table-cell office:string-value="VILLAGE OF JEFFERSONVILLE, IL" office:value-type="string">
            <text:p>VILLAGE OF JEFFERSONVILLE, IL</text:p>
          </table:table-cell>
          <table:table-cell office:string-value="IL      " office:value-type="string">
            <text:p>IL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D" office:value-type="string">
            <text:p>D</text:p>
          </table:table-cell>
          <table:table-cell office:string-value="Village of Jeffersonville, IL" office:value-type="string">
            <text:p>Village of Jeffersonville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28.430" office:value-type="string">
            <text:p>628.430</text:p>
          </table:table-cell>
          <table:table-cell office:string-value="4145" office:value-type="string">
            <text:p>41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39P  " office:value-type="string">
            <text:p>80039P <text:s text:c="1"/></text:p>
          </table:table-cell>
          <table:table-cell office:string-value="VILLAGE OF JEFFERSONVILLE, IL - PARK" office:value-type="string">
            <text:p>VILLAGE OF JEFFERSONVILLE, IL - PARK</text:p>
          </table:table-cell>
          <table:table-cell office:string-value="IL      " office:value-type="string">
            <text:p>IL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28.430" office:value-type="string">
            <text:p>628.430</text:p>
          </table:table-cell>
          <table:table-cell office:string-value="486315" office:value-type="string">
            <text:p>48631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43   " office:value-type="string">
            <text:p>80043 <text:s text:c="2"/></text:p>
          </table:table-cell>
          <table:table-cell office:string-value="VILLAGE OF WAYNE CITY, IL" office:value-type="string">
            <text:p>VILLAGE OF WAYNE CITY, IL</text:p>
          </table:table-cell>
          <table:table-cell office:string-value="IL      " office:value-type="string">
            <text:p>IL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D" office:value-type="string">
            <text:p>D</text:p>
          </table:table-cell>
          <table:table-cell office:string-value="Village of Wayne City" office:value-type="string">
            <text:p>Village of Wayne C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20.680" office:value-type="string">
            <text:p>620.680</text:p>
          </table:table-cell>
          <table:table-cell office:string-value="4141" office:value-type="string">
            <text:p>414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43P  " office:value-type="string">
            <text:p>80043P <text:s text:c="1"/></text:p>
          </table:table-cell>
          <table:table-cell office:string-value="VILLAGE OF WAYNE CITY, IL - PARK" office:value-type="string">
            <text:p>VILLAGE OF WAYNE CITY, IL - PARK</text:p>
          </table:table-cell>
          <table:table-cell office:string-value="IL      " office:value-type="string">
            <text:p>IL <text:s text:c="5"/></text:p>
          </table:table-cell>
          <table:table-cell office:string-value="WAYNE                                   " office:value-type="string">
            <text:p>WAYNE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620.680" office:value-type="string">
            <text:p>620.680</text:p>
          </table:table-cell>
          <table:table-cell office:string-value="485914" office:value-type="string">
            <text:p>48591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671   " office:value-type="string">
            <text:p>82671 <text:s text:c="2"/></text:p>
          </table:table-cell>
          <table:table-cell office:string-value="COAL MINE METHANE PLANT - KEYROCK ENERGY" office:value-type="string">
            <text:p>COAL MINE METHANE PLANT - KEYROCK ENERGY</text:p>
          </table:table-cell>
          <table:table-cell office:string-value="IL      " office:value-type="string">
            <text:p>IL <text:s text:c="5"/></text:p>
          </table:table-cell>
          <table:table-cell office:string-value="WILLIAMSON                              " office:value-type="string">
            <text:p>WILLIAMSON <text:s text:c="29"/></text:p>
          </table:table-cell>
          <table:table-cell office:string-value="R" office:value-type="string">
            <text:p>R</text:p>
          </table:table-cell>
          <table:table-cell office:string-value="Keyrock Energy LLC" office:value-type="string">
            <text:p>Keyrock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69.600" office:value-type="string">
            <text:p>569.600</text:p>
          </table:table-cell>
          <table:table-cell office:string-value="363110" office:value-type="string">
            <text:p>36311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671P  " office:value-type="string">
            <text:p>82671P <text:s text:c="1"/></text:p>
          </table:table-cell>
          <table:table-cell office:string-value="COAL MINE METHANE PLANT- KEYROCK ENERGY - PARK" office:value-type="string">
            <text:p>COAL MINE METHANE PLANT- KEYROCK ENERGY - PARK</text:p>
          </table:table-cell>
          <table:table-cell office:string-value="IL      " office:value-type="string">
            <text:p>IL <text:s text:c="5"/></text:p>
          </table:table-cell>
          <table:table-cell office:string-value="WILLIAMSON                              " office:value-type="string">
            <text:p>WILLIAMSON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69.600" office:value-type="string">
            <text:p>569.600</text:p>
          </table:table-cell>
          <table:table-cell office:string-value="486321" office:value-type="string">
            <text:p>48632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055   " office:value-type="string">
            <text:p>82055 <text:s text:c="2"/></text:p>
          </table:table-cell>
          <table:table-cell office:string-value="MARION GENERATING STATION - SIPC" office:value-type="string">
            <text:p>MARION GENERATING STATION - SIPC</text:p>
          </table:table-cell>
          <table:table-cell office:string-value="IL      " office:value-type="string">
            <text:p>IL <text:s text:c="5"/></text:p>
          </table:table-cell>
          <table:table-cell office:string-value="WILLIAMSON                              " office:value-type="string">
            <text:p>WILLIAMSON <text:s text:c="29"/></text:p>
          </table:table-cell>
          <table:table-cell office:string-value="D" office:value-type="string">
            <text:p>D</text:p>
          </table:table-cell>
          <table:table-cell office:string-value="Southern Illinois Power Cooperative" office:value-type="string">
            <text:p>Southern Illinois Power Cooperativ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67.780" office:value-type="string">
            <text:p>567.780</text:p>
          </table:table-cell>
          <table:table-cell office:string-value="363113" office:value-type="string">
            <text:p>36311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055P  " office:value-type="string">
            <text:p>82055P <text:s text:c="1"/></text:p>
          </table:table-cell>
          <table:table-cell office:string-value="MARION GENERATING STATION - SIPC - PARK" office:value-type="string">
            <text:p>MARION GENERATING STATION - SIPC - PARK</text:p>
          </table:table-cell>
          <table:table-cell office:string-value="IL      " office:value-type="string">
            <text:p>IL <text:s text:c="5"/></text:p>
          </table:table-cell>
          <table:table-cell office:string-value="WILLIAMSON                              " office:value-type="string">
            <text:p>WILLIAMSON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67.780" office:value-type="string">
            <text:p>567.780</text:p>
          </table:table-cell>
          <table:table-cell office:string-value="486322" office:value-type="string">
            <text:p>48632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3074   " office:value-type="string">
            <text:p>93074 <text:s text:c="2"/></text:p>
          </table:table-cell>
          <table:table-cell office:string-value="TEXAS EASTERN LICK CREEK" office:value-type="string">
            <text:p>TEXAS EASTERN LICK CREEK</text:p>
          </table:table-cell>
          <table:table-cell office:string-value="IL      " office:value-type="string">
            <text:p>IL <text:s text:c="5"/></text:p>
          </table:table-cell>
          <table:table-cell office:string-value="WILLIAMSON                              " office:value-type="string">
            <text:p>WILLIAMSON <text:s text:c="29"/></text:p>
          </table:table-cell>
          <table:table-cell office:string-value="D" office:value-type="string">
            <text:p>D</text:p>
          </table:table-cell>
          <table:table-cell office:string-value="Texas Eastern Transmission, LP" office:value-type="string">
            <text:p>Texas Eastern Transmission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67.920" office:value-type="string">
            <text:p>567.920</text:p>
          </table:table-cell>
          <table:table-cell office:string-value="220306" office:value-type="string">
            <text:p>22030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3074P  " office:value-type="string">
            <text:p>93074P <text:s text:c="1"/></text:p>
          </table:table-cell>
          <table:table-cell office:string-value="TEXAS EASTERN LICK CREEK - PARK" office:value-type="string">
            <text:p>TEXAS EASTERN LICK CREEK - PARK</text:p>
          </table:table-cell>
          <table:table-cell office:string-value="IL      " office:value-type="string">
            <text:p>IL <text:s text:c="5"/></text:p>
          </table:table-cell>
          <table:table-cell office:string-value="WILLIAMSON                              " office:value-type="string">
            <text:p>WILLIAMSON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67.920" office:value-type="string">
            <text:p>567.920</text:p>
          </table:table-cell>
          <table:table-cell office:string-value="486318" office:value-type="string">
            <text:p>48631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48   " office:value-type="string">
            <text:p>80048 <text:s text:c="2"/></text:p>
          </table:table-cell>
          <table:table-cell office:string-value="VILLAGE OF PITTSBURG, IL" office:value-type="string">
            <text:p>VILLAGE OF PITTSBURG, IL</text:p>
          </table:table-cell>
          <table:table-cell office:string-value="IL      " office:value-type="string">
            <text:p>IL <text:s text:c="5"/></text:p>
          </table:table-cell>
          <table:table-cell office:string-value="WILLIAMSON                              " office:value-type="string">
            <text:p>WILLIAMSON <text:s text:c="29"/></text:p>
          </table:table-cell>
          <table:table-cell office:string-value="D" office:value-type="string">
            <text:p>D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78.280" office:value-type="string">
            <text:p>578.280</text:p>
          </table:table-cell>
          <table:table-cell office:string-value="4212" office:value-type="string">
            <text:p>421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48P  " office:value-type="string">
            <text:p>80048P <text:s text:c="1"/></text:p>
          </table:table-cell>
          <table:table-cell office:string-value="VILLAGE OF PITTSBURG, IL - PARK" office:value-type="string">
            <text:p>VILLAGE OF PITTSBURG, IL - PARK</text:p>
          </table:table-cell>
          <table:table-cell office:string-value="IL      " office:value-type="string">
            <text:p>IL <text:s text:c="5"/></text:p>
          </table:table-cell>
          <table:table-cell office:string-value="WILLIAMSON                              " office:value-type="string">
            <text:p>WILLIAMSON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78.280" office:value-type="string">
            <text:p>578.280</text:p>
          </table:table-cell>
          <table:table-cell office:string-value="486319" office:value-type="string">
            <text:p>48631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01   " office:value-type="string">
            <text:p>80001 <text:s text:c="2"/></text:p>
          </table:table-cell>
          <table:table-cell office:string-value="ELKHART - CONSUMERS ENERGY" office:value-type="string">
            <text:p>ELKHART - CONSUMERS ENERGY</text:p>
          </table:table-cell>
          <table:table-cell office:string-value="IN      " office:value-type="string">
            <text:p>IN <text:s text:c="5"/></text:p>
          </table:table-cell>
          <table:table-cell office:string-value="ELKHART                                 " office:value-type="string">
            <text:p>ELKHART <text:s text:c="32"/></text:p>
          </table:table-cell>
          <table:table-cell office:string-value="D" office:value-type="string">
            <text:p>D</text:p>
          </table:table-cell>
          <table:table-cell office:string-value="Consumers Energy Company" office:value-type="string">
            <text:p>Consumers Energy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924.240" office:value-type="string">
            <text:p>924.240</text:p>
          </table:table-cell>
          <table:table-cell office:string-value="49933" office:value-type="string">
            <text:p>4993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01P  " office:value-type="string">
            <text:p>80001P <text:s text:c="1"/></text:p>
          </table:table-cell>
          <table:table-cell office:string-value="ELKHART - CONSUMERS ENERGY - PARK" office:value-type="string">
            <text:p>ELKHART - CONSUMERS ENERGY - PARK</text:p>
          </table:table-cell>
          <table:table-cell office:string-value="IN      " office:value-type="string">
            <text:p>IN <text:s text:c="5"/></text:p>
          </table:table-cell>
          <table:table-cell office:string-value="ELKHART                                 " office:value-type="string">
            <text:p>ELKHART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924.240" office:value-type="string">
            <text:p>924.240</text:p>
          </table:table-cell>
          <table:table-cell office:string-value="486327" office:value-type="string">
            <text:p>48632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02   " office:value-type="string">
            <text:p>80002 <text:s text:c="2"/></text:p>
          </table:table-cell>
          <table:table-cell office:string-value="ELKHART - MGU" office:value-type="string">
            <text:p>ELKHART - MGU</text:p>
          </table:table-cell>
          <table:table-cell office:string-value="IN      " office:value-type="string">
            <text:p>IN <text:s text:c="5"/></text:p>
          </table:table-cell>
          <table:table-cell office:string-value="ELKHART                                 " office:value-type="string">
            <text:p>ELKHART <text:s text:c="32"/></text:p>
          </table:table-cell>
          <table:table-cell office:string-value="D" office:value-type="string">
            <text:p>D</text:p>
          </table:table-cell>
          <table:table-cell office:string-value="Michigan Gas Utilities" office:value-type="string">
            <text:p>Michigan Gas Utiliti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924.240" office:value-type="string">
            <text:p>924.240</text:p>
          </table:table-cell>
          <table:table-cell office:string-value="49934" office:value-type="string">
            <text:p>4993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02P  " office:value-type="string">
            <text:p>80002P <text:s text:c="1"/></text:p>
          </table:table-cell>
          <table:table-cell office:string-value="ELKHART - MGU - PARK" office:value-type="string">
            <text:p>ELKHART - MGU - PARK</text:p>
          </table:table-cell>
          <table:table-cell office:string-value="IN      " office:value-type="string">
            <text:p>IN <text:s text:c="5"/></text:p>
          </table:table-cell>
          <table:table-cell office:string-value="ELKHART                                 " office:value-type="string">
            <text:p>ELKHART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924.240" office:value-type="string">
            <text:p>924.240</text:p>
          </table:table-cell>
          <table:table-cell office:string-value="486323" office:value-type="string">
            <text:p>48632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762   " office:value-type="string">
            <text:p>80762 <text:s text:c="2"/></text:p>
          </table:table-cell>
          <table:table-cell office:string-value="CENTERPOINT FOWLER" office:value-type="string">
            <text:p>CENTERPOINT FOWLER</text:p>
          </table:table-cell>
          <table:table-cell office:string-value="IN      " office:value-type="string">
            <text:p>IN <text:s text:c="5"/></text:p>
          </table:table-cell>
          <table:table-cell office:string-value="JASPER                                  " office:value-type="string">
            <text:p>JASPER <text:s text:c="33"/></text:p>
          </table:table-cell>
          <table:table-cell office:string-value="D" office:value-type="string">
            <text:p>D</text:p>
          </table:table-cell>
          <table:table-cell office:string-value="Indiana Gas Company, Inc., D/B/A CenterPoint Energy Indiana North" office:value-type="string">
            <text:p>Indiana Gas Company, Inc., D/B/A CenterPoint Energy Indiana North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04.280" office:value-type="string">
            <text:p>804.28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62P  " office:value-type="string">
            <text:p>80762P <text:s text:c="1"/></text:p>
          </table:table-cell>
          <table:table-cell office:string-value="CENTERPOINT FOWLER - PARK" office:value-type="string">
            <text:p>CENTERPOINT FOWLER - PARK</text:p>
          </table:table-cell>
          <table:table-cell office:string-value="IN      " office:value-type="string">
            <text:p>IN <text:s text:c="5"/></text:p>
          </table:table-cell>
          <table:table-cell office:string-value="JASPER                                  " office:value-type="string">
            <text:p>JASPER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04.280" office:value-type="string">
            <text:p>804.2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0009   " office:value-type="string">
            <text:p>80009 <text:s text:c="2"/></text:p>
          </table:table-cell>
          <table:table-cell office:string-value="CITY OF RENSSELAER, IN" office:value-type="string">
            <text:p>CITY OF RENSSELAER, IN</text:p>
          </table:table-cell>
          <table:table-cell office:string-value="IN      " office:value-type="string">
            <text:p>IN <text:s text:c="5"/></text:p>
          </table:table-cell>
          <table:table-cell office:string-value="JASPER                                  " office:value-type="string">
            <text:p>JASPER <text:s text:c="33"/></text:p>
          </table:table-cell>
          <table:table-cell office:string-value="D" office:value-type="string">
            <text:p>D</text:p>
          </table:table-cell>
          <table:table-cell office:string-value="City of Rensselaer" office:value-type="string">
            <text:p>City of Rensselaer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21.580" office:value-type="string">
            <text:p>821.580</text:p>
          </table:table-cell>
          <table:table-cell office:string-value="4347" office:value-type="string">
            <text:p>434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09P  " office:value-type="string">
            <text:p>80009P <text:s text:c="1"/></text:p>
          </table:table-cell>
          <table:table-cell office:string-value="CITY OF RENSSELAER, IN - PARK" office:value-type="string">
            <text:p>CITY OF RENSSELAER, IN - PARK</text:p>
          </table:table-cell>
          <table:table-cell office:string-value="IN      " office:value-type="string">
            <text:p>IN <text:s text:c="5"/></text:p>
          </table:table-cell>
          <table:table-cell office:string-value="JASPER                                  " office:value-type="string">
            <text:p>JASPER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21.580" office:value-type="string">
            <text:p>821.580</text:p>
          </table:table-cell>
          <table:table-cell office:string-value="486337" office:value-type="string">
            <text:p>48633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TRKNI   " office:value-type="string">
            <text:p>TRKNI <text:s text:c="2"/></text:p>
          </table:table-cell>
          <table:table-cell office:string-value="NORTHERN INDIANA PUBLIC SERVICE " office:value-type="string">
            <text:p>NORTHERN INDIANA PUBLIC SERVICE </text:p>
          </table:table-cell>
          <table:table-cell office:string-value="IN      " office:value-type="string">
            <text:p>IN <text:s text:c="5"/></text:p>
          </table:table-cell>
          <table:table-cell office:string-value="JASPER                                  " office:value-type="string">
            <text:p>JASPER <text:s text:c="33"/></text:p>
          </table:table-cell>
          <table:table-cell office:string-value="D" office:value-type="string">
            <text:p>D</text:p>
          </table:table-cell>
          <table:table-cell office:string-value="Northern Indiana Public Service Company LLC" office:value-type="string">
            <text:p>Northern Indiana Public Service Company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83.340" office:value-type="string">
            <text:p>883.340</text:p>
          </table:table-cell>
          <table:table-cell office:string-value="216614" office:value-type="string">
            <text:p>21661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TRKNIP  " office:value-type="string">
            <text:p>TRKNIP <text:s text:c="1"/></text:p>
          </table:table-cell>
          <table:table-cell office:string-value="NORTHERN INDIANA PUBLIC SERVICE - PARK" office:value-type="string">
            <text:p>NORTHERN INDIANA PUBLIC SERVICE - PARK</text:p>
          </table:table-cell>
          <table:table-cell office:string-value="IN      " office:value-type="string">
            <text:p>IN <text:s text:c="5"/></text:p>
          </table:table-cell>
          <table:table-cell office:string-value="JASPER                                  " office:value-type="string">
            <text:p>JASPER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83.340" office:value-type="string">
            <text:p>883.340</text:p>
          </table:table-cell>
          <table:table-cell office:string-value="487387" office:value-type="string">
            <text:p>48738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747   " office:value-type="string">
            <text:p>80747 <text:s text:c="2"/></text:p>
          </table:table-cell>
          <table:table-cell office:string-value="OZINGA DAIRY RNG DELIVERY" office:value-type="string">
            <text:p>OZINGA DAIRY RNG DELIVERY</text:p>
          </table:table-cell>
          <table:table-cell office:string-value="IN      " office:value-type="string">
            <text:p>IN <text:s text:c="5"/></text:p>
          </table:table-cell>
          <table:table-cell office:string-value="JASPER                                  " office:value-type="string">
            <text:p>JASPER <text:s text:c="33"/></text:p>
          </table:table-cell>
          <table:table-cell office:string-value="D" office:value-type="string">
            <text:p>D</text:p>
          </table:table-cell>
          <table:table-cell office:string-value="Ozinga Energy LLC" office:value-type="string">
            <text:p>Ozinga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37.260" office:value-type="string">
            <text:p>837.26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0747P  " office:value-type="string">
            <text:p>80747P <text:s text:c="1"/></text:p>
          </table:table-cell>
          <table:table-cell office:string-value="OZINGA DAIRY RNG DELIVERY - PARK" office:value-type="string">
            <text:p>OZINGA DAIRY RNG DELIVERY - PARK</text:p>
          </table:table-cell>
          <table:table-cell office:string-value="IN      " office:value-type="string">
            <text:p>IN <text:s text:c="5"/></text:p>
          </table:table-cell>
          <table:table-cell office:string-value="JASPER                                  " office:value-type="string">
            <text:p>JASPER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37.260" office:value-type="string">
            <text:p>837.2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0748P  " office:value-type="string">
            <text:p>80748P <text:s text:c="1"/></text:p>
          </table:table-cell>
          <table:table-cell office:string-value="OZINGA DAIRY RNG RECEIPT - PARK" office:value-type="string">
            <text:p>OZINGA DAIRY RNG RECEIPT - PARK</text:p>
          </table:table-cell>
          <table:table-cell office:string-value="IN      " office:value-type="string">
            <text:p>IN <text:s text:c="5"/></text:p>
          </table:table-cell>
          <table:table-cell office:string-value="JASPER                                  " office:value-type="string">
            <text:p>JASPER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37.260" office:value-type="string">
            <text:p>837.2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035   " office:value-type="string">
            <text:p>82035 <text:s text:c="2"/></text:p>
          </table:table-cell>
          <table:table-cell office:string-value="CROSSROADS - NIPSCO" office:value-type="string">
            <text:p>CROSSROADS - NIPSCO</text:p>
          </table:table-cell>
          <table:table-cell office:string-value="IN      " office:value-type="string">
            <text:p>IN <text:s text:c="5"/></text:p>
          </table:table-cell>
          <table:table-cell office:string-value="ST JOSEPH                               " office:value-type="string">
            <text:p>ST JOSEPH <text:s text:c="30"/></text:p>
          </table:table-cell>
          <table:table-cell office:string-value="D" office:value-type="string">
            <text:p>D</text:p>
          </table:table-cell>
          <table:table-cell office:string-value="Crossroads Pipeline Company" office:value-type="string">
            <text:p>Crossroads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89.860" office:value-type="string">
            <text:p>889.860</text:p>
          </table:table-cell>
          <table:table-cell office:string-value="140239" office:value-type="string">
            <text:p>14023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035P  " office:value-type="string">
            <text:p>82035P <text:s text:c="1"/></text:p>
          </table:table-cell>
          <table:table-cell office:string-value="CROSSROADS - NIPSCO - PARK" office:value-type="string">
            <text:p>CROSSROADS - NIPSCO - PARK</text:p>
          </table:table-cell>
          <table:table-cell office:string-value="IN      " office:value-type="string">
            <text:p>IN <text:s text:c="5"/></text:p>
          </table:table-cell>
          <table:table-cell office:string-value="ST JOSEPH                               " office:value-type="string">
            <text:p>ST JOSEPH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89.860" office:value-type="string">
            <text:p>889.860</text:p>
          </table:table-cell>
          <table:table-cell office:string-value="487388" office:value-type="string">
            <text:p>48738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53P  " office:value-type="string">
            <text:p>80753P <text:s text:c="1"/></text:p>
          </table:table-cell>
          <table:table-cell office:string-value="TGC DELIVERY - LNG INDY INTERCONNECT RNG - PARK" office:value-type="string">
            <text:p>TGC DELIVERY - LNG INDY INTERCONNECT RNG - PARK</text:p>
          </table:table-cell>
          <table:table-cell office:string-value="IN      " office:value-type="string">
            <text:p>IN <text:s text:c="5"/></text:p>
          </table:table-cell>
          <table:table-cell office:string-value="ST JOSEPH                               " office:value-type="string">
            <text:p>ST JOSEPH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92.100" office:value-type="string">
            <text:p>892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54P  " office:value-type="string">
            <text:p>80754P <text:s text:c="1"/></text:p>
          </table:table-cell>
          <table:table-cell office:string-value="TGC RECEIPT - LNG INDY INTERCONNECT RNG - PARK" office:value-type="string">
            <text:p>TGC RECEIPT - LNG INDY INTERCONNECT RNG - PARK</text:p>
          </table:table-cell>
          <table:table-cell office:string-value="IN      " office:value-type="string">
            <text:p>IN <text:s text:c="5"/></text:p>
          </table:table-cell>
          <table:table-cell office:string-value="ST JOSEPH                               " office:value-type="string">
            <text:p>ST JOSEPH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-2" office:value-type="string">
            <text:p>Z-2</text:p>
          </table:table-cell>
          <table:table-cell office:string-value="892.100" office:value-type="string">
            <text:p>892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57   " office:value-type="string">
            <text:p>80057 <text:s text:c="2"/></text:p>
          </table:table-cell>
          <table:table-cell office:string-value="CITY OF LA CENTER, KY" office:value-type="string">
            <text:p>CITY OF LA CENTER, KY</text:p>
          </table:table-cell>
          <table:table-cell office:string-value="KY      " office:value-type="string">
            <text:p>KY <text:s text:c="5"/></text:p>
          </table:table-cell>
          <table:table-cell office:string-value="BALLARD                                 " office:value-type="string">
            <text:p>BALLARD <text:s text:c="32"/></text:p>
          </table:table-cell>
          <table:table-cell office:string-value="D" office:value-type="string">
            <text:p>D</text:p>
          </table:table-cell>
          <table:table-cell office:string-value="City of LA Center, Ky" office:value-type="string">
            <text:p>City of LA Center, K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28.420" office:value-type="string">
            <text:p>528.420</text:p>
          </table:table-cell>
          <table:table-cell office:string-value="6006" office:value-type="string">
            <text:p>600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57P  " office:value-type="string">
            <text:p>80057P <text:s text:c="1"/></text:p>
          </table:table-cell>
          <table:table-cell office:string-value="CITY OF LA CENTER, KY - PARK" office:value-type="string">
            <text:p>CITY OF LA CENTER, KY - PARK</text:p>
          </table:table-cell>
          <table:table-cell office:string-value="KY      " office:value-type="string">
            <text:p>KY <text:s text:c="5"/></text:p>
          </table:table-cell>
          <table:table-cell office:string-value="BALLARD                                 " office:value-type="string">
            <text:p>BALLARD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28.420" office:value-type="string">
            <text:p>528.420</text:p>
          </table:table-cell>
          <table:table-cell office:string-value="486339" office:value-type="string">
            <text:p>48633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58   " office:value-type="string">
            <text:p>80058 <text:s text:c="2"/></text:p>
          </table:table-cell>
          <table:table-cell office:string-value="CITY OF WICKLIFFE, KY" office:value-type="string">
            <text:p>CITY OF WICKLIFFE, KY</text:p>
          </table:table-cell>
          <table:table-cell office:string-value="KY      " office:value-type="string">
            <text:p>KY <text:s text:c="5"/></text:p>
          </table:table-cell>
          <table:table-cell office:string-value="BALLARD                                 " office:value-type="string">
            <text:p>BALLARD <text:s text:c="32"/></text:p>
          </table:table-cell>
          <table:table-cell office:string-value="D" office:value-type="string">
            <text:p>D</text:p>
          </table:table-cell>
          <table:table-cell office:string-value="City of Wickliffe" office:value-type="string">
            <text:p>City of Wickliff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22.250" office:value-type="string">
            <text:p>522.250</text:p>
          </table:table-cell>
          <table:table-cell office:string-value="6004" office:value-type="string">
            <text:p>600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58P  " office:value-type="string">
            <text:p>80058P <text:s text:c="1"/></text:p>
          </table:table-cell>
          <table:table-cell office:string-value="CITY OF WICKLIFFE, KY - PARK" office:value-type="string">
            <text:p>CITY OF WICKLIFFE, KY - PARK</text:p>
          </table:table-cell>
          <table:table-cell office:string-value="KY      " office:value-type="string">
            <text:p>KY <text:s text:c="5"/></text:p>
          </table:table-cell>
          <table:table-cell office:string-value="BALLARD                                 " office:value-type="string">
            <text:p>BALLARD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22.250" office:value-type="string">
            <text:p>522.250</text:p>
          </table:table-cell>
          <table:table-cell office:string-value="486338" office:value-type="string">
            <text:p>48633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60   " office:value-type="string">
            <text:p>80060 <text:s text:c="2"/></text:p>
          </table:table-cell>
          <table:table-cell office:string-value="CITY OF ARLINGTON, KY" office:value-type="string">
            <text:p>CITY OF ARLINGTON, KY</text:p>
          </table:table-cell>
          <table:table-cell office:string-value="KY      " office:value-type="string">
            <text:p>KY <text:s text:c="5"/></text:p>
          </table:table-cell>
          <table:table-cell office:string-value="CARLISLE                                " office:value-type="string">
            <text:p>CARLISLE <text:s text:c="31"/></text:p>
          </table:table-cell>
          <table:table-cell office:string-value="D" office:value-type="string">
            <text:p>D</text:p>
          </table:table-cell>
          <table:table-cell office:string-value="City of Arlington" office:value-type="string">
            <text:p>City of Arlingt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07.890" office:value-type="string">
            <text:p>507.890</text:p>
          </table:table-cell>
          <table:table-cell office:string-value="6088" office:value-type="string">
            <text:p>608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60P  " office:value-type="string">
            <text:p>80060P <text:s text:c="1"/></text:p>
          </table:table-cell>
          <table:table-cell office:string-value="CITY OF ARLINGTON, KY - PARK" office:value-type="string">
            <text:p>CITY OF ARLINGTON, KY - PARK</text:p>
          </table:table-cell>
          <table:table-cell office:string-value="KY      " office:value-type="string">
            <text:p>KY <text:s text:c="5"/></text:p>
          </table:table-cell>
          <table:table-cell office:string-value="CARLISLE                                " office:value-type="string">
            <text:p>CARLISLE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07.890" office:value-type="string">
            <text:p>507.890</text:p>
          </table:table-cell>
          <table:table-cell office:string-value="486340" office:value-type="string">
            <text:p>48634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59   " office:value-type="string">
            <text:p>80059 <text:s text:c="2"/></text:p>
          </table:table-cell>
          <table:table-cell office:string-value="CITY OF BARDWELL, KY" office:value-type="string">
            <text:p>CITY OF BARDWELL, KY</text:p>
          </table:table-cell>
          <table:table-cell office:string-value="KY      " office:value-type="string">
            <text:p>KY <text:s text:c="5"/></text:p>
          </table:table-cell>
          <table:table-cell office:string-value="CARLISLE                                " office:value-type="string">
            <text:p>CARLISLE <text:s text:c="31"/></text:p>
          </table:table-cell>
          <table:table-cell office:string-value="D" office:value-type="string">
            <text:p>D</text:p>
          </table:table-cell>
          <table:table-cell office:string-value="City of Bardwell" office:value-type="string">
            <text:p>City of Bardwel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15.950" office:value-type="string">
            <text:p>515.950</text:p>
          </table:table-cell>
          <table:table-cell office:string-value="6002" office:value-type="string">
            <text:p>600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59P  " office:value-type="string">
            <text:p>80059P <text:s text:c="1"/></text:p>
          </table:table-cell>
          <table:table-cell office:string-value="CITY OF BARDWELL, KY - PARK" office:value-type="string">
            <text:p>CITY OF BARDWELL, KY - PARK</text:p>
          </table:table-cell>
          <table:table-cell office:string-value="KY      " office:value-type="string">
            <text:p>KY <text:s text:c="5"/></text:p>
          </table:table-cell>
          <table:table-cell office:string-value="CARLISLE                                " office:value-type="string">
            <text:p>CARLISLE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15.950" office:value-type="string">
            <text:p>515.950</text:p>
          </table:table-cell>
          <table:table-cell office:string-value="486341" office:value-type="string">
            <text:p>48634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62   " office:value-type="string">
            <text:p>80062 <text:s text:c="2"/></text:p>
          </table:table-cell>
          <table:table-cell office:string-value="CITY OF HICKMAN, KY" office:value-type="string">
            <text:p>CITY OF HICKMAN, KY</text:p>
          </table:table-cell>
          <table:table-cell office:string-value="KY      " office:value-type="string">
            <text:p>KY <text:s text:c="5"/></text:p>
          </table:table-cell>
          <table:table-cell office:string-value="FULTON                                  " office:value-type="string">
            <text:p>FULTON <text:s text:c="33"/></text:p>
          </table:table-cell>
          <table:table-cell office:string-value="D" office:value-type="string">
            <text:p>D</text:p>
          </table:table-cell>
          <table:table-cell office:string-value="City of Hickman" office:value-type="string">
            <text:p>City of Hickma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88.080" office:value-type="string">
            <text:p>488.080</text:p>
          </table:table-cell>
          <table:table-cell office:string-value="6161" office:value-type="string">
            <text:p>616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62P  " office:value-type="string">
            <text:p>80062P <text:s text:c="1"/></text:p>
          </table:table-cell>
          <table:table-cell office:string-value="CITY OF HICKMAN, KY - PARK" office:value-type="string">
            <text:p>CITY OF HICKMAN, KY - PARK</text:p>
          </table:table-cell>
          <table:table-cell office:string-value="KY      " office:value-type="string">
            <text:p>KY <text:s text:c="5"/></text:p>
          </table:table-cell>
          <table:table-cell office:string-value="FULTON                                  " office:value-type="string">
            <text:p>FULTON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88.080" office:value-type="string">
            <text:p>488.080</text:p>
          </table:table-cell>
          <table:table-cell office:string-value="486342" office:value-type="string">
            <text:p>48634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61   " office:value-type="string">
            <text:p>80061 <text:s text:c="2"/></text:p>
          </table:table-cell>
          <table:table-cell office:string-value="CITY OF CLINTON, KY" office:value-type="string">
            <text:p>CITY OF CLINTON, KY</text:p>
          </table:table-cell>
          <table:table-cell office:string-value="KY      " office:value-type="string">
            <text:p>KY <text:s text:c="5"/></text:p>
          </table:table-cell>
          <table:table-cell office:string-value="HICKMAN                                 " office:value-type="string">
            <text:p>HICKMAN <text:s text:c="32"/></text:p>
          </table:table-cell>
          <table:table-cell office:string-value="D" office:value-type="string">
            <text:p>D</text:p>
          </table:table-cell>
          <table:table-cell office:string-value="City of Clinton" office:value-type="string">
            <text:p>City of Clint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99.680" office:value-type="string">
            <text:p>499.680</text:p>
          </table:table-cell>
          <table:table-cell office:string-value="6228" office:value-type="string">
            <text:p>622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61P  " office:value-type="string">
            <text:p>80061P <text:s text:c="1"/></text:p>
          </table:table-cell>
          <table:table-cell office:string-value="CITY OF CLINTON, KY - PARK" office:value-type="string">
            <text:p>CITY OF CLINTON, KY - PARK</text:p>
          </table:table-cell>
          <table:table-cell office:string-value="KY      " office:value-type="string">
            <text:p>KY <text:s text:c="5"/></text:p>
          </table:table-cell>
          <table:table-cell office:string-value="HICKMAN                                 " office:value-type="string">
            <text:p>HICKMAN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99.680" office:value-type="string">
            <text:p>499.680</text:p>
          </table:table-cell>
          <table:table-cell office:string-value="486361" office:value-type="string">
            <text:p>48636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041   " office:value-type="string">
            <text:p>82041 <text:s text:c="2"/></text:p>
          </table:table-cell>
          <table:table-cell office:string-value="WEST PADUCAH - ATMOS ENERGY" office:value-type="string">
            <text:p>WEST PADUCAH - ATMOS ENERGY</text:p>
          </table:table-cell>
          <table:table-cell office:string-value="KY      " office:value-type="string">
            <text:p>KY <text:s text:c="5"/></text:p>
          </table:table-cell>
          <table:table-cell office:string-value="MC CRACKEN                              " office:value-type="string">
            <text:p>MC CRACKEN <text:s text:c="29"/></text:p>
          </table:table-cell>
          <table:table-cell office:string-value="D" office:value-type="string">
            <text:p>D</text:p>
          </table:table-cell>
          <table:table-cell office:string-value="Atmos Energy Corporation" office:value-type="string">
            <text:p>Atmos Energy Corporation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33.600" office:value-type="string">
            <text:p>533.600</text:p>
          </table:table-cell>
          <table:table-cell office:string-value="220284" office:value-type="string">
            <text:p>22028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041P  " office:value-type="string">
            <text:p>82041P <text:s text:c="1"/></text:p>
          </table:table-cell>
          <table:table-cell office:string-value="WEST PADUCAH - ATMOS ENERGY - PARK" office:value-type="string">
            <text:p>WEST PADUCAH - ATMOS ENERGY - PARK</text:p>
          </table:table-cell>
          <table:table-cell office:string-value="KY      " office:value-type="string">
            <text:p>KY <text:s text:c="5"/></text:p>
          </table:table-cell>
          <table:table-cell office:string-value="MC CRACKEN                              " office:value-type="string">
            <text:p>MC CRACKEN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533.600" office:value-type="string">
            <text:p>533.600</text:p>
          </table:table-cell>
          <table:table-cell office:string-value="487390" office:value-type="string">
            <text:p>48739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93072   " office:value-type="string">
            <text:p>93072 <text:s text:c="2"/></text:p>
          </table:table-cell>
          <table:table-cell office:string-value="LA 1 STORAGE FIELD - ACCTG METER" office:value-type="string">
            <text:p>LA 1 STORAGE FIELD - ACCTG METER</text:p>
          </table:table-cell>
          <table:table-cell office:string-value="LA      " office:value-type="string">
            <text:p>LA <text:s text:c="5"/></text:p>
          </table:table-cell>
          <table:table-cell office:string-value="ACADIA                                  " office:value-type="string">
            <text:p>ACADIA <text:s text:c="33"/></text:p>
          </table:table-cell>
          <table:table-cell office:string-value="B" office:value-type="string">
            <text:p>B</text:p>
          </table:table-cell>
          <table:table-cell office:string-value="Egan Hub Storage, LLC" office:value-type="string">
            <text:p>Egan Hub Storag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5.610" office:value-type="string">
            <text:p>-45.610</text:p>
          </table:table-cell>
          <table:table-cell office:string-value="218601" office:value-type="string">
            <text:p>21860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93072P  " office:value-type="string">
            <text:p>93072P <text:s text:c="1"/></text:p>
          </table:table-cell>
          <table:table-cell office:string-value="LA 1 STORAGE FIELD - ACCTG METER - PARK" office:value-type="string">
            <text:p>LA 1 STORAGE FIELD - ACCTG METER - PARK</text:p>
          </table:table-cell>
          <table:table-cell office:string-value="LA      " office:value-type="string">
            <text:p>LA <text:s text:c="5"/></text:p>
          </table:table-cell>
          <table:table-cell office:string-value="ACADIA                                  " office:value-type="string">
            <text:p>ACADIA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5.610" office:value-type="string">
            <text:p>-45.610</text:p>
          </table:table-cell>
          <table:table-cell office:string-value="487391" office:value-type="string">
            <text:p>48739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62P  " office:value-type="string">
            <text:p>82862P <text:s text:c="1"/></text:p>
          </table:table-cell>
          <table:table-cell office:string-value="TRUNKLINE DELIVERY TO TARGA MIDSTREAM SERVICE@ ACADIA - PARK" office:value-type="string">
            <text:p>TRUNKLINE DELIVERY TO TARGA MIDSTREAM SERVICE@ ACADIA - PARK</text:p>
          </table:table-cell>
          <table:table-cell office:string-value="LA      " office:value-type="string">
            <text:p>LA <text:s text:c="5"/></text:p>
          </table:table-cell>
          <table:table-cell office:string-value="ACADIA                                  " office:value-type="string">
            <text:p>ACADIA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50.880" office:value-type="string">
            <text:p>-50.880</text:p>
          </table:table-cell>
          <table:table-cell office:string-value="1252169" office:value-type="string">
            <text:p>125216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862   " office:value-type="string">
            <text:p>82862 <text:s text:c="2"/></text:p>
          </table:table-cell>
          <table:table-cell office:string-value="TRUNKLINE DELIVERY TO TARGA MIDSTREAM SERVICES @ ACADIA" office:value-type="string">
            <text:p>TRUNKLINE DELIVERY TO TARGA MIDSTREAM SERVICES @ ACADIA</text:p>
          </table:table-cell>
          <table:table-cell office:string-value="LA      " office:value-type="string">
            <text:p>LA <text:s text:c="5"/></text:p>
          </table:table-cell>
          <table:table-cell office:string-value="ACADIA                                  " office:value-type="string">
            <text:p>ACADIA <text:s text:c="33"/></text:p>
          </table:table-cell>
          <table:table-cell office:string-value="D" office:value-type="string">
            <text:p>D</text:p>
          </table:table-cell>
          <table:table-cell office:string-value="Targa Midstream Services LLC" office:value-type="string">
            <text:p>Targa Midstream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50.880" office:value-type="string">
            <text:p>-50.880</text:p>
          </table:table-cell>
          <table:table-cell office:string-value="1252168" office:value-type="string">
            <text:p>125216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869   " office:value-type="string">
            <text:p>82869 <text:s text:c="2"/></text:p>
          </table:table-cell>
          <table:table-cell office:string-value="INDIAN VILLAGE LIFT GAS" office:value-type="string">
            <text:p>INDIAN VILLAGE LIFT GAS</text:p>
          </table:table-cell>
          <table:table-cell office:string-value="LA      " office:value-type="string">
            <text:p>LA <text:s text:c="5"/></text:p>
          </table:table-cell>
          <table:table-cell office:string-value="ALLEN                                   " office:value-type="string">
            <text:p>ALLEN <text:s text:c="34"/></text:p>
          </table:table-cell>
          <table:table-cell office:string-value="D" office:value-type="string">
            <text:p>D</text:p>
          </table:table-cell>
          <table:table-cell office:string-value="J. P. Oil Company" office:value-type="string">
            <text:p>J. P. Oil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.180" office:value-type="string">
            <text:p>-16.180</text:p>
          </table:table-cell>
          <table:table-cell office:string-value="1390405" office:value-type="string">
            <text:p>139040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69P  " office:value-type="string">
            <text:p>82869P <text:s text:c="1"/></text:p>
          </table:table-cell>
          <table:table-cell office:string-value="INDIAN VILLAGE LIFT GAS - PARK" office:value-type="string">
            <text:p>INDIAN VILLAGE LIFT GAS - PARK</text:p>
          </table:table-cell>
          <table:table-cell office:string-value="LA      " office:value-type="string">
            <text:p>LA <text:s text:c="5"/></text:p>
          </table:table-cell>
          <table:table-cell office:string-value="ALLEN                                   " office:value-type="string">
            <text:p>ALLEN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.180" office:value-type="string">
            <text:p>-16.180</text:p>
          </table:table-cell>
          <table:table-cell office:string-value="1390406" office:value-type="string">
            <text:p>139040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743   " office:value-type="string">
            <text:p>80743 <text:s text:c="2"/></text:p>
          </table:table-cell>
          <table:table-cell office:string-value="KINDER SAND DRYING PLANT" office:value-type="string">
            <text:p>KINDER SAND DRYING PLANT</text:p>
          </table:table-cell>
          <table:table-cell office:string-value="LA      " office:value-type="string">
            <text:p>LA <text:s text:c="5"/></text:p>
          </table:table-cell>
          <table:table-cell office:string-value="ALLEN                                   " office:value-type="string">
            <text:p>ALLEN <text:s text:c="34"/></text:p>
          </table:table-cell>
          <table:table-cell office:string-value="D" office:value-type="string">
            <text:p>D</text:p>
          </table:table-cell>
          <table:table-cell office:string-value="MineralTech Gulfcoast Abrasives, LLC" office:value-type="string">
            <text:p>MineralTech Gulfcoast Abrasiv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5.530" office:value-type="string">
            <text:p>-15.53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43P  " office:value-type="string">
            <text:p>80743P <text:s text:c="1"/></text:p>
          </table:table-cell>
          <table:table-cell office:string-value="KINDER SAND DRYING PLANT - PARK" office:value-type="string">
            <text:p>KINDER SAND DRYING PLANT - PARK</text:p>
          </table:table-cell>
          <table:table-cell office:string-value="LA      " office:value-type="string">
            <text:p>LA <text:s text:c="5"/></text:p>
          </table:table-cell>
          <table:table-cell office:string-value="ALLEN                                   " office:value-type="string">
            <text:p>ALLEN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5.530" office:value-type="string">
            <text:p>-15.53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80P  " office:value-type="string">
            <text:p>82880P <text:s text:c="1"/></text:p>
          </table:table-cell>
          <table:table-cell office:string-value="Acadian Gas Pipeline System - PARK" office:value-type="string">
            <text:p>Acadian Gas Pipeline System - PARK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.320" office:value-type="string">
            <text:p>-11.3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302   " office:value-type="string">
            <text:p>TN302 <text:s text:c="2"/></text:p>
          </table:table-cell>
          <table:table-cell office:string-value="ARENA ENERGY TRN NORTH TEXAS TABS" office:value-type="string">
            <text:p>ARENA ENERGY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362958" office:value-type="string">
            <text:p>3629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302   " office:value-type="string">
            <text:p>TW302 <text:s text:c="2"/></text:p>
          </table:table-cell>
          <table:table-cell office:string-value="ARENA ENERGY TRN WEST LOUISIANA TABS" office:value-type="string">
            <text:p>ARENA ENERGY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Arena Energy, LLC" office:value-type="string">
            <text:p>Arena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362978" office:value-type="string">
            <text:p>36297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312   " office:value-type="string">
            <text:p>TN312 <text:s text:c="2"/></text:p>
          </table:table-cell>
          <table:table-cell office:string-value="ARENA OFFSHORE TRN NORTH TEXAS TABS" office:value-type="string">
            <text:p>ARENA OFFSHORE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370692" office:value-type="string">
            <text:p>37069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312   " office:value-type="string">
            <text:p>TW312 <text:s text:c="2"/></text:p>
          </table:table-cell>
          <table:table-cell office:string-value="ARENA OFFSHORE TRN WEST LOUISIANA TABS" office:value-type="string">
            <text:p>ARENA OFFSHORE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Arena Offshore, LP" office:value-type="string">
            <text:p>Arena Offshore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370702" office:value-type="string">
            <text:p>37070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AUTOWL  " office:value-type="string">
            <text:p>AUTOWL <text:s text:c="1"/></text:p>
          </table:table-cell>
          <table:table-cell office:string-value="AUTOBALANCE PARK - WLA" office:value-type="string">
            <text:p>AUTOBALANCE PARK - WLA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773283" office:value-type="string">
            <text:p>77328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641   " office:value-type="string">
            <text:p>TN641 <text:s text:c="2"/></text:p>
          </table:table-cell>
          <table:table-cell office:string-value="AXPO U.S. LLC TRN NORTH TEXAS TABS" office:value-type="string">
            <text:p>AXPO U.S. LLC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Axpo U.S. LLC" office:value-type="string">
            <text:p>Axpo U.S.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41   " office:value-type="string">
            <text:p>TW641 <text:s text:c="2"/></text:p>
          </table:table-cell>
          <table:table-cell office:string-value="AXPO U.S. LLC TRN WEST LOUISIANA TABS" office:value-type="string">
            <text:p>AXPO U.S. LLC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Axpo U.S. LLC" office:value-type="string">
            <text:p>Axpo U.S.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399   " office:value-type="string">
            <text:p>TW399 <text:s text:c="2"/></text:p>
          </table:table-cell>
          <table:table-cell office:string-value="BARCLAYS BANK TRN WEST LOUISIANA TABS" office:value-type="string">
            <text:p>BARCLAYS BANK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Barclays Bank PLC" office:value-type="string">
            <text:p>Barclays Bank P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866758" office:value-type="string">
            <text:p>8667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42P  " office:value-type="string">
            <text:p>82742P <text:s text:c="1"/></text:p>
          </table:table-cell>
          <table:table-cell office:string-value="BEAUREGARD PARISH INCT - CHENIERE CREOLE TRAIL P-L - PARK" office:value-type="string">
            <text:p>BEAUREGARD PARISH INCT - CHENIERE CREOLE TRAIL P-L - PARK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.430" office:value-type="string">
            <text:p>-11.430</text:p>
          </table:table-cell>
          <table:table-cell office:string-value="773280" office:value-type="string">
            <text:p>77328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42   " office:value-type="string">
            <text:p>82742 <text:s text:c="2"/></text:p>
          </table:table-cell>
          <table:table-cell office:string-value="BEAUREGARD PARISH INCT - CHENIERE CREOLE TRAIL PL" office:value-type="string">
            <text:p>BEAUREGARD PARISH INCT - CHENIERE CREOLE TRAIL PL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Cheniere Creole Trail Pipeline, L.P." office:value-type="string">
            <text:p>Cheniere Creole Trail Pipeline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.430" office:value-type="string">
            <text:p>-11.430</text:p>
          </table:table-cell>
          <table:table-cell office:string-value="773279" office:value-type="string">
            <text:p>77327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430   " office:value-type="string">
            <text:p>TW430 <text:s text:c="2"/></text:p>
          </table:table-cell>
          <table:table-cell office:string-value="BG ENERGY MERCHANTS TRN WEST LOUISIANA TABS" office:value-type="string">
            <text:p>BG ENERGY MERCHANTS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BG Energy Merchants, LLC" office:value-type="string">
            <text:p>BG Energy Merchant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770445" office:value-type="string">
            <text:p>7704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199   " office:value-type="string">
            <text:p>TN199 <text:s text:c="2"/></text:p>
          </table:table-cell>
          <table:table-cell office:string-value="BP ENERGY COMPANY TRN NORTH TEXAS TABS" office:value-type="string">
            <text:p>BP ENERGY COMPANY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199   " office:value-type="string">
            <text:p>TW199 <text:s text:c="2"/></text:p>
          </table:table-cell>
          <table:table-cell office:string-value="BP ENERGY COMPANY TRN WEST LOUISIANA TABS" office:value-type="string">
            <text:p>BP ENERGY COMPANY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131   " office:value-type="string">
            <text:p>TW131 <text:s text:c="2"/></text:p>
          </table:table-cell>
          <table:table-cell office:string-value="CENTERPOINT ENERGY TRN WEST LOUISIANA TABS" office:value-type="string">
            <text:p>CENTERPOINT ENERGY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220092" office:value-type="string">
            <text:p>22009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017   " office:value-type="string">
            <text:p>TW017 <text:s text:c="2"/></text:p>
          </table:table-cell>
          <table:table-cell office:string-value="CHEVRON U.S.A. TRN WEST LOUISIANA TABS" office:value-type="string">
            <text:p>CHEVRON U.S.A.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Chevron U.S.A. Inc." office:value-type="string">
            <text:p>Chevron U.S.A.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219967" office:value-type="string">
            <text:p>21996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29   " office:value-type="string">
            <text:p>TW629 <text:s text:c="2"/></text:p>
          </table:table-cell>
          <table:table-cell office:string-value="CITIGROUP ENERGY INC. TRN WEST LOUISIANA TABS" office:value-type="string">
            <text:p>CITIGROUP ENERGY INC.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Citigroup Energy Inc." office:value-type="string">
            <text:p>Citigroup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631   " office:value-type="string">
            <text:p>TN631 <text:s text:c="2"/></text:p>
          </table:table-cell>
          <table:table-cell office:string-value="CLEARWATER ENTERPRISES, LLC TRN NORTH TEXAS TABS" office:value-type="string">
            <text:p>CLEARWATER ENTERPRISES, LLC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Clearwater Enterprises, LLC" office:value-type="string">
            <text:p>Clearwater Enterpris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31   " office:value-type="string">
            <text:p>TW631 <text:s text:c="2"/></text:p>
          </table:table-cell>
          <table:table-cell office:string-value="CLEARWATER ENTERPRISES, LLC TRN WEST LOUISIANA TABS" office:value-type="string">
            <text:p>CLEARWATER ENTERPRISES, LLC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Clearwater Enterprises, LLC" office:value-type="string">
            <text:p>Clearwater Enterpris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024   " office:value-type="string">
            <text:p>TN024 <text:s text:c="2"/></text:p>
          </table:table-cell>
          <table:table-cell office:string-value="COKINOS NATURAL GAS TRN NORTH TEXAS TABS" office:value-type="string">
            <text:p>COKINOS NATURAL GAS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Cokinos Natural Gas Company" office:value-type="string">
            <text:p>Cokinos Natural Ga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219736" office:value-type="string">
            <text:p>21973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14   " office:value-type="string">
            <text:p>TW614 <text:s text:c="2"/></text:p>
          </table:table-cell>
          <table:table-cell office:string-value="COLONIAL ENERGY, INC. TRN WEST LOUISIANA TABS" office:value-type="string">
            <text:p>COLONIAL ENERGY, INC.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Colonial Energy, Inc." office:value-type="string">
            <text:p>Colonial Energ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028   " office:value-type="string">
            <text:p>TW028 <text:s text:c="2"/></text:p>
          </table:table-cell>
          <table:table-cell office:string-value="CONOCOPHILLIPS TRN WEST LOUISIANA TABS" office:value-type="string">
            <text:p>CONOCOPHILLIPS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ConocoPhillips Company" office:value-type="string">
            <text:p>ConocoPhillip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219975" office:value-type="string">
            <text:p>21997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359   " office:value-type="string">
            <text:p>TN359 <text:s text:c="2"/></text:p>
          </table:table-cell>
          <table:table-cell office:string-value="CONSTELLATION ENERGY SERVICES TRN NORTH TEXAS TABS" office:value-type="string">
            <text:p>CONSTELLATION ENERGY SERVICES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Constellation Energy Services, Inc." office:value-type="string">
            <text:p>Constellation Energy Servic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485755" office:value-type="string">
            <text:p>48575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340   " office:value-type="string">
            <text:p>TW340 <text:s text:c="2"/></text:p>
          </table:table-cell>
          <table:table-cell office:string-value="COPANO NATURAL GAS / ROCKY MOUNTAINS TRN WEST LOUISIANA TABS" office:value-type="string">
            <text:p>COPANO NATURAL GAS / ROCKY MOUNTAINS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Copano Natural Gas/Rocky Mountains, LLC" office:value-type="string">
            <text:p>Copano Natural Gas/Rocky Mountai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446073" office:value-type="string">
            <text:p>44607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480   " office:value-type="string">
            <text:p>TW480 <text:s text:c="2"/></text:p>
          </table:table-cell>
          <table:table-cell office:string-value="DELMARVA POWER &amp; LIGHT TRN WEST LOUISIANA TABS" office:value-type="string">
            <text:p>DELMARVA POWER &amp; LIGHT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Delmarva Power &amp; Light Company" office:value-type="string">
            <text:p>Delmarva Power &amp; Light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1213233" office:value-type="string">
            <text:p>121323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315   " office:value-type="string">
            <text:p>TN315 <text:s text:c="2"/></text:p>
          </table:table-cell>
          <table:table-cell office:string-value="EDF TRADING NORTH AMERICA TRN NORTH TEXAS TABS" office:value-type="string">
            <text:p>EDF TRADING NORTH AMERICA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EDF Trading North America, LLC" office:value-type="string">
            <text:p>EDF Trading North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378712" office:value-type="string">
            <text:p>37871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1560   " office:value-type="string">
            <text:p>81560 <text:s text:c="2"/></text:p>
          </table:table-cell>
          <table:table-cell office:string-value="EMER. SALE - LEWIS OPERATING" office:value-type="string">
            <text:p>EMER. SALE - LEWIS OPERATING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Lewis Operating Company" office:value-type="string">
            <text:p>Lewis Operating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7.520" office:value-type="string">
            <text:p>-7.520</text:p>
          </table:table-cell>
          <table:table-cell office:string-value="155718" office:value-type="string">
            <text:p>15571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332   " office:value-type="string">
            <text:p>TN332 <text:s text:c="2"/></text:p>
          </table:table-cell>
          <table:table-cell office:string-value="ETC MARKETING TRN NORTH TEXAS TABS" office:value-type="string">
            <text:p>ETC MARKETING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ETC Marketing, Ltd." office:value-type="string">
            <text:p>ETC Marketing, Ltd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387573" office:value-type="string">
            <text:p>38757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431   " office:value-type="string">
            <text:p>TN431 <text:s text:c="2"/></text:p>
          </table:table-cell>
          <table:table-cell office:string-value="ETC MARKETING TRN NORTH TEXAS TABS" office:value-type="string">
            <text:p>ETC MARKETING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ETC Marketing, Ltd." office:value-type="string">
            <text:p>ETC Marketing, Ltd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770460" office:value-type="string">
            <text:p>77046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332   " office:value-type="string">
            <text:p>TW332 <text:s text:c="2"/></text:p>
          </table:table-cell>
          <table:table-cell office:string-value="ETC MARKETING TRN WEST LOUISIANA TABS" office:value-type="string">
            <text:p>ETC MARKETING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ETC Marketing, Ltd." office:value-type="string">
            <text:p>ETC Marketing, Ltd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694443" office:value-type="string">
            <text:p>69444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295   " office:value-type="string">
            <text:p>TN295 <text:s text:c="2"/></text:p>
          </table:table-cell>
          <table:table-cell office:string-value="EXELON GENERATION TRN NORTH TEXAS TABS" office:value-type="string">
            <text:p>EXELON GENERATION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624778" office:value-type="string">
            <text:p>62477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33   " office:value-type="string">
            <text:p>TW633 <text:s text:c="2"/></text:p>
          </table:table-cell>
          <table:table-cell office:string-value="EXXONMOBIL OIL CORPORATION TRN WEST LOUISIANA TABS" office:value-type="string">
            <text:p>EXXONMOBIL OIL CORPORATION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ExxonMobil Oil Corporation" office:value-type="string">
            <text:p>ExxonMobil Oil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05   " office:value-type="string">
            <text:p>TW605 <text:s text:c="2"/></text:p>
          </table:table-cell>
          <table:table-cell office:string-value="GAS SOUTH, LLC TRN WEST LOUISIANA TABS" office:value-type="string">
            <text:p>GAS SOUTH, LLC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Gas South, LLC" office:value-type="string">
            <text:p>Gas South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93084   " office:value-type="string">
            <text:p>93084 <text:s text:c="2"/></text:p>
          </table:table-cell>
          <table:table-cell office:string-value="GILLIS HUB" office:value-type="string">
            <text:p>GILLIS HUB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Gillis Hub Pipeline, LLC" office:value-type="string">
            <text:p>Gillis Hub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.540" office:value-type="string">
            <text:p>-11.540</text:p>
          </table:table-cell>
          <table:table-cell office:string-value="624715" office:value-type="string">
            <text:p>62471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36   " office:value-type="string">
            <text:p>TW636 <text:s text:c="2"/></text:p>
          </table:table-cell>
          <table:table-cell office:string-value="GLENCORE, LTD TRN WEST LOUISIANA TABS" office:value-type="string">
            <text:p>GLENCORE, LTD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Glencore, Ltd" office:value-type="string">
            <text:p>Glencore, Ltd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048   " office:value-type="string">
            <text:p>TN048 <text:s text:c="2"/></text:p>
          </table:table-cell>
          <table:table-cell office:string-value="GULF COAST ENERGY MARKETING TRN NORTH TEXAS TABS" office:value-type="string">
            <text:p>GULF COAST ENERGY MARKETING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Gulf Coast Energy Marketing Co." office:value-type="string">
            <text:p>Gulf Coast Energy Marketing Co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219757" office:value-type="string">
            <text:p>21975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267   " office:value-type="string">
            <text:p>TW267 <text:s text:c="2"/></text:p>
          </table:table-cell>
          <table:table-cell office:string-value="HUNT OIL TRN WEST LOUISIANA TABS" office:value-type="string">
            <text:p>HUNT OIL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Hunt Oil Company" office:value-type="string">
            <text:p>Hunt Oil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315463" office:value-type="string">
            <text:p>3154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454   " office:value-type="string">
            <text:p>TW454 <text:s text:c="2"/></text:p>
          </table:table-cell>
          <table:table-cell office:string-value="JEFFERSON ISLAND STORAGE &amp; HUB TRN WEST LOUISIANA TABS" office:value-type="string">
            <text:p>JEFFERSON ISLAND STORAGE &amp; HUB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Jefferson Island Storage &amp; Hub L.L.C." office:value-type="string">
            <text:p>Jefferson Island Storage &amp; Hub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925973" office:value-type="string">
            <text:p>92597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643   " office:value-type="string">
            <text:p>TN643 <text:s text:c="2"/></text:p>
          </table:table-cell>
          <table:table-cell office:string-value="JERA AMERICAS ENERGY SERVICES LLC TRN NORTH TEXAS TABS" office:value-type="string">
            <text:p>JERA AMERICAS ENERGY SERVICES LLC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JERA Americas Energy Services LLC" office:value-type="string">
            <text:p>JERA Americas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43   " office:value-type="string">
            <text:p>TW643 <text:s text:c="2"/></text:p>
          </table:table-cell>
          <table:table-cell office:string-value="JERA AMERICAS ENERGY SERVICES LLC TRN WEST LOUISIANA TABS" office:value-type="string">
            <text:p>JERA AMERICAS ENERGY SERVICES LLC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JERA Americas Energy Services LLC" office:value-type="string">
            <text:p>JERA Americas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496   " office:value-type="string">
            <text:p>TN496 <text:s text:c="2"/></text:p>
          </table:table-cell>
          <table:table-cell office:string-value="KINDER MORGAN TEXAS PIPELINE TRN NORTH TEXAS TABS" office:value-type="string">
            <text:p>KINDER MORGAN TEXAS PIPELINE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Kinder Morgan Texas Pipeline LLC" office:value-type="string">
            <text:p>Kinder Morgan Texas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1252220" office:value-type="string">
            <text:p>125222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496   " office:value-type="string">
            <text:p>TW496 <text:s text:c="2"/></text:p>
          </table:table-cell>
          <table:table-cell office:string-value="KINDER MORGAN TEXAS PIPELINE TRN WEST LOUISIANA TABS" office:value-type="string">
            <text:p>KINDER MORGAN TEXAS PIPELINE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Kinder Morgan Texas Pipeline LLC" office:value-type="string">
            <text:p>Kinder Morgan Texas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1252262" office:value-type="string">
            <text:p>125226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93084P  " office:value-type="string">
            <text:p>93084P <text:s text:c="1"/></text:p>
          </table:table-cell>
          <table:table-cell office:string-value="LA STORAGE - PARK" office:value-type="string">
            <text:p>LA STORAGE - PARK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.540" office:value-type="string">
            <text:p>-11.540</text:p>
          </table:table-cell>
          <table:table-cell office:string-value="773284" office:value-type="string">
            <text:p>77328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452   " office:value-type="string">
            <text:p>TW452 <text:s text:c="2"/></text:p>
          </table:table-cell>
          <table:table-cell office:string-value="MARABOU MIDSTREAM SERVICES TRN WEST LOUISIANA TABS" office:value-type="string">
            <text:p>MARABOU MIDSTREAM SERVICES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Marabou Midstream Services, LLC" office:value-type="string">
            <text:p>Marabou Midstream Servic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918388" office:value-type="string">
            <text:p>91838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34   " office:value-type="string">
            <text:p>TW634 <text:s text:c="2"/></text:p>
          </table:table-cell>
          <table:table-cell office:string-value="MITSUI &amp; CO., ENERGY MARKETING AND SERVICE TRN WEST LOUISIANA TABS" office:value-type="string">
            <text:p>MITSUI &amp; CO., ENERGY MARKETING AND SERVICE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Mitsui &amp; Co., Energy Marketing and Services (USA), Inc." office:value-type="string">
            <text:p>Mitsui &amp; Co., Energy Marketing and Services (USA)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570   " office:value-type="string">
            <text:p>TN570 <text:s text:c="2"/></text:p>
          </table:table-cell>
          <table:table-cell office:string-value="MITSUI &amp; CO., ENERGY MARKETING AND SERVICES ( TRN NORTH TEXAS TABS" office:value-type="string">
            <text:p>MITSUI &amp; CO., ENERGY MARKETING AND SERVICES (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Mitsui &amp; Co., Energy Marketing and Services (USA), Inc." office:value-type="string">
            <text:p>Mitsui &amp; Co., Energy Marketing and Services (USA)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595   " office:value-type="string">
            <text:p>TN595 <text:s text:c="2"/></text:p>
          </table:table-cell>
          <table:table-cell office:string-value="NEXTERA ENERGY MARKETING, LLC TRN NORTH TEXAS TABS" office:value-type="string">
            <text:p>NEXTERA ENERGY MARKETING, LLC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NextEra Energy Marketing, LLC" office:value-type="string">
            <text:p>NextEra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595   " office:value-type="string">
            <text:p>TW595 <text:s text:c="2"/></text:p>
          </table:table-cell>
          <table:table-cell office:string-value="NEXTERA ENERGY MARKETING, LLC TRN WEST LOUISIANA TABS" office:value-type="string">
            <text:p>NEXTERA ENERGY MARKETING, LLC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NextEra Energy Marketing, LLC" office:value-type="string">
            <text:p>NextEra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242   " office:value-type="string">
            <text:p>TW242 <text:s text:c="2"/></text:p>
          </table:table-cell>
          <table:table-cell office:string-value="NJR ENERGY TRN WEST LOUISIANA TABS" office:value-type="string">
            <text:p>NJR ENERGY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NJR Energy Services Company, LLC" office:value-type="string">
            <text:p>NJR Energy Service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294380" office:value-type="string">
            <text:p>29438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WLAP    " office:value-type="string">
            <text:p>WLAP <text:s text:c="3"/></text:p>
          </table:table-cell>
          <table:table-cell office:string-value="PARKING AT WLA POOL " office:value-type="string">
            <text:p>PARKING AT WLA POOL 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773281" office:value-type="string">
            <text:p>77328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627   " office:value-type="string">
            <text:p>TN627 <text:s text:c="2"/></text:p>
          </table:table-cell>
          <table:table-cell office:string-value="PHILLIPS 66 ENERGY TRADING LLC TRN NORTH TEXAS TABS" office:value-type="string">
            <text:p>PHILLIPS 66 ENERGY TRADING LLC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Phillips 66 Energy Trading LLC" office:value-type="string">
            <text:p>Phillips 66 Energy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27   " office:value-type="string">
            <text:p>TW627 <text:s text:c="2"/></text:p>
          </table:table-cell>
          <table:table-cell office:string-value="PHILLIPS 66 ENERGY TRADING LLC TRN WEST LOUISIANA TABS" office:value-type="string">
            <text:p>PHILLIPS 66 ENERGY TRADING LLC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Phillips 66 Energy Trading LLC" office:value-type="string">
            <text:p>Phillips 66 Energy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09   " office:value-type="string">
            <text:p>TW609 <text:s text:c="2"/></text:p>
          </table:table-cell>
          <table:table-cell office:string-value="QUARTERNORTH ENERGY LLC TRN WEST LOUISIANA TABS" office:value-type="string">
            <text:p>QUARTERNORTH ENERGY LLC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QuarterNorth Energy LLC" office:value-type="string">
            <text:p>QuarterNorth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640   " office:value-type="string">
            <text:p>TN640 <text:s text:c="2"/></text:p>
          </table:table-cell>
          <table:table-cell office:string-value="RADIATE ENERGY LLC TRN NORTH TEXAS TABS" office:value-type="string">
            <text:p>RADIATE ENERGY LLC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Radiate Energy LLC" office:value-type="string">
            <text:p>Radiat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40   " office:value-type="string">
            <text:p>TW640 <text:s text:c="2"/></text:p>
          </table:table-cell>
          <table:table-cell office:string-value="RADIATE ENERGY LLC TRN WEST LOUISIANA TABS" office:value-type="string">
            <text:p>RADIATE ENERGY LLC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Radiate Energy LLC" office:value-type="string">
            <text:p>Radiat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277   " office:value-type="string">
            <text:p>80277 <text:s text:c="2"/></text:p>
          </table:table-cell>
          <table:table-cell office:string-value="RAGLEY EXCHANGE - TRANSCO" office:value-type="string">
            <text:p>RAGLEY EXCHANGE - TRANSCO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Transcontinental Gas Pipe Line Company, LLC" office:value-type="string">
            <text:p>Transcontinental Gas Pipe Line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.340" office:value-type="string">
            <text:p>-11.340</text:p>
          </table:table-cell>
          <table:table-cell office:string-value="7001" office:value-type="string">
            <text:p>700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277P  " office:value-type="string">
            <text:p>80277P <text:s text:c="1"/></text:p>
          </table:table-cell>
          <table:table-cell office:string-value="RAGLEY EXCHANGE - TRANSCO - PARK" office:value-type="string">
            <text:p>RAGLEY EXCHANGE - TRANSCO - PARK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.340" office:value-type="string">
            <text:p>-11.340</text:p>
          </table:table-cell>
          <table:table-cell office:string-value="483878" office:value-type="string">
            <text:p>48387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538   " office:value-type="string">
            <text:p>TW538 <text:s text:c="2"/></text:p>
          </table:table-cell>
          <table:table-cell office:string-value="RAINBOW ENERGY MARKETING CORPORATION TRN WEST LOUISIANA TABS" office:value-type="string">
            <text:p>RAINBOW ENERGY MARKETING CORPORATION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Rainbow Energy Marketing Corporation" office:value-type="string">
            <text:p>Rainbow Energy Marketing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1401510" office:value-type="string">
            <text:p>140151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541   " office:value-type="string">
            <text:p>TW541 <text:s text:c="2"/></text:p>
          </table:table-cell>
          <table:table-cell office:string-value="SABINE PASS LIQUEFACTION, LLC TRN WEST LOUISIANA TABS" office:value-type="string">
            <text:p>SABINE PASS LIQUEFACTION, LLC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Sabine Pass Liquefaction, LLC" office:value-type="string">
            <text:p>Sabine Pass Liquefac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1401511" office:value-type="string">
            <text:p>140151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276   " office:value-type="string">
            <text:p>TW276 <text:s text:c="2"/></text:p>
          </table:table-cell>
          <table:table-cell office:string-value="SHELL ENERGY NORTH AMERICA (US) TRN WEST LOUISIANA TABS" office:value-type="string">
            <text:p>SHELL ENERGY NORTH AMERICA (US)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Shell Energy North America (US), L.P." office:value-type="string">
            <text:p>Shell Energy North America (US)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324554" office:value-type="string">
            <text:p>32455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379   " office:value-type="string">
            <text:p>TW379 <text:s text:c="2"/></text:p>
          </table:table-cell>
          <table:table-cell office:string-value="SHELL ENERGY NORTH AMERICA (US), L.P. TRN WEST LOUISIANA TABS" office:value-type="string">
            <text:p>SHELL ENERGY NORTH AMERICA (US), L.P.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Shell Energy North America (US), L.P." office:value-type="string">
            <text:p>Shell Energy North America (US)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559   " office:value-type="string">
            <text:p>TN559 <text:s text:c="2"/></text:p>
          </table:table-cell>
          <table:table-cell office:string-value="SOUTHSTAR ENERGY SERVICES LLC TRN NORTH TEXAS TABS" office:value-type="string">
            <text:p>SOUTHSTAR ENERGY SERVICES LLC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SouthStar Energy Services LLC" office:value-type="string">
            <text:p>SouthStar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559   " office:value-type="string">
            <text:p>TW559 <text:s text:c="2"/></text:p>
          </table:table-cell>
          <table:table-cell office:string-value="SOUTHSTAR ENERGY SERVICES LLC TRN WEST LOUISIANA TABS" office:value-type="string">
            <text:p>SOUTHSTAR ENERGY SERVICES LLC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SouthStar Energy Services LLC" office:value-type="string">
            <text:p>SouthStar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571   " office:value-type="string">
            <text:p>TW571 <text:s text:c="2"/></text:p>
          </table:table-cell>
          <table:table-cell office:string-value="SPIRE MARKETING INC. TRN WEST LOUISIANA TABS" office:value-type="string">
            <text:p>SPIRE MARKETING INC.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341   " office:value-type="string">
            <text:p>TN341 <text:s text:c="2"/></text:p>
          </table:table-cell>
          <table:table-cell office:string-value="SPIRE MARKETING TRN NORTH TEXAS TABS" office:value-type="string">
            <text:p>SPIRE MARKETING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446059" office:value-type="string">
            <text:p>44605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341   " office:value-type="string">
            <text:p>TN341 <text:s text:c="2"/></text:p>
          </table:table-cell>
          <table:table-cell office:string-value="SPIRE MARKETING TRN NORTH TEXAS TABS" office:value-type="string">
            <text:p>SPIRE MARKETING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446059" office:value-type="string">
            <text:p>44605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341   " office:value-type="string">
            <text:p>TN341 <text:s text:c="2"/></text:p>
          </table:table-cell>
          <table:table-cell office:string-value="SPIRE MARKETING TRN NORTH TEXAS TABS" office:value-type="string">
            <text:p>SPIRE MARKETING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446059" office:value-type="string">
            <text:p>44605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621   " office:value-type="string">
            <text:p>TN621 <text:s text:c="2"/></text:p>
          </table:table-cell>
          <table:table-cell office:string-value="SPOTLIGHT ENERGY, LLC TRN NORTH TEXAS TABS" office:value-type="string">
            <text:p>SPOTLIGHT ENERGY, LLC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Spotlight Energy, LLC" office:value-type="string">
            <text:p>Spotligh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21   " office:value-type="string">
            <text:p>TW621 <text:s text:c="2"/></text:p>
          </table:table-cell>
          <table:table-cell office:string-value="SPOTLIGHT ENERGY, LLC TRN WEST LOUISIANA TABS" office:value-type="string">
            <text:p>SPOTLIGHT ENERGY, LLC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Spotlight Energy, LLC" office:value-type="string">
            <text:p>Spotligh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BTN01   " office:value-type="string">
            <text:p>BTN01 <text:s text:c="2"/></text:p>
          </table:table-cell>
          <table:table-cell office:string-value="TABS-TO-TABS TRANSPORT" office:value-type="string">
            <text:p>TABS-TO-TABS TRANSPORT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260580" office:value-type="string">
            <text:p>26058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BTW01   " office:value-type="string">
            <text:p>BTW01 <text:s text:c="2"/></text:p>
          </table:table-cell>
          <table:table-cell office:string-value="TABS-TO-TABS TRANSPORT" office:value-type="string">
            <text:p>TABS-TO-TABS TRANSPORT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260581" office:value-type="string">
            <text:p>26058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BTN01P  " office:value-type="string">
            <text:p>BTN01P <text:s text:c="1"/></text:p>
          </table:table-cell>
          <table:table-cell office:string-value="TABS-TO-TABS TRANSPORT - PARK" office:value-type="string">
            <text:p>TABS-TO-TABS TRANSPORT - PARK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483886" office:value-type="string">
            <text:p>48388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BTW01P  " office:value-type="string">
            <text:p>BTW01P <text:s text:c="1"/></text:p>
          </table:table-cell>
          <table:table-cell office:string-value="TABS-TO-TABS TRANSPORT - PARK" office:value-type="string">
            <text:p>TABS-TO-TABS TRANSPORT - PARK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483887" office:value-type="string">
            <text:p>48388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TN338   " office:value-type="string">
            <text:p>TN338 <text:s text:c="2"/></text:p>
          </table:table-cell>
          <table:table-cell office:string-value="TARGA LOUISIANA FIELD SERVICES TRN NORTH TEXAS TABS" office:value-type="string">
            <text:p>TARGA LOUISIANA FIELD SERVICES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Targa Midstream Services LLC" office:value-type="string">
            <text:p>Targa Midstream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446057" office:value-type="string">
            <text:p>44605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450   " office:value-type="string">
            <text:p>TW450 <text:s text:c="2"/></text:p>
          </table:table-cell>
          <table:table-cell office:string-value="TARGA LOUISIANA FIELD SERVICES TRN WEST LOUISIANA TABS" office:value-type="string">
            <text:p>TARGA LOUISIANA FIELD SERVICES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Targa Midstream Services LLC" office:value-type="string">
            <text:p>Targa Midstream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866761" office:value-type="string">
            <text:p>86676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652   " office:value-type="string">
            <text:p>TN652 <text:s text:c="2"/></text:p>
          </table:table-cell>
          <table:table-cell office:string-value="TD ENERGY TRADING, INC. TRN NORTH TEXAS TABS" office:value-type="string">
            <text:p>TD ENERGY TRADING, INC.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TD Energy Trading, Inc." office:value-type="string">
            <text:p>TD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652   " office:value-type="string">
            <text:p>TW652 <text:s text:c="2"/></text:p>
          </table:table-cell>
          <table:table-cell office:string-value="TD ENERGY TRADING, INC. TRN WEST LOUISIANA TABS" office:value-type="string">
            <text:p>TD ENERGY TRADING, INC.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TD Energy Trading, Inc." office:value-type="string">
            <text:p>TD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274   " office:value-type="string">
            <text:p>TW274 <text:s text:c="2"/></text:p>
          </table:table-cell>
          <table:table-cell office:string-value="TENASKA MARKETING VENTURES TRN WEST LOUISIANA TABS" office:value-type="string">
            <text:p>TENASKA MARKETING VENTURES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324552" office:value-type="string">
            <text:p>32455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1717   " office:value-type="string">
            <text:p>81717 <text:s text:c="2"/></text:p>
          </table:table-cell>
          <table:table-cell office:string-value="TETCO (BEAUREGARD PARISH) " office:value-type="string">
            <text:p>TETCO (BEAUREGARD PARISH) 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Texas Eastern Transmission, LP" office:value-type="string">
            <text:p>Texas Eastern Transmission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0.630" office:value-type="string">
            <text:p>-10.630</text:p>
          </table:table-cell>
          <table:table-cell office:string-value="42466" office:value-type="string">
            <text:p>4246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1717P  " office:value-type="string">
            <text:p>81717P <text:s text:c="1"/></text:p>
          </table:table-cell>
          <table:table-cell office:string-value="TETCO (BEAUREGARD PARISH) - PARK" office:value-type="string">
            <text:p>TETCO (BEAUREGARD PARISH) - PARK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0.630" office:value-type="string">
            <text:p>-10.630</text:p>
          </table:table-cell>
          <table:table-cell office:string-value="486368" office:value-type="string">
            <text:p>48636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375   " office:value-type="string">
            <text:p>TN375 <text:s text:c="2"/></text:p>
          </table:table-cell>
          <table:table-cell office:string-value="TEXLA ENERGY MANAGEMENT TRN NORTH TEXAS TABS" office:value-type="string">
            <text:p>TEXLA ENERGY MANAGEMENT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Texla Energy Management, Inc." office:value-type="string">
            <text:p>Texla Energy Management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797409" office:value-type="string">
            <text:p>79740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375   " office:value-type="string">
            <text:p>TW375 <text:s text:c="2"/></text:p>
          </table:table-cell>
          <table:table-cell office:string-value="TEXLA ENERGY MANAGEMENT, INC. TRN WEST LOUISIANA TABS" office:value-type="string">
            <text:p>TEXLA ENERGY MANAGEMENT, INC.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Texla Energy Management, Inc." office:value-type="string">
            <text:p>Texla Energy Management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1401505" office:value-type="string">
            <text:p>140150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750   " office:value-type="string">
            <text:p>80750 <text:s text:c="2"/></text:p>
          </table:table-cell>
          <table:table-cell office:string-value="TGC - GULF RUN INTERCONNECT" office:value-type="string">
            <text:p>TGC - GULF RUN INTERCONNECT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R" office:value-type="string">
            <text:p>R</text:p>
          </table:table-cell>
          <table:table-cell office:string-value="Gulf Run Transmission, LLC" office:value-type="string">
            <text:p>Gulf Run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2.310" office:value-type="string">
            <text:p>-22.31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0750P  " office:value-type="string">
            <text:p>80750P <text:s text:c="1"/></text:p>
          </table:table-cell>
          <table:table-cell office:string-value="TGC - GULF RUN INTERCONNECT - PARK" office:value-type="string">
            <text:p>TGC - GULF RUN INTERCONNECT - PARK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53.820" office:value-type="string">
            <text:p>453.8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591   " office:value-type="string">
            <text:p>TW591 <text:s text:c="2"/></text:p>
          </table:table-cell>
          <table:table-cell office:string-value="TOTALENERGIES GAS &amp; POWER NORTH AMERICA, I TRN WEST LOUISIANA TABS" office:value-type="string">
            <text:p>TOTALENERGIES GAS &amp; POWER NORTH AMERICA, I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TotalEnergies Gas &amp; Power North America, Inc." office:value-type="string">
            <text:p>TotalEnergies Gas &amp; Power North America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591   " office:value-type="string">
            <text:p>TN591 <text:s text:c="2"/></text:p>
          </table:table-cell>
          <table:table-cell office:string-value="TOTALENERGIES GAS &amp; POWER NORTH AMERICA, INC. TRN NORTH TEXAS TABS" office:value-type="string">
            <text:p>TOTALENERGIES GAS &amp; POWER NORTH AMERICA, INC.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TotalEnergies Gas &amp; Power North America, Inc." office:value-type="string">
            <text:p>TotalEnergies Gas &amp; Power North America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279   " office:value-type="string">
            <text:p>TN279 <text:s text:c="2"/></text:p>
          </table:table-cell>
          <table:table-cell office:string-value="UBS AG, LONDON BRANCH TRN NORTH TEXAS TABS" office:value-type="string">
            <text:p>UBS AG, LONDON BRANCH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UBS AG, London Branch" office:value-type="string">
            <text:p>UBS AG, London Branch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324549" office:value-type="string">
            <text:p>32454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389   " office:value-type="string">
            <text:p>TW389 <text:s text:c="2"/></text:p>
          </table:table-cell>
          <table:table-cell office:string-value="UGI UTILITIES TRN WEST LOUISIANA TABS" office:value-type="string">
            <text:p>UGI UTILITIES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UGI Utilities, Inc." office:value-type="string">
            <text:p>UGI Utiliti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624792" office:value-type="string">
            <text:p>62479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W185   " office:value-type="string">
            <text:p>TW185 <text:s text:c="2"/></text:p>
          </table:table-cell>
          <table:table-cell office:string-value="UPSTREAM ENERGY SERVICES TRN WEST LOUISIANA TABS" office:value-type="string">
            <text:p>UPSTREAM ENERGY SERVICES TRN WEST LOUISIANA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Upstream Energy Services LLC" office:value-type="string">
            <text:p>Upstream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703312" office:value-type="string">
            <text:p>70331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672   " office:value-type="string">
            <text:p>82672 <text:s text:c="2"/></text:p>
          </table:table-cell>
          <table:table-cell office:string-value="W BEARHEAD CREEK #2 - ORX RESOURCES" office:value-type="string">
            <text:p>W BEARHEAD CREEK #2 - ORX RESOURCE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R" office:value-type="string">
            <text:p>R</text:p>
          </table:table-cell>
          <table:table-cell office:string-value="ORX Resources" office:value-type="string">
            <text:p>ORX Resourc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363111" office:value-type="string">
            <text:p>36311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672P  " office:value-type="string">
            <text:p>82672P <text:s text:c="1"/></text:p>
          </table:table-cell>
          <table:table-cell office:string-value="W BEARHEAD CREEK #2 - SWIFT ENERGY OPERATING - PARK" office:value-type="string">
            <text:p>W BEARHEAD CREEK #2 - SWIFT ENERGY OPERATING - PARK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483883" office:value-type="string">
            <text:p>48388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N528   " office:value-type="string">
            <text:p>TN528 <text:s text:c="2"/></text:p>
          </table:table-cell>
          <table:table-cell office:string-value="WELLS FARGO COMMODITIES, LLC TRN NORTH TEXAS TABS" office:value-type="string">
            <text:p>WELLS FARGO COMMODITIES, LLC TRN NORTH TEXAS TABS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D" office:value-type="string">
            <text:p>D</text:p>
          </table:table-cell>
          <table:table-cell office:string-value="Wells Fargo Commodities, LLC" office:value-type="string">
            <text:p>Wells Fargo Commoditi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8.810" office:value-type="string">
            <text:p>-18.81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WLAE    " office:value-type="string">
            <text:p>WLAE <text:s text:c="3"/></text:p>
          </table:table-cell>
          <table:table-cell office:string-value="WEST LOUISIANA ELECTRICITY" office:value-type="string">
            <text:p>WEST LOUISIANA ELECTRICITY</text:p>
          </table:table-cell>
          <table:table-cell office:string-value="LA      " office:value-type="string">
            <text:p>LA <text:s text:c="5"/></text:p>
          </table:table-cell>
          <table:table-cell office:string-value="BEAUREGARD                              " office:value-type="string">
            <text:p>BEAUREGARD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.196" office:value-type="string">
            <text:p>-12.196</text:p>
          </table:table-cell>
          <table:table-cell office:string-value="773282" office:value-type="string">
            <text:p>77328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877   " office:value-type="string">
            <text:p>82877 <text:s text:c="2"/></text:p>
          </table:table-cell>
          <table:table-cell office:string-value="FLORIDA - TGC INTERCONNECT - GILLIS" office:value-type="string">
            <text:p>FLORIDA - TGC INTERCONNECT - GILLIS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D" office:value-type="string">
            <text:p>D</text:p>
          </table:table-cell>
          <table:table-cell office:string-value="Florida Gas Transmission Company, LLC" office:value-type="string">
            <text:p>Florida Gas Transmission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.350" office:value-type="string">
            <text:p>-17.35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503   " office:value-type="string">
            <text:p>82503 <text:s text:c="2"/></text:p>
          </table:table-cell>
          <table:table-cell office:string-value="FLORIDA - TGC INTERCONNECT - MANCHESTER" office:value-type="string">
            <text:p>FLORIDA - TGC INTERCONNECT - MANCHESTER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D" office:value-type="string">
            <text:p>D</text:p>
          </table:table-cell>
          <table:table-cell office:string-value="Florida Gas Transmission Company, LLC" office:value-type="string">
            <text:p>Florida Gas Transmission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50025" office:value-type="string">
            <text:p>5002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19   " office:value-type="string">
            <text:p>82819 <text:s text:c="2"/></text:p>
          </table:table-cell>
          <table:table-cell office:string-value="GUILLORY #1- OLIPDP" office:value-type="string">
            <text:p>GUILLORY #1- OLIPDP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R" office:value-type="string">
            <text:p>R</text:p>
          </table:table-cell>
          <table:table-cell office:string-value="OLIPDP II" office:value-type="string">
            <text:p>OLIPDP I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694741" office:value-type="string">
            <text:p>69474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19P  " office:value-type="string">
            <text:p>82819P <text:s text:c="1"/></text:p>
          </table:table-cell>
          <table:table-cell office:string-value="GUILLORY #1- OLIPDP - PARK" office:value-type="string">
            <text:p>GUILLORY #1- OLIPDP - PARK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773287" office:value-type="string">
            <text:p>77328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698   " office:value-type="string">
            <text:p>82698 <text:s text:c="2"/></text:p>
          </table:table-cell>
          <table:table-cell office:string-value="HAYES MINERAL 19-1 - IHCOR ENERGY LA" office:value-type="string">
            <text:p>HAYES MINERAL 19-1 - IHCOR ENERGY LA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R" office:value-type="string">
            <text:p>R</text:p>
          </table:table-cell>
          <table:table-cell office:string-value="OLIPDP II" office:value-type="string">
            <text:p>OLIPDP I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446135" office:value-type="string">
            <text:p>44613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81P  " office:value-type="string">
            <text:p>82881P <text:s text:c="1"/></text:p>
          </table:table-cell>
          <table:table-cell office:string-value="JORDAN PROPERTIES NO. 1 - PARK" office:value-type="string">
            <text:p>JORDAN PROPERTIES NO. 1 - PARK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1.700" office:value-type="string">
            <text:p>-41.7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34   " office:value-type="string">
            <text:p>80734 <text:s text:c="2"/></text:p>
          </table:table-cell>
          <table:table-cell office:string-value="LAKE CHARLES INTERCONNECT - CENTERPOINT ENERGY RESOURCES" office:value-type="string">
            <text:p>LAKE CHARLES INTERCONNECT - CENTERPOINT ENERGY RESOURCES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D" office:value-type="string">
            <text:p>D</text:p>
          </table:table-cell>
          <table:table-cell office:string-value="Delta South Louisiana Gas Company, LLC" office:value-type="string">
            <text:p>Delta South Louisiana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1367612" office:value-type="string">
            <text:p>136761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34P  " office:value-type="string">
            <text:p>80734P <text:s text:c="1"/></text:p>
          </table:table-cell>
          <table:table-cell office:string-value="LAKE CHARLES INTERCONNECT - CENTERPOINT ENERGY RESOURCES - PARK" office:value-type="string">
            <text:p>LAKE CHARLES INTERCONNECT - CENTERPOINT ENERGY RESOURCES - PARK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1367613" office:value-type="string">
            <text:p>136761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GSTGC   " office:value-type="string">
            <text:p>GSTGC <text:s text:c="2"/></text:p>
          </table:table-cell>
          <table:table-cell office:string-value="LINCOLN ROAD INTERCONNECT - GULF SOUTH" office:value-type="string">
            <text:p>LINCOLN ROAD INTERCONNECT - GULF SOUTH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B" office:value-type="string">
            <text:p>B</text:p>
          </table:table-cell>
          <table:table-cell office:string-value="Gulf South Pipeline Company, L.P." office:value-type="string">
            <text:p>Gulf South Pipeline Company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475580" office:value-type="string">
            <text:p>47558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GSTGCP  " office:value-type="string">
            <text:p>GSTGCP <text:s text:c="1"/></text:p>
          </table:table-cell>
          <table:table-cell office:string-value="LINCOLN ROAD INTERCONNECT - GULF SOUTH - PARK" office:value-type="string">
            <text:p>LINCOLN ROAD INTERCONNECT - GULF SOUTH - PARK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486369" office:value-type="string">
            <text:p>48636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482   " office:value-type="string">
            <text:p>80482 <text:s text:c="2"/></text:p>
          </table:table-cell>
          <table:table-cell office:string-value="LNG AT LAKE CHARLES - TGC" office:value-type="string">
            <text:p>LNG AT LAKE CHARLES - TGC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B" office:value-type="string">
            <text:p>B</text:p>
          </table:table-cell>
          <table:table-cell office:string-value="Lake Charles LNG Company, LLC" office:value-type="string">
            <text:p>Lake Charles LNG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38254" office:value-type="string">
            <text:p>3825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715   " office:value-type="string">
            <text:p>80715 <text:s text:c="2"/></text:p>
          </table:table-cell>
          <table:table-cell office:string-value="SABINE @ LAKE CHARLES - SABINE PIPELINE" office:value-type="string">
            <text:p>SABINE @ LAKE CHARLES - SABINE PIPELINE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D" office:value-type="string">
            <text:p>D</text:p>
          </table:table-cell>
          <table:table-cell office:string-value="Sabine Pipe Line LLC" office:value-type="string">
            <text:p>Sabine Pipe 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482115" office:value-type="string">
            <text:p>48211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15P  " office:value-type="string">
            <text:p>80715P <text:s text:c="1"/></text:p>
          </table:table-cell>
          <table:table-cell office:string-value="SABINE @ LAKE CHARLES - SABINE PIPELINE - PARK" office:value-type="string">
            <text:p>SABINE @ LAKE CHARLES - SABINE PIPELINE - PARK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486370" office:value-type="string">
            <text:p>48637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626   " office:value-type="string">
            <text:p>82626 <text:s text:c="2"/></text:p>
          </table:table-cell>
          <table:table-cell office:string-value="SOUTHWEST MANCHESTER INTCT - GOLDKING OPERATING " office:value-type="string">
            <text:p>SOUTHWEST MANCHESTER INTCT - GOLDKING OPERATING 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R" office:value-type="string">
            <text:p>R</text:p>
          </table:table-cell>
          <table:table-cell office:string-value="Goldking Operating Company" office:value-type="string">
            <text:p>Goldking Operating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240564" office:value-type="string">
            <text:p>24056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666   " office:value-type="string">
            <text:p>82666 <text:s text:c="2"/></text:p>
          </table:table-cell>
          <table:table-cell office:string-value="TGC - TARGA INTERCONNECT AT BIG LAKE ROAD" office:value-type="string">
            <text:p>TGC - TARGA INTERCONNECT AT BIG LAKE ROAD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D" office:value-type="string">
            <text:p>D</text:p>
          </table:table-cell>
          <table:table-cell office:string-value="Targa Midstream Services LLC" office:value-type="string">
            <text:p>Targa Midstream Services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324614" office:value-type="string">
            <text:p>32461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666P  " office:value-type="string">
            <text:p>82666P <text:s text:c="1"/></text:p>
          </table:table-cell>
          <table:table-cell office:string-value="TGC - TARGA INTERCONNECT AT BIG LAKE ROAD - PARK" office:value-type="string">
            <text:p>TGC - TARGA INTERCONNECT AT BIG LAKE ROAD - PARK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484237" office:value-type="string">
            <text:p>48423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30P  " office:value-type="string">
            <text:p>82730P <text:s text:c="1"/></text:p>
          </table:table-cell>
          <table:table-cell office:string-value="TGC DELIVERY TO TLNG - LNG - PARK" office:value-type="string">
            <text:p>TGC DELIVERY TO TLNG - LNG - PARK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484236" office:value-type="string">
            <text:p>48423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77P  " office:value-type="string">
            <text:p>82877P <text:s text:c="1"/></text:p>
          </table:table-cell>
          <table:table-cell office:string-value="TGC-INTERCONNECT GILLIS - PARK" office:value-type="string">
            <text:p>TGC-INTERCONNECT GILLIS - PARK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.350" office:value-type="string">
            <text:p>-17.35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503P  " office:value-type="string">
            <text:p>82503P <text:s text:c="1"/></text:p>
          </table:table-cell>
          <table:table-cell office:string-value="TRANSPORT - FLORIDA GAS - PARK" office:value-type="string">
            <text:p>TRANSPORT - FLORIDA GAS - PARK</text:p>
          </table:table-cell>
          <table:table-cell office:string-value="LA      " office:value-type="string">
            <text:p>LA <text:s text:c="5"/></text:p>
          </table:table-cell>
          <table:table-cell office:string-value="CALCASIEU                               " office:value-type="string">
            <text:p>CALCASIEU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.480" office:value-type="string">
            <text:p>-23.480</text:p>
          </table:table-cell>
          <table:table-cell office:string-value="484235" office:value-type="string">
            <text:p>48423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04   " office:value-type="string">
            <text:p>82804 <text:s text:c="2"/></text:p>
          </table:table-cell>
          <table:table-cell office:string-value="TGC - REGENCY INTRASTATE GAS INTERCONNECT" office:value-type="string">
            <text:p>TGC - REGENCY INTRASTATE GAS INTERCONNECT</text:p>
          </table:table-cell>
          <table:table-cell office:string-value="LA      " office:value-type="string">
            <text:p>LA <text:s text:c="5"/></text:p>
          </table:table-cell>
          <table:table-cell office:string-value="CALDWELL                                " office:value-type="string">
            <text:p>CALDWELL <text:s text:c="31"/></text:p>
          </table:table-cell>
          <table:table-cell office:string-value="B" office:value-type="string">
            <text:p>B</text:p>
          </table:table-cell>
          <table:table-cell office:string-value="Regency Intrastate Gas LP" office:value-type="string">
            <text:p>Regency Intrastate Gas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134.940" office:value-type="string">
            <text:p>134.940</text:p>
          </table:table-cell>
          <table:table-cell office:string-value="482091" office:value-type="string">
            <text:p>48209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04P  " office:value-type="string">
            <text:p>82804P <text:s text:c="1"/></text:p>
          </table:table-cell>
          <table:table-cell office:string-value="TGC RECEIPT - REGENCY INTRASTATE GAS INTERCONNECT - PARK" office:value-type="string">
            <text:p>TGC RECEIPT - REGENCY INTRASTATE GAS INTERCONNECT - PARK</text:p>
          </table:table-cell>
          <table:table-cell office:string-value="LA      " office:value-type="string">
            <text:p>LA <text:s text:c="5"/></text:p>
          </table:table-cell>
          <table:table-cell office:string-value="CALDWELL                                " office:value-type="string">
            <text:p>CALDWELL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134.940" office:value-type="string">
            <text:p>134.940</text:p>
          </table:table-cell>
          <table:table-cell office:string-value="486372" office:value-type="string">
            <text:p>48637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1718   " office:value-type="string">
            <text:p>81718 <text:s text:c="2"/></text:p>
          </table:table-cell>
          <table:table-cell office:string-value="LAKESIDE - NGPL" office:value-type="string">
            <text:p>LAKESIDE - NGPL</text:p>
          </table:table-cell>
          <table:table-cell office:string-value="LA      " office:value-type="string">
            <text:p>LA <text:s text:c="5"/></text:p>
          </table:table-cell>
          <table:table-cell office:string-value="CAMERON                                 " office:value-type="string">
            <text:p>CAMERON <text:s text:c="32"/></text:p>
          </table:table-cell>
          <table:table-cell office:string-value="R" office:value-type="string">
            <text:p>R</text:p>
          </table:table-cell>
          <table:table-cell office:string-value="Natural Gas Pipeline Company of America" office:value-type="string">
            <text:p>Natural Gas Pipeline Company of America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8.890" office:value-type="string">
            <text:p>-48.890</text:p>
          </table:table-cell>
          <table:table-cell office:string-value="7529" office:value-type="string">
            <text:p>752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1718P  " office:value-type="string">
            <text:p>81718P <text:s text:c="1"/></text:p>
          </table:table-cell>
          <table:table-cell office:string-value="LAKESIDE - NGPL - PARK" office:value-type="string">
            <text:p>LAKESIDE - NGPL - PARK</text:p>
          </table:table-cell>
          <table:table-cell office:string-value="LA      " office:value-type="string">
            <text:p>LA <text:s text:c="5"/></text:p>
          </table:table-cell>
          <table:table-cell office:string-value="CAMERON                                 " office:value-type="string">
            <text:p>CAMERON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8.890" office:value-type="string">
            <text:p>-48.890</text:p>
          </table:table-cell>
          <table:table-cell office:string-value="486374" office:value-type="string">
            <text:p>48637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78   " office:value-type="string">
            <text:p>82878 <text:s text:c="2"/></text:p>
          </table:table-cell>
          <table:table-cell office:string-value="TARGA LOWRY PLANT" office:value-type="string">
            <text:p>TARGA LOWRY PLANT</text:p>
          </table:table-cell>
          <table:table-cell office:string-value="LA      " office:value-type="string">
            <text:p>LA <text:s text:c="5"/></text:p>
          </table:table-cell>
          <table:table-cell office:string-value="CAMERON                                 " office:value-type="string">
            <text:p>CAMERON <text:s text:c="32"/></text:p>
          </table:table-cell>
          <table:table-cell office:string-value="R" office:value-type="string">
            <text:p>R</text:p>
          </table:table-cell>
          <table:table-cell office:string-value="Targa Midstream Services LLC" office:value-type="string">
            <text:p>Targa Midstream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9.420" office:value-type="string">
            <text:p>-49.42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2878P  " office:value-type="string">
            <text:p>82878P <text:s text:c="1"/></text:p>
          </table:table-cell>
          <table:table-cell office:string-value="TARGA LOWRY PLANT - PARK" office:value-type="string">
            <text:p>TARGA LOWRY PLANT - PARK</text:p>
          </table:table-cell>
          <table:table-cell office:string-value="LA      " office:value-type="string">
            <text:p>LA <text:s text:c="5"/></text:p>
          </table:table-cell>
          <table:table-cell office:string-value="CAMERON                                 " office:value-type="string">
            <text:p>CAMERON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9.420" office:value-type="string">
            <text:p>-49.4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1701   " office:value-type="string">
            <text:p>81701 <text:s text:c="2"/></text:p>
          </table:table-cell>
          <table:table-cell office:string-value="KINDER TOTAL MEASURED" office:value-type="string">
            <text:p>KINDER TOTAL MEASURED</text:p>
          </table:table-cell>
          <table:table-cell office:string-value="LA      " office:value-type="string">
            <text:p>LA <text:s text:c="5"/></text:p>
          </table:table-cell>
          <table:table-cell office:string-value="JEFFERSON DAVIS                         " office:value-type="string">
            <text:p>JEFFERSON DAVIS <text:s text:c="24"/></text:p>
          </table:table-cell>
          <table:table-cell office:string-value="R" office:value-type="string">
            <text:p>R</text:p>
          </table:table-cell>
          <table:table-cell office:string-value="Tennessee Gas Pipeline Company, L.L.C." office:value-type="string">
            <text:p>Tennessee Gas Pipeline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1.830" office:value-type="string">
            <text:p>-21.830</text:p>
          </table:table-cell>
          <table:table-cell office:string-value="8564" office:value-type="string">
            <text:p>856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1701P  " office:value-type="string">
            <text:p>81701P <text:s text:c="1"/></text:p>
          </table:table-cell>
          <table:table-cell office:string-value="KINDER TOTAL MEASURED - PARK" office:value-type="string">
            <text:p>KINDER TOTAL MEASURED - PARK</text:p>
          </table:table-cell>
          <table:table-cell office:string-value="LA      " office:value-type="string">
            <text:p>LA <text:s text:c="5"/></text:p>
          </table:table-cell>
          <table:table-cell office:string-value="JEFFERSON DAVIS                         " office:value-type="string">
            <text:p>JEFFERSON DAVIS <text:s text:c="2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1.830" office:value-type="string">
            <text:p>-21.830</text:p>
          </table:table-cell>
          <table:table-cell office:string-value="486380" office:value-type="string">
            <text:p>48638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1720   " office:value-type="string">
            <text:p>81720 <text:s text:c="2"/></text:p>
          </table:table-cell>
          <table:table-cell office:string-value="OLLA - GULF SOUTH" office:value-type="string">
            <text:p>OLLA - GULF SOUTH</text:p>
          </table:table-cell>
          <table:table-cell office:string-value="LA      " office:value-type="string">
            <text:p>LA <text:s text:c="5"/></text:p>
          </table:table-cell>
          <table:table-cell office:string-value="LA SALLE                                " office:value-type="string">
            <text:p>LA SALLE <text:s text:c="31"/></text:p>
          </table:table-cell>
          <table:table-cell office:string-value="B" office:value-type="string">
            <text:p>B</text:p>
          </table:table-cell>
          <table:table-cell office:string-value="Gulf South Pipeline Company, L.P." office:value-type="string">
            <text:p>Gulf South Pipeline Company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104.100" office:value-type="string">
            <text:p>104.100</text:p>
          </table:table-cell>
          <table:table-cell office:string-value="48683" office:value-type="string">
            <text:p>4868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1720P  " office:value-type="string">
            <text:p>81720P <text:s text:c="1"/></text:p>
          </table:table-cell>
          <table:table-cell office:string-value="OLLA - GULF SOUTH - PARK" office:value-type="string">
            <text:p>OLLA - GULF SOUTH - PARK</text:p>
          </table:table-cell>
          <table:table-cell office:string-value="LA      " office:value-type="string">
            <text:p>LA <text:s text:c="5"/></text:p>
          </table:table-cell>
          <table:table-cell office:string-value="LA SALLE                                " office:value-type="string">
            <text:p>LA SALLE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104.100" office:value-type="string">
            <text:p>104.100</text:p>
          </table:table-cell>
          <table:table-cell office:string-value="486536" office:value-type="string">
            <text:p>48653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61   " office:value-type="string">
            <text:p>82861 <text:s text:c="2"/></text:p>
          </table:table-cell>
          <table:table-cell office:string-value="ACADIAN - TRUNKLINE RECEIPT INTERCONNECT " office:value-type="string">
            <text:p>ACADIAN - TRUNKLINE RECEIPT INTERCONNECT </text:p>
          </table:table-cell>
          <table:table-cell office:string-value="LA      " office:value-type="string">
            <text:p>LA <text:s text:c="5"/></text:p>
          </table:table-cell>
          <table:table-cell office:string-value="RAPIDES                                 " office:value-type="string">
            <text:p>RAPIDES <text:s text:c="32"/></text:p>
          </table:table-cell>
          <table:table-cell office:string-value="R" office:value-type="string">
            <text:p>R</text:p>
          </table:table-cell>
          <table:table-cell office:string-value="Acadian Gas Pipeline System" office:value-type="string">
            <text:p>Acadian Gas Pipeline System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63.190" office:value-type="string">
            <text:p>63.190</text:p>
          </table:table-cell>
          <table:table-cell office:string-value="1252165" office:value-type="string">
            <text:p>125216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61P  " office:value-type="string">
            <text:p>82861P <text:s text:c="1"/></text:p>
          </table:table-cell>
          <table:table-cell office:string-value="ACADIAN - TRUNKLINE RECEIPT INTERCONNECT - PARK" office:value-type="string">
            <text:p>ACADIAN - TRUNKLINE RECEIPT INTERCONNECT - PARK</text:p>
          </table:table-cell>
          <table:table-cell office:string-value="LA      " office:value-type="string">
            <text:p>LA <text:s text:c="5"/></text:p>
          </table:table-cell>
          <table:table-cell office:string-value="RAPIDES                                 " office:value-type="string">
            <text:p>RAPIDES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63.190" office:value-type="string">
            <text:p>63.190</text:p>
          </table:table-cell>
          <table:table-cell office:string-value="1252166" office:value-type="string">
            <text:p>125216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044   " office:value-type="string">
            <text:p>82044 <text:s text:c="2"/></text:p>
          </table:table-cell>
          <table:table-cell office:string-value="CLECO RODEMAKER INTERCONNECT" office:value-type="string">
            <text:p>CLECO RODEMAKER INTERCONNECT</text:p>
          </table:table-cell>
          <table:table-cell office:string-value="LA      " office:value-type="string">
            <text:p>LA <text:s text:c="5"/></text:p>
          </table:table-cell>
          <table:table-cell office:string-value="RAPIDES                                 " office:value-type="string">
            <text:p>RAPIDES <text:s text:c="32"/></text:p>
          </table:table-cell>
          <table:table-cell office:string-value="D" office:value-type="string">
            <text:p>D</text:p>
          </table:table-cell>
          <table:table-cell office:string-value="CLECO Power LLC" office:value-type="string">
            <text:p>CLECO Power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63.180" office:value-type="string">
            <text:p>63.180</text:p>
          </table:table-cell>
          <table:table-cell office:string-value="220268" office:value-type="string">
            <text:p>22026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044P  " office:value-type="string">
            <text:p>82044P <text:s text:c="1"/></text:p>
          </table:table-cell>
          <table:table-cell office:string-value="CLECO RODEMAKER INTERCONNECT - PARK" office:value-type="string">
            <text:p>CLECO RODEMAKER INTERCONNECT - PARK</text:p>
          </table:table-cell>
          <table:table-cell office:string-value="LA      " office:value-type="string">
            <text:p>LA <text:s text:c="5"/></text:p>
          </table:table-cell>
          <table:table-cell office:string-value="RAPIDES                                 " office:value-type="string">
            <text:p>RAPIDES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63.180" office:value-type="string">
            <text:p>63.180</text:p>
          </table:table-cell>
          <table:table-cell office:string-value="486724" office:value-type="string">
            <text:p>48672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27   " office:value-type="string">
            <text:p>82827 <text:s text:c="2"/></text:p>
          </table:table-cell>
          <table:table-cell office:string-value="MCNUTT TGC RECEIPT - ENLINK LIG " office:value-type="string">
            <text:p>MCNUTT TGC RECEIPT - ENLINK LIG </text:p>
          </table:table-cell>
          <table:table-cell office:string-value="LA      " office:value-type="string">
            <text:p>LA <text:s text:c="5"/></text:p>
          </table:table-cell>
          <table:table-cell office:string-value="RAPIDES                                 " office:value-type="string">
            <text:p>RAPIDES <text:s text:c="32"/></text:p>
          </table:table-cell>
          <table:table-cell office:string-value="R" office:value-type="string">
            <text:p>R</text:p>
          </table:table-cell>
          <table:table-cell office:string-value="EnLink LIG, LLC" office:value-type="string">
            <text:p>EnLink LIG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63.190" office:value-type="string">
            <text:p>63.190</text:p>
          </table:table-cell>
          <table:table-cell office:string-value="693138" office:value-type="string">
            <text:p>69313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27P  " office:value-type="string">
            <text:p>82827P <text:s text:c="1"/></text:p>
          </table:table-cell>
          <table:table-cell office:string-value="MCNUTT TGC RECEIPT - ENLINK LIG - PARK" office:value-type="string">
            <text:p>MCNUTT TGC RECEIPT - ENLINK LIG - PARK</text:p>
          </table:table-cell>
          <table:table-cell office:string-value="LA      " office:value-type="string">
            <text:p>LA <text:s text:c="5"/></text:p>
          </table:table-cell>
          <table:table-cell office:string-value="RAPIDES                                 " office:value-type="string">
            <text:p>RAPIDES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63.190" office:value-type="string">
            <text:p>63.190</text:p>
          </table:table-cell>
          <table:table-cell office:string-value="770776" office:value-type="string">
            <text:p>77077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93073P  " office:value-type="string">
            <text:p>93073P <text:s text:c="1"/></text:p>
          </table:table-cell>
          <table:table-cell office:string-value="PERRYVILLE IN &amp; OUT - CENTERPOINT ENGY GAS TRNSMSN (ACCTG) - PARK" office:value-type="string">
            <text:p>PERRYVILLE IN &amp; OUT - CENTERPOINT ENGY GAS TRNSMSN (ACCTG) - PARK</text:p>
          </table:table-cell>
          <table:table-cell office:string-value="LA      " office:value-type="string">
            <text:p>LA <text:s text:c="5"/></text:p>
          </table:table-cell>
          <table:table-cell office:string-value="RICHLAND                                " office:value-type="string">
            <text:p>RICHLAND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167.050" office:value-type="string">
            <text:p>167.050</text:p>
          </table:table-cell>
          <table:table-cell office:string-value="486726" office:value-type="string">
            <text:p>48672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93073   " office:value-type="string">
            <text:p>93073 <text:s text:c="2"/></text:p>
          </table:table-cell>
          <table:table-cell office:string-value="PERRYVILLE IN &amp; OUT - ENABLE GAS TRANSMISSION (ACCTG)" office:value-type="string">
            <text:p>PERRYVILLE IN &amp; OUT - ENABLE GAS TRANSMISSION (ACCTG)</text:p>
          </table:table-cell>
          <table:table-cell office:string-value="LA      " office:value-type="string">
            <text:p>LA <text:s text:c="5"/></text:p>
          </table:table-cell>
          <table:table-cell office:string-value="RICHLAND                                " office:value-type="string">
            <text:p>RICHLAND <text:s text:c="31"/></text:p>
          </table:table-cell>
          <table:table-cell office:string-value="B" office:value-type="string">
            <text:p>B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167.050" office:value-type="string">
            <text:p>167.050</text:p>
          </table:table-cell>
          <table:table-cell office:string-value="220307" office:value-type="string">
            <text:p>22030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38   " office:value-type="string">
            <text:p>82738 <text:s text:c="2"/></text:p>
          </table:table-cell>
          <table:table-cell office:string-value="RICHLAND PARISH - GULF RUN" office:value-type="string">
            <text:p>RICHLAND PARISH - GULF RUN</text:p>
          </table:table-cell>
          <table:table-cell office:string-value="LA      " office:value-type="string">
            <text:p>LA <text:s text:c="5"/></text:p>
          </table:table-cell>
          <table:table-cell office:string-value="RICHLAND                                " office:value-type="string">
            <text:p>RICHLAND <text:s text:c="31"/></text:p>
          </table:table-cell>
          <table:table-cell office:string-value="R" office:value-type="string">
            <text:p>R</text:p>
          </table:table-cell>
          <table:table-cell office:string-value="Gulf Run Transmission, LLC" office:value-type="string">
            <text:p>Gulf Run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149.850" office:value-type="string">
            <text:p>149.850</text:p>
          </table:table-cell>
          <table:table-cell office:string-value="693139" office:value-type="string">
            <text:p>69313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38P  " office:value-type="string">
            <text:p>82738P <text:s text:c="1"/></text:p>
          </table:table-cell>
          <table:table-cell office:string-value="RICHLAND PARISH - GULF RUN - PARK" office:value-type="string">
            <text:p>RICHLAND PARISH - GULF RUN - PARK</text:p>
          </table:table-cell>
          <table:table-cell office:string-value="LA      " office:value-type="string">
            <text:p>LA <text:s text:c="5"/></text:p>
          </table:table-cell>
          <table:table-cell office:string-value="RICHLAND                                " office:value-type="string">
            <text:p>RICHLAND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149.850" office:value-type="string">
            <text:p>149.850</text:p>
          </table:table-cell>
          <table:table-cell office:string-value="770778" office:value-type="string">
            <text:p>77077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52   " office:value-type="string">
            <text:p>82752 <text:s text:c="2"/></text:p>
          </table:table-cell>
          <table:table-cell office:string-value="TIGER INTERCONNECT - ETC TIGER PIPELINE" office:value-type="string">
            <text:p>TIGER INTERCONNECT - ETC TIGER PIPELINE</text:p>
          </table:table-cell>
          <table:table-cell office:string-value="LA      " office:value-type="string">
            <text:p>LA <text:s text:c="5"/></text:p>
          </table:table-cell>
          <table:table-cell office:string-value="RICHLAND                                " office:value-type="string">
            <text:p>RICHLAND <text:s text:c="31"/></text:p>
          </table:table-cell>
          <table:table-cell office:string-value="R" office:value-type="string">
            <text:p>R</text:p>
          </table:table-cell>
          <table:table-cell office:string-value="ETC Tiger Pipeline LLC" office:value-type="string">
            <text:p>ETC Tiger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149.540" office:value-type="string">
            <text:p>149.540</text:p>
          </table:table-cell>
          <table:table-cell office:string-value="927970" office:value-type="string">
            <text:p>92797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52P  " office:value-type="string">
            <text:p>82752P <text:s text:c="1"/></text:p>
          </table:table-cell>
          <table:table-cell office:string-value="TIGER INTERCONNECT - ETC TIGER PIPELINE - PARK" office:value-type="string">
            <text:p>TIGER INTERCONNECT - ETC TIGER PIPELINE - PARK</text:p>
          </table:table-cell>
          <table:table-cell office:string-value="LA      " office:value-type="string">
            <text:p>LA <text:s text:c="5"/></text:p>
          </table:table-cell>
          <table:table-cell office:string-value="RICHLAND                                " office:value-type="string">
            <text:p>RICHLAND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149.540" office:value-type="string">
            <text:p>149.540</text:p>
          </table:table-cell>
          <table:table-cell office:string-value="1175270" office:value-type="string">
            <text:p>117527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706   " office:value-type="string">
            <text:p>80706 <text:s text:c="2"/></text:p>
          </table:table-cell>
          <table:table-cell office:string-value="ACADIAN - TRUNKLINE INTERCONNECT" office:value-type="string">
            <text:p>ACADIAN - TRUNKLINE INTERCONNECT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D" office:value-type="string">
            <text:p>D</text:p>
          </table:table-cell>
          <table:table-cell office:string-value="Acadian Gas Pipeline System" office:value-type="string">
            <text:p>Acadian Gas Pipeline System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33.480" office:value-type="string">
            <text:p>-133.480</text:p>
          </table:table-cell>
          <table:table-cell office:string-value="446285" office:value-type="string">
            <text:p>44628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06P  " office:value-type="string">
            <text:p>80706P <text:s text:c="1"/></text:p>
          </table:table-cell>
          <table:table-cell office:string-value="ACADIAN - TRUNKLINE INTERCONNECT - PARK" office:value-type="string">
            <text:p>ACADIAN - TRUNKLINE INTERCONNECT - PARK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33.480" office:value-type="string">
            <text:p>-133.480</text:p>
          </table:table-cell>
          <table:table-cell office:string-value="487373" office:value-type="string">
            <text:p>48737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35   " office:value-type="string">
            <text:p>82835 <text:s text:c="2"/></text:p>
          </table:table-cell>
          <table:table-cell office:string-value="BAYOU CARLIN - ENERGY XXI ONSHORE" office:value-type="string">
            <text:p>BAYOU CARLIN - ENERGY XXI ONSHORE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R" office:value-type="string">
            <text:p>R</text:p>
          </table:table-cell>
          <table:table-cell office:string-value="Energy XXI GOM, LLC" office:value-type="string">
            <text:p>Energy XXI GO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5.460" office:value-type="string">
            <text:p>-125.460</text:p>
          </table:table-cell>
          <table:table-cell office:string-value="737904" office:value-type="string">
            <text:p>73790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35P  " office:value-type="string">
            <text:p>82835P <text:s text:c="1"/></text:p>
          </table:table-cell>
          <table:table-cell office:string-value="BAYOU CARLIN - ENERGY XXI ONSHORE - PARK" office:value-type="string">
            <text:p>BAYOU CARLIN - ENERGY XXI ONSHORE - PARK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25.460" office:value-type="string">
            <text:p>-125.460</text:p>
          </table:table-cell>
          <table:table-cell office:string-value="770779" office:value-type="string">
            <text:p>77077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578   " office:value-type="string">
            <text:p>80578 <text:s text:c="2"/></text:p>
          </table:table-cell>
          <table:table-cell office:string-value="BRIDGELINE @ PATTERSON - BRIDGELINE" office:value-type="string">
            <text:p>BRIDGELINE @ PATTERSON - BRIDGELINE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D" office:value-type="string">
            <text:p>D</text:p>
          </table:table-cell>
          <table:table-cell office:string-value="Bridgeline Holdings, L.P." office:value-type="string">
            <text:p>Bridgeline Holdings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0.430" office:value-type="string">
            <text:p>-140.430</text:p>
          </table:table-cell>
          <table:table-cell office:string-value="42108" office:value-type="string">
            <text:p>4210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578P  " office:value-type="string">
            <text:p>80578P <text:s text:c="1"/></text:p>
          </table:table-cell>
          <table:table-cell office:string-value="BRIDGELINE @ PATTERSON - BRIDGELINE - PARK" office:value-type="string">
            <text:p>BRIDGELINE @ PATTERSON - BRIDGELINE - PARK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0.430" office:value-type="string">
            <text:p>-140.430</text:p>
          </table:table-cell>
          <table:table-cell office:string-value="487394" office:value-type="string">
            <text:p>48739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488   " office:value-type="string">
            <text:p>80488 <text:s text:c="2"/></text:p>
          </table:table-cell>
          <table:table-cell office:string-value="ENLINK LIG @ PATTERSON" office:value-type="string">
            <text:p>ENLINK LIG @ PATTERSON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D" office:value-type="string">
            <text:p>D</text:p>
          </table:table-cell>
          <table:table-cell office:string-value="EnLink LIG, LLC" office:value-type="string">
            <text:p>EnLink LIG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0.430" office:value-type="string">
            <text:p>-140.430</text:p>
          </table:table-cell>
          <table:table-cell office:string-value="42120" office:value-type="string">
            <text:p>4212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488P  " office:value-type="string">
            <text:p>80488P <text:s text:c="1"/></text:p>
          </table:table-cell>
          <table:table-cell office:string-value="ENLINK LIG @ PATTERSON - PARK" office:value-type="string">
            <text:p>ENLINK LIG @ PATTERSON - PARK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0.430" office:value-type="string">
            <text:p>-140.430</text:p>
          </table:table-cell>
          <table:table-cell office:string-value="487369" office:value-type="string">
            <text:p>48736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442   " office:value-type="string">
            <text:p>80442 <text:s text:c="2"/></text:p>
          </table:table-cell>
          <table:table-cell office:string-value="GULF SOUTH PIPELINE @ CENTERVILLE" office:value-type="string">
            <text:p>GULF SOUTH PIPELINE @ CENTERVILLE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D" office:value-type="string">
            <text:p>D</text:p>
          </table:table-cell>
          <table:table-cell office:string-value="Gulf South Pipeline Company, L.P." office:value-type="string">
            <text:p>Gulf South Pipeline Company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33.480" office:value-type="string">
            <text:p>-133.480</text:p>
          </table:table-cell>
          <table:table-cell office:string-value="41848" office:value-type="string">
            <text:p>4184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442P  " office:value-type="string">
            <text:p>80442P <text:s text:c="1"/></text:p>
          </table:table-cell>
          <table:table-cell office:string-value="GULF SOUTH PIPELINE @ CENTERVILLE - PARK" office:value-type="string">
            <text:p>GULF SOUTH PIPELINE @ CENTERVILLE - PARK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33.480" office:value-type="string">
            <text:p>-133.480</text:p>
          </table:table-cell>
          <table:table-cell office:string-value="487367" office:value-type="string">
            <text:p>48736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64   " office:value-type="string">
            <text:p>82864 <text:s text:c="2"/></text:p>
          </table:table-cell>
          <table:table-cell office:string-value="NEPTUNE PLANT " office:value-type="string">
            <text:p>NEPTUNE PLANT 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R" office:value-type="string">
            <text:p>R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35.500" office:value-type="string">
            <text:p>-135.500</text:p>
          </table:table-cell>
          <table:table-cell office:string-value="82864" office:value-type="string">
            <text:p>8286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368   " office:value-type="string">
            <text:p>80368 <text:s text:c="2"/></text:p>
          </table:table-cell>
          <table:table-cell office:string-value="PATTERSON - ANR" office:value-type="string">
            <text:p>PATTERSON - ANR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R" office:value-type="string">
            <text:p>R</text:p>
          </table:table-cell>
          <table:table-cell office:string-value="ANR Pipeline Company" office:value-type="string">
            <text:p>ANR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1.310" office:value-type="string">
            <text:p>-141.310</text:p>
          </table:table-cell>
          <table:table-cell office:string-value="10225" office:value-type="string">
            <text:p>1022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368P  " office:value-type="string">
            <text:p>80368P <text:s text:c="1"/></text:p>
          </table:table-cell>
          <table:table-cell office:string-value="PATTERSON - ANR - PARK" office:value-type="string">
            <text:p>PATTERSON - ANR - PARK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1.310" office:value-type="string">
            <text:p>-141.310</text:p>
          </table:table-cell>
          <table:table-cell office:string-value="487361" office:value-type="string">
            <text:p>48736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1716   " office:value-type="string">
            <text:p>81716 <text:s text:c="2"/></text:p>
          </table:table-cell>
          <table:table-cell office:string-value="PATTERSON @ ANR" office:value-type="string">
            <text:p>PATTERSON @ ANR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D" office:value-type="string">
            <text:p>D</text:p>
          </table:table-cell>
          <table:table-cell office:string-value="ANR Pipeline Company" office:value-type="string">
            <text:p>ANR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1.310" office:value-type="string">
            <text:p>-141.310</text:p>
          </table:table-cell>
          <table:table-cell office:string-value="48684" office:value-type="string">
            <text:p>4868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1716P  " office:value-type="string">
            <text:p>81716P <text:s text:c="1"/></text:p>
          </table:table-cell>
          <table:table-cell office:string-value="PATTERSON @ ANR - PARK" office:value-type="string">
            <text:p>PATTERSON @ ANR - PARK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1.310" office:value-type="string">
            <text:p>-141.310</text:p>
          </table:table-cell>
          <table:table-cell office:string-value="487415" office:value-type="string">
            <text:p>48741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1738   " office:value-type="string">
            <text:p>81738 <text:s text:c="2"/></text:p>
          </table:table-cell>
          <table:table-cell office:string-value="SOUTHERN NATURAL @ SHADYSIDE" office:value-type="string">
            <text:p>SOUTHERN NATURAL @ SHADYSIDE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D" office:value-type="string">
            <text:p>D</text:p>
          </table:table-cell>
          <table:table-cell office:string-value="Southern Natural Gas Company, L.L.C." office:value-type="string">
            <text:p>Southern Natural Gas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35.660" office:value-type="string">
            <text:p>-135.660</text:p>
          </table:table-cell>
          <table:table-cell office:string-value="41983" office:value-type="string">
            <text:p>4198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1738P  " office:value-type="string">
            <text:p>81738P <text:s text:c="1"/></text:p>
          </table:table-cell>
          <table:table-cell office:string-value="SOUTHERN NATURAL @ SHADYSIDE - PARK" office:value-type="string">
            <text:p>SOUTHERN NATURAL @ SHADYSIDE - PARK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35.660" office:value-type="string">
            <text:p>-135.660</text:p>
          </table:table-cell>
          <table:table-cell office:string-value="487385" office:value-type="string">
            <text:p>48738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0256   " office:value-type="string">
            <text:p>80256 <text:s text:c="2"/></text:p>
          </table:table-cell>
          <table:table-cell office:string-value="TENNESSEE @ CENTERVILLE" office:value-type="string">
            <text:p>TENNESSEE @ CENTERVILLE</text:p>
          </table:table-cell>
          <table:table-cell office:string-value="LA      " office:value-type="string">
            <text:p>LA <text:s text:c="5"/></text:p>
          </table:table-cell>
          <table:table-cell office:string-value="ST MARY                                 " office:value-type="string">
            <text:p>ST MARY <text:s text:c="32"/></text:p>
          </table:table-cell>
          <table:table-cell office:string-value="D" office:value-type="string">
            <text:p>D</text:p>
          </table:table-cell>
          <table:table-cell office:string-value="Tennessee Gas Pipeline Company, L.L.C." office:value-type="string">
            <text:p>Tennessee Gas Pipeline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33.480" office:value-type="string">
            <text:p>-133.480</text:p>
          </table:table-cell>
          <table:table-cell office:string-value="43992" office:value-type="string">
            <text:p>4399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AUTOEL  " office:value-type="string">
            <text:p>AUTOEL <text:s text:c="1"/></text:p>
          </table:table-cell>
          <table:table-cell office:string-value="AUTOBALANCE PARK - ELA" office:value-type="string">
            <text:p>AUTOBALANCE PARK - ELA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773293" office:value-type="string">
            <text:p>77329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41   " office:value-type="string">
            <text:p>TE641 <text:s text:c="2"/></text:p>
          </table:table-cell>
          <table:table-cell office:string-value="AXPO U.S. LLC TRN EAST LOUISIANA TABS" office:value-type="string">
            <text:p>AXPO U.S. LLC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Axpo U.S. LLC" office:value-type="string">
            <text:p>Axpo U.S.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42   " office:value-type="string">
            <text:p>TE642 <text:s text:c="2"/></text:p>
          </table:table-cell>
          <table:table-cell office:string-value="BP ENERGY COMPANY TRN EAST LOUISIANA TABS" office:value-type="string">
            <text:p>BP ENERGY COMPANY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300   " office:value-type="string">
            <text:p>TE300 <text:s text:c="2"/></text:p>
          </table:table-cell>
          <table:table-cell office:string-value="CASTLETON COMMODITIES TRN EAST LOUISIANA TABS" office:value-type="string">
            <text:p>CASTLETON COMMODITIES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363081" office:value-type="string">
            <text:p>36308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336   " office:value-type="string">
            <text:p>TE336 <text:s text:c="2"/></text:p>
          </table:table-cell>
          <table:table-cell office:string-value="CENTERPOINT ENERGY GAS SERVICES TRN EAST LOUISIANA TABS" office:value-type="string">
            <text:p>CENTERPOINT ENERGY GAS SERVICES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445406" office:value-type="string">
            <text:p>44540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131   " office:value-type="string">
            <text:p>TE131 <text:s text:c="2"/></text:p>
          </table:table-cell>
          <table:table-cell office:string-value="CENTERPOINT ENERGY TRN EAST LOUISIANA TABS" office:value-type="string">
            <text:p>CENTERPOINT ENERGY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219700" office:value-type="string">
            <text:p>2197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017   " office:value-type="string">
            <text:p>TE017 <text:s text:c="2"/></text:p>
          </table:table-cell>
          <table:table-cell office:string-value="CHEVRON U.S.A. TRN EAST LOUISIANA TABS" office:value-type="string">
            <text:p>CHEVRON U.S.A.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Chevron U.S.A. Inc." office:value-type="string">
            <text:p>Chevron U.S.A.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219592" office:value-type="string">
            <text:p>21959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29   " office:value-type="string">
            <text:p>TE629 <text:s text:c="2"/></text:p>
          </table:table-cell>
          <table:table-cell office:string-value="CITIGROUP ENERGY INC. TRN EAST LOUISIANA TABS" office:value-type="string">
            <text:p>CITIGROUP ENERGY INC.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Citigroup Energy Inc." office:value-type="string">
            <text:p>Citigroup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14   " office:value-type="string">
            <text:p>TE614 <text:s text:c="2"/></text:p>
          </table:table-cell>
          <table:table-cell office:string-value="COLONIAL ENERGY, INC. TRN EAST LOUISIANA TABS" office:value-type="string">
            <text:p>COLONIAL ENERGY, INC.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Colonial Energy, Inc." office:value-type="string">
            <text:p>Colonial Energ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091   " office:value-type="string">
            <text:p>TE091 <text:s text:c="2"/></text:p>
          </table:table-cell>
          <table:table-cell office:string-value="CONOCOPHILLIPS TRN EAST LOUISIANA TABS" office:value-type="string">
            <text:p>CONOCOPHILLIPS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ConocoPhillips Company" office:value-type="string">
            <text:p>ConocoPhillip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219661" office:value-type="string">
            <text:p>21966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566   " office:value-type="string">
            <text:p>80566 <text:s text:c="2"/></text:p>
          </table:table-cell>
          <table:table-cell office:string-value="COW ISLAND PLANT" office:value-type="string">
            <text:p>COW ISLAND PLANT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R" office:value-type="string">
            <text:p>R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1.620" office:value-type="string">
            <text:p>-81.620</text:p>
          </table:table-cell>
          <table:table-cell office:string-value="1292451" office:value-type="string">
            <text:p>129245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480   " office:value-type="string">
            <text:p>TE480 <text:s text:c="2"/></text:p>
          </table:table-cell>
          <table:table-cell office:string-value="DELMARVA POWER &amp; LIGHT TRN EAST LOUISIANA TABS" office:value-type="string">
            <text:p>DELMARVA POWER &amp; LIGHT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Delmarva Power &amp; Light Company" office:value-type="string">
            <text:p>Delmarva Power &amp; Light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1213238" office:value-type="string">
            <text:p>121323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426   " office:value-type="string">
            <text:p>TE426 <text:s text:c="2"/></text:p>
          </table:table-cell>
          <table:table-cell office:string-value="DIRECT ENERGY SOURCE TRN EAST LOUISIANA TABS" office:value-type="string">
            <text:p>DIRECT ENERGY SOURCE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Direct Energy Source, LLC" office:value-type="string">
            <text:p>Direct Energy Sourc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743700" office:value-type="string">
            <text:p>7437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483   " office:value-type="string">
            <text:p>TE483 <text:s text:c="2"/></text:p>
          </table:table-cell>
          <table:table-cell office:string-value="DTE ENERGY TRADING TRN EAST LOUISIANA TABS" office:value-type="string">
            <text:p>DTE ENERGY TRADING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1213239" office:value-type="string">
            <text:p>121323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315   " office:value-type="string">
            <text:p>TE315 <text:s text:c="2"/></text:p>
          </table:table-cell>
          <table:table-cell office:string-value="EDF TRADING NORTH AMERICA TRN EAST LOUISIANA TABS" office:value-type="string">
            <text:p>EDF TRADING NORTH AMERICA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EDF Trading North America, LLC" office:value-type="string">
            <text:p>EDF Trading North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378707" office:value-type="string">
            <text:p>37870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002   " office:value-type="string">
            <text:p>TE002 <text:s text:c="2"/></text:p>
          </table:table-cell>
          <table:table-cell office:string-value="ENBRIDGE MARKETING (U.S.) TRN EAST LOUISIANA TABS" office:value-type="string">
            <text:p>ENBRIDGE MARKETING (U.S.)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Midcoast Marketing (U.S.) L.P." office:value-type="string">
            <text:p>Midcoast Marketing (U.S.)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363058" office:value-type="string">
            <text:p>3630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002   " office:value-type="string">
            <text:p>TE002 <text:s text:c="2"/></text:p>
          </table:table-cell>
          <table:table-cell office:string-value="ENBRIDGE MARKETING (U.S.) TRN EAST LOUISIANA TABS" office:value-type="string">
            <text:p>ENBRIDGE MARKETING (U.S.)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Midcoast Marketing (U.S.) L.P." office:value-type="string">
            <text:p>Midcoast Marketing (U.S.)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363058" office:value-type="string">
            <text:p>3630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39   " office:value-type="string">
            <text:p>TE639 <text:s text:c="2"/></text:p>
          </table:table-cell>
          <table:table-cell office:string-value="ENLINK GAS MARKETING, LP TRN EAST LOUISIANA TABS" office:value-type="string">
            <text:p>ENLINK GAS MARKETING, LP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EnLink Gas Marketing, LP" office:value-type="string">
            <text:p>EnLink Gas Marketing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33   " office:value-type="string">
            <text:p>TE633 <text:s text:c="2"/></text:p>
          </table:table-cell>
          <table:table-cell office:string-value="EXXONMOBIL OIL CORPORATION TRN EAST LOUISIANA TABS" office:value-type="string">
            <text:p>EXXONMOBIL OIL CORPORATION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ExxonMobil Oil Corporation" office:value-type="string">
            <text:p>ExxonMobil Oil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708   " office:value-type="string">
            <text:p>82708 <text:s text:c="2"/></text:p>
          </table:table-cell>
          <table:table-cell office:string-value="FLORIDA - TGC INTERCONNECT - VERMILION" office:value-type="string">
            <text:p>FLORIDA - TGC INTERCONNECT - VERMILION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Florida Gas Transmission Company, LLC" office:value-type="string">
            <text:p>Florida Gas Transmission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76.310" office:value-type="string">
            <text:p>-76.310</text:p>
          </table:table-cell>
          <table:table-cell office:string-value="50030" office:value-type="string">
            <text:p>5003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08P  " office:value-type="string">
            <text:p>82708P <text:s text:c="1"/></text:p>
          </table:table-cell>
          <table:table-cell office:string-value="FLORIDA - TGC INTERCONNECT - VERMILION #1L - PARK" office:value-type="string">
            <text:p>FLORIDA - TGC INTERCONNECT - VERMILION #1L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76.310" office:value-type="string">
            <text:p>-76.310</text:p>
          </table:table-cell>
          <table:table-cell office:string-value="486836" office:value-type="string">
            <text:p>48683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36   " office:value-type="string">
            <text:p>TE636 <text:s text:c="2"/></text:p>
          </table:table-cell>
          <table:table-cell office:string-value="GLENCORE, LTD TRN EAST LOUISIANA TABS" office:value-type="string">
            <text:p>GLENCORE, LTD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Glencore, Ltd" office:value-type="string">
            <text:p>Glencore, Ltd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21   " office:value-type="string">
            <text:p>80721 <text:s text:c="2"/></text:p>
          </table:table-cell>
          <table:table-cell office:string-value="HENRY HUB HIGH PRESSURE - TGC - SABINE " office:value-type="string">
            <text:p>HENRY HUB HIGH PRESSURE - TGC - SABINE 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Sabine Pipe Line LLC" office:value-type="string">
            <text:p>Sabine Pipe 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91.750" office:value-type="string">
            <text:p>-91.750</text:p>
          </table:table-cell>
          <table:table-cell office:string-value="737298" office:value-type="string">
            <text:p>73729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21P  " office:value-type="string">
            <text:p>80721P <text:s text:c="1"/></text:p>
          </table:table-cell>
          <table:table-cell office:string-value="HENRY HUB HIGH PRESSURE - TGC - SABINE - PARK" office:value-type="string">
            <text:p>HENRY HUB HIGH PRESSURE - TGC - SABINE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91.750" office:value-type="string">
            <text:p>-91.750</text:p>
          </table:table-cell>
          <table:table-cell office:string-value="770788" office:value-type="string">
            <text:p>77078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267   " office:value-type="string">
            <text:p>TE267 <text:s text:c="2"/></text:p>
          </table:table-cell>
          <table:table-cell office:string-value="HUNT OIL TRN EAST LOUISIANA TABS" office:value-type="string">
            <text:p>HUNT OIL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Hunt Oil Company" office:value-type="string">
            <text:p>Hunt Oil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315311" office:value-type="string">
            <text:p>31531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582   " office:value-type="string">
            <text:p>TE582 <text:s text:c="2"/></text:p>
          </table:table-cell>
          <table:table-cell office:string-value="ICE NGX CANADA INC. TRN EAST LOUISIANA TABS" office:value-type="string">
            <text:p>ICE NGX CANADA INC.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ICE NGX Canada Inc." office:value-type="string">
            <text:p>ICE NGX Canada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346   " office:value-type="string">
            <text:p>TE346 <text:s text:c="2"/></text:p>
          </table:table-cell>
          <table:table-cell office:string-value="J. ARON TRN EAST LOUISIANA TABS" office:value-type="string">
            <text:p>J. ARON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J. Aron &amp; Company" office:value-type="string">
            <text:p>J. Aron &amp;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454997" office:value-type="string">
            <text:p>4549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370   " office:value-type="string">
            <text:p>TE370 <text:s text:c="2"/></text:p>
          </table:table-cell>
          <table:table-cell office:string-value="J.P. MORGAN VENTURES ENERGY TRN EAST LOUISIANA TABS" office:value-type="string">
            <text:p>J.P. MORGAN VENTURES ENERGY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J.P. Morgan Ventures Energy Corporation" office:value-type="string">
            <text:p>J.P. Morgan Venture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471181" office:value-type="string">
            <text:p>47118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454   " office:value-type="string">
            <text:p>TE454 <text:s text:c="2"/></text:p>
          </table:table-cell>
          <table:table-cell office:string-value="JEFFERSON ISLAND STORAGE &amp; HUB TRN EAST LOUISIANA TABS" office:value-type="string">
            <text:p>JEFFERSON ISLAND STORAGE &amp; HUB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Jefferson Island Storage &amp; Hub L.L.C." office:value-type="string">
            <text:p>Jefferson Island Storage &amp; Hub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925972" office:value-type="string">
            <text:p>92597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43   " office:value-type="string">
            <text:p>TE643 <text:s text:c="2"/></text:p>
          </table:table-cell>
          <table:table-cell office:string-value="JERA AMERICAS ENERGY SERVICES LLC TRN EAST LOUISIANA TABS" office:value-type="string">
            <text:p>JERA AMERICAS ENERGY SERVICES LLC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JERA Americas Energy Services LLC" office:value-type="string">
            <text:p>JERA Americas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34   " office:value-type="string">
            <text:p>TE634 <text:s text:c="2"/></text:p>
          </table:table-cell>
          <table:table-cell office:string-value="MITSUI &amp; CO., ENERGY MARKETING AND SERVICE TRN EAST LOUISIANA TABS" office:value-type="string">
            <text:p>MITSUI &amp; CO., ENERGY MARKETING AND SERVICE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Mitsui &amp; Co., Energy Marketing and Services (USA), Inc." office:value-type="string">
            <text:p>Mitsui &amp; Co., Energy Marketing and Services (USA)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595   " office:value-type="string">
            <text:p>TE595 <text:s text:c="2"/></text:p>
          </table:table-cell>
          <table:table-cell office:string-value="NEXTERA ENERGY MARKETING, LLC TRN EAST LOUISIANA TABS" office:value-type="string">
            <text:p>NEXTERA ENERGY MARKETING, LLC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NextEra Energy Marketing, LLC" office:value-type="string">
            <text:p>NextEra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242   " office:value-type="string">
            <text:p>TE242 <text:s text:c="2"/></text:p>
          </table:table-cell>
          <table:table-cell office:string-value="NJR ENERGY TRN EAST LOUISIANA TABS" office:value-type="string">
            <text:p>NJR ENERGY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NJR Energy Services Company, LLC" office:value-type="string">
            <text:p>NJR Energy Service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296592" office:value-type="string">
            <text:p>29659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ELAP    " office:value-type="string">
            <text:p>ELAP <text:s text:c="3"/></text:p>
          </table:table-cell>
          <table:table-cell office:string-value="PARKING AT ELA POOL " office:value-type="string">
            <text:p>PARKING AT ELA POOL 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773294" office:value-type="string">
            <text:p>77329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09   " office:value-type="string">
            <text:p>TE609 <text:s text:c="2"/></text:p>
          </table:table-cell>
          <table:table-cell office:string-value="QUARTERNORTH ENERGY LLC TRN EAST LOUISIANA TABS" office:value-type="string">
            <text:p>QUARTERNORTH ENERGY LLC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QuarterNorth Energy LLC" office:value-type="string">
            <text:p>QuarterNorth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40   " office:value-type="string">
            <text:p>TE640 <text:s text:c="2"/></text:p>
          </table:table-cell>
          <table:table-cell office:string-value="RADIATE ENERGY LLC TRN EAST LOUISIANA TABS" office:value-type="string">
            <text:p>RADIATE ENERGY LLC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Radiate Energy LLC" office:value-type="string">
            <text:p>Radiat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538   " office:value-type="string">
            <text:p>TE538 <text:s text:c="2"/></text:p>
          </table:table-cell>
          <table:table-cell office:string-value="RAINBOW ENERGY MARKETING CORPORATION TRN EAST LOUISIANA TABS" office:value-type="string">
            <text:p>RAINBOW ENERGY MARKETING CORPORATION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Rainbow Energy Marketing Corporation" office:value-type="string">
            <text:p>Rainbow Energy Marketing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1400236" office:value-type="string">
            <text:p>140023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594   " office:value-type="string">
            <text:p>TE594 <text:s text:c="2"/></text:p>
          </table:table-cell>
          <table:table-cell office:string-value="REPSOL ENERGY NORTH AMERICA CORPORATION TRN EAST LOUISIANA TABS" office:value-type="string">
            <text:p>REPSOL ENERGY NORTH AMERICA CORPORATION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Repsol Energy North America Corporation" office:value-type="string">
            <text:p>Repsol Energy North America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93058   " office:value-type="string">
            <text:p>93058 <text:s text:c="2"/></text:p>
          </table:table-cell>
          <table:table-cell office:string-value="SABINE HENRY HUB LOW PRESSURE " office:value-type="string">
            <text:p>SABINE HENRY HUB LOW PRESSURE 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Sabine Pipe Line LLC" office:value-type="string">
            <text:p>Sabine Pipe 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94.635" office:value-type="string">
            <text:p>-94.635</text:p>
          </table:table-cell>
          <table:table-cell office:string-value="44944" office:value-type="string">
            <text:p>4494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93058P  " office:value-type="string">
            <text:p>93058P <text:s text:c="1"/></text:p>
          </table:table-cell>
          <table:table-cell office:string-value="SABINE HENRY HUB LOW PRESSURE - PARK" office:value-type="string">
            <text:p>SABINE HENRY HUB LOW PRESSURE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94.635" office:value-type="string">
            <text:p>-94.635</text:p>
          </table:table-cell>
          <table:table-cell office:string-value="486804" office:value-type="string">
            <text:p>48680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541   " office:value-type="string">
            <text:p>TE541 <text:s text:c="2"/></text:p>
          </table:table-cell>
          <table:table-cell office:string-value="SABINE PASS LIQUEFACTION, LLC TRN EAST LOUISIANA TABS" office:value-type="string">
            <text:p>SABINE PASS LIQUEFACTION, LLC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Sabine Pass Liquefaction, LLC" office:value-type="string">
            <text:p>Sabine Pass Liquefac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1401476" office:value-type="string">
            <text:p>140147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276   " office:value-type="string">
            <text:p>TE276 <text:s text:c="2"/></text:p>
          </table:table-cell>
          <table:table-cell office:string-value="SHELL ENERGY NORTH AMERICA (US) TRN EAST LOUISIANA TABS" office:value-type="string">
            <text:p>SHELL ENERGY NORTH AMERICA (US)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Shell Energy North America (US), L.P." office:value-type="string">
            <text:p>Shell Energy North America (US)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324572" office:value-type="string">
            <text:p>32457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559   " office:value-type="string">
            <text:p>TE559 <text:s text:c="2"/></text:p>
          </table:table-cell>
          <table:table-cell office:string-value="SOUTHSTAR ENERGY SERVICES LLC TRN EAST LOUISIANA TABS" office:value-type="string">
            <text:p>SOUTHSTAR ENERGY SERVICES LLC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SouthStar Energy Services LLC" office:value-type="string">
            <text:p>SouthStar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358   " office:value-type="string">
            <text:p>TE358 <text:s text:c="2"/></text:p>
          </table:table-cell>
          <table:table-cell office:string-value="SOUTHWEST ENERGY, L.P. TRN EAST LOUISIANA TABS" office:value-type="string">
            <text:p>SOUTHWEST ENERGY, L.P.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Southwest Energy, L.P." office:value-type="string">
            <text:p>Southwest Energy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21   " office:value-type="string">
            <text:p>TE621 <text:s text:c="2"/></text:p>
          </table:table-cell>
          <table:table-cell office:string-value="SPOTLIGHT ENERGY, LLC TRN EAST LOUISIANA TABS" office:value-type="string">
            <text:p>SPOTLIGHT ENERGY, LLC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Spotlight Energy, LLC" office:value-type="string">
            <text:p>Spotligh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105   " office:value-type="string">
            <text:p>TE105 <text:s text:c="2"/></text:p>
          </table:table-cell>
          <table:table-cell office:string-value="SUPERIOR NATURAL GAS TRN EAST LOUISIANA TABS" office:value-type="string">
            <text:p>SUPERIOR NATURAL GAS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Superior Natural Gas Corporation" office:value-type="string">
            <text:p>Superior Natural Ga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219675" office:value-type="string">
            <text:p>21967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BTE01   " office:value-type="string">
            <text:p>BTE01 <text:s text:c="2"/></text:p>
          </table:table-cell>
          <table:table-cell office:string-value="TABS-TO-TABS TRANSPORT" office:value-type="string">
            <text:p>TABS-TO-TABS TRANSPORT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260573" office:value-type="string">
            <text:p>26057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BTE01P  " office:value-type="string">
            <text:p>BTE01P <text:s text:c="1"/></text:p>
          </table:table-cell>
          <table:table-cell office:string-value="TABS-TO-TABS TRANSPORT - PARK" office:value-type="string">
            <text:p>TABS-TO-TABS TRANSPORT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487470" office:value-type="string">
            <text:p>48747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52   " office:value-type="string">
            <text:p>TE652 <text:s text:c="2"/></text:p>
          </table:table-cell>
          <table:table-cell office:string-value="TD ENERGY TRADING, INC. TRN EAST LOUISIANA TABS" office:value-type="string">
            <text:p>TD ENERGY TRADING, INC.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TD Energy Trading, Inc." office:value-type="string">
            <text:p>TD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274   " office:value-type="string">
            <text:p>TE274 <text:s text:c="2"/></text:p>
          </table:table-cell>
          <table:table-cell office:string-value="TENASKA MARKETING VENTURES TRN EAST LOUISIANA TABS" office:value-type="string">
            <text:p>TENASKA MARKETING VENTURES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324570" office:value-type="string">
            <text:p>32457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166   " office:value-type="string">
            <text:p>TE166 <text:s text:c="2"/></text:p>
          </table:table-cell>
          <table:table-cell office:string-value="TEXLA ENERGY MANAGEMENT TRN EAST LOUISIANA TABS" office:value-type="string">
            <text:p>TEXLA ENERGY MANAGEMENT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Texla Energy Management, Inc." office:value-type="string">
            <text:p>Texla Energy Management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227572" office:value-type="string">
            <text:p>22757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5001P  " office:value-type="string">
            <text:p>85001P <text:s text:c="1"/></text:p>
          </table:table-cell>
          <table:table-cell office:string-value="TGC - SEA ROBIN INTERCONNECT - PARK" office:value-type="string">
            <text:p>TGC - SEA ROBIN INTERCONNECT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93.250" office:value-type="string">
            <text:p>-93.250</text:p>
          </table:table-cell>
          <table:table-cell office:string-value="486841" office:value-type="string">
            <text:p>48684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17   " office:value-type="string">
            <text:p>80717 <text:s text:c="2"/></text:p>
          </table:table-cell>
          <table:table-cell office:string-value="TGC @ HENRY HUB - JEFFERSON ISLAND STORAGE &amp; HUB " office:value-type="string">
            <text:p>TGC @ HENRY HUB - JEFFERSON ISLAND STORAGE &amp; HUB 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Jefferson Island Storage &amp; Hub L.L.C." office:value-type="string">
            <text:p>Jefferson Island Storage &amp; Hub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91.750" office:value-type="string">
            <text:p>-91.750</text:p>
          </table:table-cell>
          <table:table-cell office:string-value="737521" office:value-type="string">
            <text:p>73752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17P  " office:value-type="string">
            <text:p>80717P <text:s text:c="1"/></text:p>
          </table:table-cell>
          <table:table-cell office:string-value="TGC @ HENRY HUB - JEFFERSON ISLAND STORAGE &amp; HUB - PARK" office:value-type="string">
            <text:p>TGC @ HENRY HUB - JEFFERSON ISLAND STORAGE &amp; HUB - PARK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91.750" office:value-type="string">
            <text:p>-91.750</text:p>
          </table:table-cell>
          <table:table-cell office:string-value="770789" office:value-type="string">
            <text:p>77078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591   " office:value-type="string">
            <text:p>TE591 <text:s text:c="2"/></text:p>
          </table:table-cell>
          <table:table-cell office:string-value="TOTALENERGIES GAS &amp; POWER NORTH AMERICA, I TRN EAST LOUISIANA TABS" office:value-type="string">
            <text:p>TOTALENERGIES GAS &amp; POWER NORTH AMERICA, I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TotalEnergies Gas &amp; Power North America, Inc." office:value-type="string">
            <text:p>TotalEnergies Gas &amp; Power North America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46   " office:value-type="string">
            <text:p>TE646 <text:s text:c="2"/></text:p>
          </table:table-cell>
          <table:table-cell office:string-value="TRAFIGURA TRADING LLC TRN EAST LOUISIANA TABS" office:value-type="string">
            <text:p>TRAFIGURA TRADING LLC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Trafigura Trading LLC" office:value-type="string">
            <text:p>Trafigura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617   " office:value-type="string">
            <text:p>TE617 <text:s text:c="2"/></text:p>
          </table:table-cell>
          <table:table-cell office:string-value="TWIN EAGLE RESOURCE MANAGEMENT, LLC TRN EAST LOUISIANA TABS" office:value-type="string">
            <text:p>TWIN EAGLE RESOURCE MANAGEMENT, LLC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Twin Eagle Resource Management, LLC" office:value-type="string">
            <text:p>Twin Eagle Resource Management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E389   " office:value-type="string">
            <text:p>TE389 <text:s text:c="2"/></text:p>
          </table:table-cell>
          <table:table-cell office:string-value="UGI UTILITIES TRN EAST LOUISIANA TABS" office:value-type="string">
            <text:p>UGI UTILITIES TRN EAST LOUISIANA TABS</text:p>
          </table:table-cell>
          <table:table-cell office:string-value="LA      " office:value-type="string">
            <text:p>LA <text:s text:c="5"/></text:p>
          </table:table-cell>
          <table:table-cell office:string-value="VERMILION                               " office:value-type="string">
            <text:p>VERMILION <text:s text:c="30"/></text:p>
          </table:table-cell>
          <table:table-cell office:string-value="D" office:value-type="string">
            <text:p>D</text:p>
          </table:table-cell>
          <table:table-cell office:string-value="UGI Utilities, Inc." office:value-type="string">
            <text:p>UGI Utiliti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86.660" office:value-type="string">
            <text:p>-86.660</text:p>
          </table:table-cell>
          <table:table-cell office:string-value="624767" office:value-type="string">
            <text:p>62476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53   " office:value-type="string">
            <text:p>TA653 <text:s text:c="2"/></text:p>
          </table:table-cell>
          <table:table-cell office:string-value="ANAHAU ENERGY, LLC TRN MKT ZONE 1A TABS" office:value-type="string">
            <text:p>ANAHAU ENERGY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Anahau Energy, LLC" office:value-type="string">
            <text:p>Anahau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50   " office:value-type="string">
            <text:p>TA650 <text:s text:c="2"/></text:p>
          </table:table-cell>
          <table:table-cell office:string-value="APEX NATURAL GAS, LLC TRN MKT ZONE 1A TABS" office:value-type="string">
            <text:p>APEX NATURAL GAS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Apex Natural Gas, LLC" office:value-type="string">
            <text:p>Apex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64   " office:value-type="string">
            <text:p>TA564 <text:s text:c="2"/></text:p>
          </table:table-cell>
          <table:table-cell office:string-value="ARM ENERGY MANAGEMENT, LLC TRN MKT ZONE 1A TABS" office:value-type="string">
            <text:p>ARM ENERGY MANAGEMENT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AUTO1A  " office:value-type="string">
            <text:p>AUTO1A <text:s text:c="1"/></text:p>
          </table:table-cell>
          <table:table-cell office:string-value="AUTOBALANCE PARK - Z1A" office:value-type="string">
            <text:p>AUTOBALANCE PARK - Z1A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73295" office:value-type="string">
            <text:p>77329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41   " office:value-type="string">
            <text:p>TA641 <text:s text:c="2"/></text:p>
          </table:table-cell>
          <table:table-cell office:string-value="AXPO U.S. LLC TRN MKT ZONE 1A TABS" office:value-type="string">
            <text:p>AXPO U.S.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Axpo U.S. LLC" office:value-type="string">
            <text:p>Axpo U.S.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99   " office:value-type="string">
            <text:p>TA399 <text:s text:c="2"/></text:p>
          </table:table-cell>
          <table:table-cell office:string-value="BARCLAYS BANK TRN MKT ZONE 1A TABS" office:value-type="string">
            <text:p>BARCLAYS BANK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Barclays Bank PLC" office:value-type="string">
            <text:p>Barclays Bank P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096714" office:value-type="string">
            <text:p>109671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459   " office:value-type="string">
            <text:p>TA459 <text:s text:c="2"/></text:p>
          </table:table-cell>
          <table:table-cell office:string-value="BARCLAYS BANK TRN MKT ZONE 1A TABS" office:value-type="string">
            <text:p>BARCLAYS BANK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Barclays Bank PLC" office:value-type="string">
            <text:p>Barclays Bank P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379072" office:value-type="string">
            <text:p>137907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61   " office:value-type="string">
            <text:p>TA561 <text:s text:c="2"/></text:p>
          </table:table-cell>
          <table:table-cell office:string-value="BASF INTERTRADE CORPORATION TRN MKT ZONE 1A TABS" office:value-type="string">
            <text:p>BASF INTERTRADE CORPORATION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BASF Intertrade Corporation" office:value-type="string">
            <text:p>BASF Intertrade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BTZ1A   " office:value-type="string">
            <text:p>BTZ1A <text:s text:c="2"/></text:p>
          </table:table-cell>
          <table:table-cell office:string-value="BP - ZONE 1A (82601) " office:value-type="string">
            <text:p>BP - ZONE 1A (82601) 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37520" office:value-type="string">
            <text:p>73752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005   " office:value-type="string">
            <text:p>TA005 <text:s text:c="2"/></text:p>
          </table:table-cell>
          <table:table-cell office:string-value="BP ENERGY TRN MKT ZONE 1A TABS" office:value-type="string">
            <text:p>BP ENERGY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259252" office:value-type="string">
            <text:p>25925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56   " office:value-type="string">
            <text:p>TA556 <text:s text:c="2"/></text:p>
          </table:table-cell>
          <table:table-cell office:string-value="CARBONBETTER, LLC TRN MKT ZONE 1A TABS" office:value-type="string">
            <text:p>CARBONBETTER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arbonBetter, LLC" office:value-type="string">
            <text:p>CarbonBett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21   " office:value-type="string">
            <text:p>TA521 <text:s text:c="2"/></text:p>
          </table:table-cell>
          <table:table-cell office:string-value="CARGILL, INCORPORATED TRN MKT ZONE 1A TABS" office:value-type="string">
            <text:p>CARGILL, INCORPORATED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argill, Incorporated" office:value-type="string">
            <text:p>Cargill, Incorporated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389310" office:value-type="string">
            <text:p>138931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00   " office:value-type="string">
            <text:p>TA300 <text:s text:c="2"/></text:p>
          </table:table-cell>
          <table:table-cell office:string-value="CASTLETON COMMODITIES TRN MKT ZONE 1A TABS" office:value-type="string">
            <text:p>CASTLETON COMMODITIES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03337" office:value-type="string">
            <text:p>70333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408   " office:value-type="string">
            <text:p>TA408 <text:s text:c="2"/></text:p>
          </table:table-cell>
          <table:table-cell office:string-value="CASTLETON COMMODITIES TRN MKT ZONE 1A TABS" office:value-type="string">
            <text:p>CASTLETON COMMODITIES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03339" office:value-type="string">
            <text:p>70333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216   " office:value-type="string">
            <text:p>TA216 <text:s text:c="2"/></text:p>
          </table:table-cell>
          <table:table-cell office:string-value="CIMA ENERGY TRN MKT ZONE 1A TABS" office:value-type="string">
            <text:p>CIMA ENERGY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IMA ENERGY, LP" office:value-type="string">
            <text:p>CIMA ENERG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37413" office:value-type="string">
            <text:p>73741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88   " office:value-type="string">
            <text:p>TA588 <text:s text:c="2"/></text:p>
          </table:table-cell>
          <table:table-cell office:string-value="CITADEL ENERGY MARKETING LLC TRN MKT ZONE 1A TABS" office:value-type="string">
            <text:p>CITADEL ENERGY MARKETING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itadel Energy Marketing LLC" office:value-type="string">
            <text:p>Citadel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29   " office:value-type="string">
            <text:p>TA629 <text:s text:c="2"/></text:p>
          </table:table-cell>
          <table:table-cell office:string-value="CITIGROUP ENERGY INC. TRN MKT ZONE 1A TABS" office:value-type="string">
            <text:p>CITIGROUP ENERGY INC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itigroup Energy Inc." office:value-type="string">
            <text:p>Citigroup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31   " office:value-type="string">
            <text:p>TA631 <text:s text:c="2"/></text:p>
          </table:table-cell>
          <table:table-cell office:string-value="CLEARWATER ENTERPRISES, LLC TRN MKT ZONE 1A TABS" office:value-type="string">
            <text:p>CLEARWATER ENTERPRISES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learwater Enterprises, LLC" office:value-type="string">
            <text:p>Clearwater Enterpris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14   " office:value-type="string">
            <text:p>TA614 <text:s text:c="2"/></text:p>
          </table:table-cell>
          <table:table-cell office:string-value="COLONIAL ENERGY, INC. TRN MKT ZONE 1A TABS" office:value-type="string">
            <text:p>COLONIAL ENERGY, INC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olonial Energy, Inc." office:value-type="string">
            <text:p>Colonial Energ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091   " office:value-type="string">
            <text:p>TA091 <text:s text:c="2"/></text:p>
          </table:table-cell>
          <table:table-cell office:string-value="CONOCOPHILLIPS TRN MKT ZONE 1A TABS" office:value-type="string">
            <text:p>CONOCOPHILLIPS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onocoPhillips Company" office:value-type="string">
            <text:p>ConocoPhillip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37400" office:value-type="string">
            <text:p>7374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92   " office:value-type="string">
            <text:p>TA592 <text:s text:c="2"/></text:p>
          </table:table-cell>
          <table:table-cell office:string-value="CONTINENTAL RESOURCES, INC. TRN MKT ZONE 1A TABS" office:value-type="string">
            <text:p>CONTINENTAL RESOURCES, INC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ontinental Resources, Inc." office:value-type="string">
            <text:p>Continental Resourc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023   " office:value-type="string">
            <text:p>TA023 <text:s text:c="2"/></text:p>
          </table:table-cell>
          <table:table-cell office:string-value="DTE ENERGY TRADING, INC. TRN MKT ZONE 1A TABS" office:value-type="string">
            <text:p>DTE ENERGY TRADING, INC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389305" office:value-type="string">
            <text:p>138930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03   " office:value-type="string">
            <text:p>TA603 <text:s text:c="2"/></text:p>
          </table:table-cell>
          <table:table-cell office:string-value="DXT COMMODITIES NORTH AMERICA LLC TRN MKT ZONE 1A TABS" office:value-type="string">
            <text:p>DXT COMMODITIES NORTH AMERICA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DXT Commodities North America Inc." office:value-type="string">
            <text:p>DXT Commodities North America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81   " office:value-type="string">
            <text:p>TA581 <text:s text:c="2"/></text:p>
          </table:table-cell>
          <table:table-cell office:string-value="ECO-ENERGY NATURAL GAS, LLC TRN MKT ZONE 1A TABS" office:value-type="string">
            <text:p>ECO-ENERGY NATURAL GAS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TA315   " office:value-type="string">
            <text:p>TA315 <text:s text:c="2"/></text:p>
          </table:table-cell>
          <table:table-cell office:string-value="EDF TRADING NORTH AMERICA TRN MKT ZONE 1A TABS" office:value-type="string">
            <text:p>EDF TRADING NORTH AMERICA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EDF Trading North America, LLC" office:value-type="string">
            <text:p>EDF Trading North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03338" office:value-type="string">
            <text:p>70333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424   " office:value-type="string">
            <text:p>TA424 <text:s text:c="2"/></text:p>
          </table:table-cell>
          <table:table-cell office:string-value="EDF TRADING NORTH AMERICA, LLC TRN MKT ZONE 1A TABS" office:value-type="string">
            <text:p>EDF TRADING NORTH AMERICA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EDF Trading North America, LLC" office:value-type="string">
            <text:p>EDF Trading North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47   " office:value-type="string">
            <text:p>TA647 <text:s text:c="2"/></text:p>
          </table:table-cell>
          <table:table-cell office:string-value="ENGELHART CTP ENERGY MARKETING, LLC TRN MKT ZONE 1A TABS" office:value-type="string">
            <text:p>ENGELHART CTP ENERGY MARKETING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Engelhart CTP Energy Marketing, LLC" office:value-type="string">
            <text:p>Engelhart CTP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79   " office:value-type="string">
            <text:p>TA579 <text:s text:c="2"/></text:p>
          </table:table-cell>
          <table:table-cell office:string-value="ENGIE ENERGY MARKETING NA, INC TRN MKT ZONE 1A TABS" office:value-type="string">
            <text:p>ENGIE ENERGY MARKETING NA, IN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ENGIE Energy Marketing NA, Inc" office:value-type="string">
            <text:p>ENGIE Energy Marketing NA,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10   " office:value-type="string">
            <text:p>TA610 <text:s text:c="2"/></text:p>
          </table:table-cell>
          <table:table-cell office:string-value="ENGIE POWER &amp; GAS LLC TRN MKT ZONE 1A TABS" office:value-type="string">
            <text:p>ENGIE POWER &amp; GAS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ENGIE Power &amp; Gas LLC" office:value-type="string">
            <text:p>ENGIE Power &amp;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80   " office:value-type="string">
            <text:p>TA380 <text:s text:c="2"/></text:p>
          </table:table-cell>
          <table:table-cell office:string-value="ENLINK GAS MARKETING, LP TRN MKT ZONE 1A TABS" office:value-type="string">
            <text:p>ENLINK GAS MARKETING, LP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EnLink Gas Marketing, LP" office:value-type="string">
            <text:p>EnLink Gas Marketing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69   " office:value-type="string">
            <text:p>TA569 <text:s text:c="2"/></text:p>
          </table:table-cell>
          <table:table-cell office:string-value="ENTERPRISE PRODUCTS OPERATING LLC TRN MKT ZONE 1A TABS" office:value-type="string">
            <text:p>ENTERPRISE PRODUCTS OPERATING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Enterprise Products Operating LLC" office:value-type="string">
            <text:p>Enterprise Products Opera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32   " office:value-type="string">
            <text:p>TA332 <text:s text:c="2"/></text:p>
          </table:table-cell>
          <table:table-cell office:string-value="ETC MARKETING TRN MKT ZONE 1A TABS" office:value-type="string">
            <text:p>ETC MARKETING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ETC Marketing, Ltd." office:value-type="string">
            <text:p>ETC Marketing, Ltd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379071" office:value-type="string">
            <text:p>137907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48   " office:value-type="string">
            <text:p>TA648 <text:s text:c="2"/></text:p>
          </table:table-cell>
          <table:table-cell office:string-value="ETHANOL PRODUCTS, LLC TRN MKT ZONE 1A TABS" office:value-type="string">
            <text:p>ETHANOL PRODUCTS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Ethanol Products, LLC" office:value-type="string">
            <text:p>Ethanol Product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493   " office:value-type="string">
            <text:p>TA493 <text:s text:c="2"/></text:p>
          </table:table-cell>
          <table:table-cell office:string-value="EXELON GENERATION COMPANY, LLC TRN MKT ZONE 1A TABS" office:value-type="string">
            <text:p>EXELON GENERATION COMPANY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55   " office:value-type="string">
            <text:p>TA355 <text:s text:c="2"/></text:p>
          </table:table-cell>
          <table:table-cell office:string-value="EXELON GENERATION COMPANY, LLC TRN MKT ZONE 1A TABS" office:value-type="string">
            <text:p>EXELON GENERATION COMPANY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400238" office:value-type="string">
            <text:p>140023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33   " office:value-type="string">
            <text:p>TA633 <text:s text:c="2"/></text:p>
          </table:table-cell>
          <table:table-cell office:string-value="EXXONMOBIL OIL CORPORATION TRN MKT ZONE 1A TABS" office:value-type="string">
            <text:p>EXXONMOBIL OIL CORPORATION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ExxonMobil Oil Corporation" office:value-type="string">
            <text:p>ExxonMobil Oil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37   " office:value-type="string">
            <text:p>TA637 <text:s text:c="2"/></text:p>
          </table:table-cell>
          <table:table-cell office:string-value="FREEPOINT COMMODITIES LLC TRN MKT ZONE 1A TABS" office:value-type="string">
            <text:p>FREEPOINT COMMODITIES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Freepoint Commodities LLC" office:value-type="string">
            <text:p>Freepoint Commoditi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36   " office:value-type="string">
            <text:p>TA636 <text:s text:c="2"/></text:p>
          </table:table-cell>
          <table:table-cell office:string-value="GLENCORE, LTD TRN MKT ZONE 1A TABS" office:value-type="string">
            <text:p>GLENCORE, LTD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Glencore, Ltd" office:value-type="string">
            <text:p>Glencore, Ltd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51   " office:value-type="string">
            <text:p>TA651 <text:s text:c="2"/></text:p>
          </table:table-cell>
          <table:table-cell office:string-value="GLENCORE, LTD TRN MKT ZONE 1A TABS" office:value-type="string">
            <text:p>GLENCORE, LTD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Glencore, Ltd" office:value-type="string">
            <text:p>Glencore, Ltd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23   " office:value-type="string">
            <text:p>TA523 <text:s text:c="2"/></text:p>
          </table:table-cell>
          <table:table-cell office:string-value="GREEN PLAINS TRADE GROUP LLC DBA GREEN PLAINS TRN MKT ZONE 1A TABS" office:value-type="string">
            <text:p>GREEN PLAINS TRADE GROUP LLC DBA GREEN PLAINS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Green Plains Trade Group LLC dba Green Plains Energy Services" office:value-type="string">
            <text:p>Green Plains Trade Group LLC dba Green Plains Energy Servic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389311" office:value-type="string">
            <text:p>138931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44   " office:value-type="string">
            <text:p>TA644 <text:s text:c="2"/></text:p>
          </table:table-cell>
          <table:table-cell office:string-value="GUNVOR USA LLC TRN MKT ZONE 1A TABS" office:value-type="string">
            <text:p>GUNVOR USA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Gunvor USA LLC" office:value-type="string">
            <text:p>Gunvor US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455   " office:value-type="string">
            <text:p>TA455 <text:s text:c="2"/></text:p>
          </table:table-cell>
          <table:table-cell office:string-value="HARTREE PARTNERS TRN MKT ZONE 1A TABS" office:value-type="string">
            <text:p>HARTREE PARTNERS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953031" office:value-type="string">
            <text:p>95303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440   " office:value-type="string">
            <text:p>TA440 <text:s text:c="2"/></text:p>
          </table:table-cell>
          <table:table-cell office:string-value="INTERSTATE GAS SUPPLY, INC. TRN MKT ZONE 1A TABS" office:value-type="string">
            <text:p>INTERSTATE GAS SUPPLY, INC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Interstate Gas Supply, LLC" office:value-type="string">
            <text:p>Interstate Gas Suppl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394911" office:value-type="string">
            <text:p>139491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46   " office:value-type="string">
            <text:p>TA346 <text:s text:c="2"/></text:p>
          </table:table-cell>
          <table:table-cell office:string-value="J. ARON TRN MKT ZONE 1A TABS" office:value-type="string">
            <text:p>J. ARON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J. Aron &amp; Company" office:value-type="string">
            <text:p>J. Aron &amp;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166595" office:value-type="string">
            <text:p>116659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97   " office:value-type="string">
            <text:p>TA597 <text:s text:c="2"/></text:p>
          </table:table-cell>
          <table:table-cell office:string-value="J.P. MORGAN VENTURES ENERGY CORPORATION TRN MKT ZONE 1A TABS" office:value-type="string">
            <text:p>J.P. MORGAN VENTURES ENERGY CORPORATION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J.P. Morgan Ventures Energy Corporation" office:value-type="string">
            <text:p>J.P. Morgan Venture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45   " office:value-type="string">
            <text:p>TA645 <text:s text:c="2"/></text:p>
          </table:table-cell>
          <table:table-cell office:string-value="JANE STREET ENERGY MARKETING, LLC TRN MKT ZONE 1A TABS" office:value-type="string">
            <text:p>JANE STREET ENERGY MARKETING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Jane Street Energy Marketing, LLC" office:value-type="string">
            <text:p>Jane Street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43   " office:value-type="string">
            <text:p>TA643 <text:s text:c="2"/></text:p>
          </table:table-cell>
          <table:table-cell office:string-value="JERA AMERICAS ENERGY SERVICES LLC TRN MKT ZONE 1A TABS" office:value-type="string">
            <text:p>JERA AMERICAS ENERGY SERVICES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JERA Americas Energy Services LLC" office:value-type="string">
            <text:p>JERA Americas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14   " office:value-type="string">
            <text:p>TA514 <text:s text:c="2"/></text:p>
          </table:table-cell>
          <table:table-cell office:string-value="JUST ENERGY INDIANA TRN MKT ZONE 1A TABS" office:value-type="string">
            <text:p>JUST ENERGY INDIANA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Just Energy Indiana Corp." office:value-type="string">
            <text:p>Just Energy Indiana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379083" office:value-type="string">
            <text:p>137908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75   " office:value-type="string">
            <text:p>TA575 <text:s text:c="2"/></text:p>
          </table:table-cell>
          <table:table-cell office:string-value="KOCH ENERGY SERVICES LLC TRN MKT ZONE 1A TABS" office:value-type="string">
            <text:p>KOCH ENERGY SERVICES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Koch Energy Services LLC" office:value-type="string">
            <text:p>Koch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99   " office:value-type="string">
            <text:p>TA599 <text:s text:c="2"/></text:p>
          </table:table-cell>
          <table:table-cell office:string-value="LAFARGE NORTH AMERICA INC. TRN MKT ZONE 1A TABS" office:value-type="string">
            <text:p>LAFARGE NORTH AMERICA INC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Lafarge North America Inc." office:value-type="string">
            <text:p>Lafarge North America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13   " office:value-type="string">
            <text:p>TA613 <text:s text:c="2"/></text:p>
          </table:table-cell>
          <table:table-cell office:string-value="MANSFIELD POWER AND GAS, LLC TRN MKT ZONE 1A TABS" office:value-type="string">
            <text:p>MANSFIELD POWER AND GAS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Mansfield Power and Gas, LLC" office:value-type="string">
            <text:p>Mansfield Power and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51   " office:value-type="string">
            <text:p>TA551 <text:s text:c="2"/></text:p>
          </table:table-cell>
          <table:table-cell office:string-value="MERCURIA ENERGY AMERICA, INC. TRN MKT ZONE 1A TABS" office:value-type="string">
            <text:p>MERCURIA ENERGY AMERICA, INC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Mercuria Energy America, LLC" office:value-type="string">
            <text:p>Mercuria Energy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34   " office:value-type="string">
            <text:p>TA634 <text:s text:c="2"/></text:p>
          </table:table-cell>
          <table:table-cell office:string-value="MITSUI &amp; CO., ENERGY MARKETING AND SERVICES ( TRN MKT ZONE 1A TABS" office:value-type="string">
            <text:p>MITSUI &amp; CO., ENERGY MARKETING AND SERVICES (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Mitsui &amp; Co., Energy Marketing and Services (USA), Inc." office:value-type="string">
            <text:p>Mitsui &amp; Co., Energy Marketing and Services (USA)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067   " office:value-type="string">
            <text:p>TA067 <text:s text:c="2"/></text:p>
          </table:table-cell>
          <table:table-cell office:string-value="MORGAN STANLEY CAPITAL GROUP TRN MKT ZONE 1A TABS" office:value-type="string">
            <text:p>MORGAN STANLEY CAPITAL GROUP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Morgan Stanley Capital Group Inc." office:value-type="string">
            <text:p>Morgan Stanley Capital Group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213228" office:value-type="string">
            <text:p>121322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497   " office:value-type="string">
            <text:p>TA497 <text:s text:c="2"/></text:p>
          </table:table-cell>
          <table:table-cell office:string-value="NATURAL GAS EXCHANGE TRN MKT ZONE 1A TABS" office:value-type="string">
            <text:p>NATURAL GAS EXCHANGE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ICE NGX Canada Inc." office:value-type="string">
            <text:p>ICE NGX Canada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252251" office:value-type="string">
            <text:p>125225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98   " office:value-type="string">
            <text:p>TA398 <text:s text:c="2"/></text:p>
          </table:table-cell>
          <table:table-cell office:string-value="NEXTERA ENERGY MARKETING TRN MKT ZONE 1A TABS" office:value-type="string">
            <text:p>NEXTERA ENERGY MARKETING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NextEra Energy Marketing, LLC" office:value-type="string">
            <text:p>NextEra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43698" office:value-type="string">
            <text:p>74369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242   " office:value-type="string">
            <text:p>TA242 <text:s text:c="2"/></text:p>
          </table:table-cell>
          <table:table-cell office:string-value="NJR ENERGY SERVICES TRN MKT ZONE 1A TABS" office:value-type="string">
            <text:p>NJR ENERGY SERVICES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NJR Energy Services Company, LLC" office:value-type="string">
            <text:p>NJR Energy Service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37412" office:value-type="string">
            <text:p>73741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30   " office:value-type="string">
            <text:p>TA530 <text:s text:c="2"/></text:p>
          </table:table-cell>
          <table:table-cell office:string-value="NRG BUSINESS MARKETING LLC TRN MKT ZONE 1A TABS" office:value-type="string">
            <text:p>NRG BUSINESS MARKETING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NRG Business Marketing LLC" office:value-type="string">
            <text:p>NRG Business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390436" office:value-type="string">
            <text:p>139043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55   " office:value-type="string">
            <text:p>TA555 <text:s text:c="2"/></text:p>
          </table:table-cell>
          <table:table-cell office:string-value="PACIFIC SUMMIT ENERGY LLC TRN MKT ZONE 1A TABS" office:value-type="string">
            <text:p>PACIFIC SUMMIT ENERGY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Pacific Summit Energy LLC" office:value-type="string">
            <text:p>Pacific Summit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Z1AP    " office:value-type="string">
            <text:p>Z1AP <text:s text:c="3"/></text:p>
          </table:table-cell>
          <table:table-cell office:string-value="PARKING AT Z1A POOL " office:value-type="string">
            <text:p>PARKING AT Z1A POOL 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70790" office:value-type="string">
            <text:p>77079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27   " office:value-type="string">
            <text:p>TA627 <text:s text:c="2"/></text:p>
          </table:table-cell>
          <table:table-cell office:string-value="PHILLIPS 66 ENERGY TRADING LLC TRN MKT ZONE 1A TABS" office:value-type="string">
            <text:p>PHILLIPS 66 ENERGY TRADING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Phillips 66 Energy Trading LLC" office:value-type="string">
            <text:p>Phillips 66 Energy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40   " office:value-type="string">
            <text:p>TA640 <text:s text:c="2"/></text:p>
          </table:table-cell>
          <table:table-cell office:string-value="RADIATE ENERGY LLC TRN MKT ZONE 1A TABS" office:value-type="string">
            <text:p>RADIATE ENERGY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Radiate Energy LLC" office:value-type="string">
            <text:p>Radiat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38   " office:value-type="string">
            <text:p>TA538 <text:s text:c="2"/></text:p>
          </table:table-cell>
          <table:table-cell office:string-value="RAINBOW ENERGY MARKETING CORPORATION TRN MKT ZONE 1A TABS" office:value-type="string">
            <text:p>RAINBOW ENERGY MARKETING CORPORATION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Rainbow Energy Marketing Corporation" office:value-type="string">
            <text:p>Rainbow Energy Marketing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400244" office:value-type="string">
            <text:p>140024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29   " office:value-type="string">
            <text:p>TA529 <text:s text:c="2"/></text:p>
          </table:table-cell>
          <table:table-cell office:string-value="RANGE RESOURCES - APPALACHIA, LLC TRN MKT ZONE 1A TABS" office:value-type="string">
            <text:p>RANGE RESOURCES - APPALACHIA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Range Resources - Appalachia, LLC" office:value-type="string">
            <text:p>Range Resources - Appalachi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390435" office:value-type="string">
            <text:p>139043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08   " office:value-type="string">
            <text:p>TA608 <text:s text:c="2"/></text:p>
          </table:table-cell>
          <table:table-cell office:string-value="RPA ENERGY INC TRN MKT ZONE 1A TABS" office:value-type="string">
            <text:p>RPA ENERGY IN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RPA Energy INC" office:value-type="string">
            <text:p>RPA Energy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41   " office:value-type="string">
            <text:p>TA541 <text:s text:c="2"/></text:p>
          </table:table-cell>
          <table:table-cell office:string-value="SABINE PASS LIQUEFACTION, LLC TRN MKT ZONE 1A TABS" office:value-type="string">
            <text:p>SABINE PASS LIQUEFACTION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Sabine Pass Liquefaction, LLC" office:value-type="string">
            <text:p>Sabine Pass Liquefac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401524" office:value-type="string">
            <text:p>140152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283   " office:value-type="string">
            <text:p>TA283 <text:s text:c="2"/></text:p>
          </table:table-cell>
          <table:table-cell office:string-value="SEQUENT ENERGY MANAGEMENT TRN MKT ZONE 1A TABS" office:value-type="string">
            <text:p>SEQUENT ENERGY MANAGEMENT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Sequent Energy Management  LLC" office:value-type="string">
            <text:p>Sequent Energy Management <text:s text:c="1"/>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43696" office:value-type="string">
            <text:p>74369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276   " office:value-type="string">
            <text:p>TA276 <text:s text:c="2"/></text:p>
          </table:table-cell>
          <table:table-cell office:string-value="SHELL ENERGY NORTH AMERICA (US) TRN MKT ZONE 1A TABS" office:value-type="string">
            <text:p>SHELL ENERGY NORTH AMERICA (US)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Shell Energy North America (US), L.P." office:value-type="string">
            <text:p>Shell Energy North America (US)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03336" office:value-type="string">
            <text:p>70333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37   " office:value-type="string">
            <text:p>TA537 <text:s text:c="2"/></text:p>
          </table:table-cell>
          <table:table-cell office:string-value="SNYDER BROTHERS INC. TRN MKT ZONE 1A TABS" office:value-type="string">
            <text:p>SNYDER BROTHERS INC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Snyder Brothers Inc." office:value-type="string">
            <text:p>Snyder Brother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400243" office:value-type="string">
            <text:p>140024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59   " office:value-type="string">
            <text:p>TA559 <text:s text:c="2"/></text:p>
          </table:table-cell>
          <table:table-cell office:string-value="SOUTHSTAR ENERGY SERVICES LLC TRN MKT ZONE 1A TABS" office:value-type="string">
            <text:p>SOUTHSTAR ENERGY SERVICES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SouthStar Energy Services LLC" office:value-type="string">
            <text:p>SouthStar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58   " office:value-type="string">
            <text:p>TA358 <text:s text:c="2"/></text:p>
          </table:table-cell>
          <table:table-cell office:string-value="SOUTHWEST ENERGY, L.P. TRN MKT ZONE 1A TABS" office:value-type="string">
            <text:p>SOUTHWEST ENERGY, L.P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Southwest Energy, L.P." office:value-type="string">
            <text:p>Southwest Energy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87   " office:value-type="string">
            <text:p>TA587 <text:s text:c="2"/></text:p>
          </table:table-cell>
          <table:table-cell office:string-value="SPARK ENERGY GAS, LLC TRN MKT ZONE 1A TABS" office:value-type="string">
            <text:p>SPARK ENERGY GAS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Spark Energy Gas, LLC" office:value-type="string">
            <text:p>Spark Energy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41   " office:value-type="string">
            <text:p>TA341 <text:s text:c="2"/></text:p>
          </table:table-cell>
          <table:table-cell office:string-value="SPIRE MARKETING TRN MKT ZONE 1A TABS" office:value-type="string">
            <text:p>SPIRE MARKETING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446130" office:value-type="string">
            <text:p>44613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41   " office:value-type="string">
            <text:p>TA341 <text:s text:c="2"/></text:p>
          </table:table-cell>
          <table:table-cell office:string-value="SPIRE MARKETING TRN MKT ZONE 1A TABS" office:value-type="string">
            <text:p>SPIRE MARKETING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446130" office:value-type="string">
            <text:p>44613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41   " office:value-type="string">
            <text:p>TA341 <text:s text:c="2"/></text:p>
          </table:table-cell>
          <table:table-cell office:string-value="SPIRE MARKETING TRN MKT ZONE 1A TABS" office:value-type="string">
            <text:p>SPIRE MARKETING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446130" office:value-type="string">
            <text:p>44613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66   " office:value-type="string">
            <text:p>TA566 <text:s text:c="2"/></text:p>
          </table:table-cell>
          <table:table-cell office:string-value="SPOTLIGHT ENERGY, LLC TRN MKT ZONE 1A TABS" office:value-type="string">
            <text:p>SPOTLIGHT ENERGY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Spotlight Energy, LLC" office:value-type="string">
            <text:p>Spotligh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415   " office:value-type="string">
            <text:p>TA415 <text:s text:c="2"/></text:p>
          </table:table-cell>
          <table:table-cell office:string-value="SWN ENERGY SERVICES TRN MKT ZONE 1A TABS" office:value-type="string">
            <text:p>SWN ENERGY SERVICES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Expand Energy Marketing LLC" office:value-type="string">
            <text:p>Expand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03343" office:value-type="string">
            <text:p>70334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36   " office:value-type="string">
            <text:p>TA336 <text:s text:c="2"/></text:p>
          </table:table-cell>
          <table:table-cell office:string-value="SYMMETRY ENERGY SOLUTIONS MKT ZONE 1A TABS" office:value-type="string">
            <text:p>SYMMETRY ENERGY SOLUTIONS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37408" office:value-type="string">
            <text:p>73740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52   " office:value-type="string">
            <text:p>TA652 <text:s text:c="2"/></text:p>
          </table:table-cell>
          <table:table-cell office:string-value="TD ENERGY TRADING, INC. TRN MKT ZONE 1A TABS" office:value-type="string">
            <text:p>TD ENERGY TRADING, INC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TD Energy Trading, Inc." office:value-type="string">
            <text:p>TD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274   " office:value-type="string">
            <text:p>TA274 <text:s text:c="2"/></text:p>
          </table:table-cell>
          <table:table-cell office:string-value="TENASKA MARKETING VENTURES TRN MKT ZONE 1A TABS" office:value-type="string">
            <text:p>TENASKA MARKETING VENTURES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37411" office:value-type="string">
            <text:p>73741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166   " office:value-type="string">
            <text:p>TA166 <text:s text:c="2"/></text:p>
          </table:table-cell>
          <table:table-cell office:string-value="TEXLA ENERGY MANAGEMENT TRN MKT ZONE 1A TABS" office:value-type="string">
            <text:p>TEXLA ENERGY MANAGEMENT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Texla Energy Management, Inc." office:value-type="string">
            <text:p>Texla Energy Management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737403" office:value-type="string">
            <text:p>73740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328   " office:value-type="string">
            <text:p>TA328 <text:s text:c="2"/></text:p>
          </table:table-cell>
          <table:table-cell office:string-value="TEXON DISTRIBUTING TRN MKT ZONE 1A TABS" office:value-type="string">
            <text:p>TEXON DISTRIBUTING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Texon, L.P." office:value-type="string">
            <text:p>Texon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911558" office:value-type="string">
            <text:p>9115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499   " office:value-type="string">
            <text:p>TA499 <text:s text:c="2"/></text:p>
          </table:table-cell>
          <table:table-cell office:string-value="THE ENERGY AUTHORITY TRN MKT ZONE 1A TABS" office:value-type="string">
            <text:p>THE ENERGY AUTHORITY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The Energy Authority, Inc." office:value-type="string">
            <text:p>The Energy Authorit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379074" office:value-type="string">
            <text:p>137907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044   " office:value-type="string">
            <text:p>TA044 <text:s text:c="2"/></text:p>
          </table:table-cell>
          <table:table-cell office:string-value="TOTAL GAS &amp; POWER NORTH AMERICA TRN MKT ZONE 1A TABS" office:value-type="string">
            <text:p>TOTAL GAS &amp; POWER NORTH AMERICA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TotalEnergies Gas &amp; Power North America, Inc." office:value-type="string">
            <text:p>TotalEnergies Gas &amp; Power North America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693046" office:value-type="string">
            <text:p>69304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49   " office:value-type="string">
            <text:p>TA649 <text:s text:c="2"/></text:p>
          </table:table-cell>
          <table:table-cell office:string-value="TOTALENERGIES GAS &amp; POWER NORTH AMERICA, INC. TRN MKT ZONE 1A TABS" office:value-type="string">
            <text:p>TOTALENERGIES GAS &amp; POWER NORTH AMERICA, INC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TotalEnergies Gas &amp; Power North America, Inc." office:value-type="string">
            <text:p>TotalEnergies Gas &amp; Power North America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46   " office:value-type="string">
            <text:p>TA646 <text:s text:c="2"/></text:p>
          </table:table-cell>
          <table:table-cell office:string-value="TRAFIGURA TRADING LLC TRN MKT ZONE 1A TABS" office:value-type="string">
            <text:p>TRAFIGURA TRADING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Trafigura Trading LLC" office:value-type="string">
            <text:p>Trafigura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473   " office:value-type="string">
            <text:p>TA473 <text:s text:c="2"/></text:p>
          </table:table-cell>
          <table:table-cell office:string-value="TWIN EAGLE RESOURCE MANAGEMENT TRN MKT ZONE 1A TABS" office:value-type="string">
            <text:p>TWIN EAGLE RESOURCE MANAGEMENT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Twin Eagle Resource Management, LLC" office:value-type="string">
            <text:p>Twin Eagle Resource Management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186507" office:value-type="string">
            <text:p>118650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279   " office:value-type="string">
            <text:p>TA279 <text:s text:c="2"/></text:p>
          </table:table-cell>
          <table:table-cell office:string-value="UBS AG, LONDON BRANCH TRN MKT ZONE 1A TABS" office:value-type="string">
            <text:p>UBS AG, LONDON BRANCH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UBS AG, London Branch" office:value-type="string">
            <text:p>UBS AG, London Branch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324605" office:value-type="string">
            <text:p>32460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24   " office:value-type="string">
            <text:p>TA624 <text:s text:c="2"/></text:p>
          </table:table-cell>
          <table:table-cell office:string-value="UNION ELECTRIC COMPANY DBA AMEREN MISSOURI TRN MKT ZONE 1A TABS" office:value-type="string">
            <text:p>UNION ELECTRIC COMPANY DBA AMEREN MISSOURI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23   " office:value-type="string">
            <text:p>TA623 <text:s text:c="2"/></text:p>
          </table:table-cell>
          <table:table-cell office:string-value="UNIPER GLOBAL COMMODITIES NORTH AMERICA LLC TRN MKT ZONE 1A TABS" office:value-type="string">
            <text:p>UNIPER GLOBAL COMMODITIES NORTH AMERICA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Uniper Global Commodities North America LLC" office:value-type="string">
            <text:p>Uniper Global Commodities North Americ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16   " office:value-type="string">
            <text:p>TA616 <text:s text:c="2"/></text:p>
          </table:table-cell>
          <table:table-cell office:string-value="UNIPER GLOBAL COMMODITIES NORTH AMERICA LLC TRN MKT ZONE 1A TABS" office:value-type="string">
            <text:p>UNIPER GLOBAL COMMODITIES NORTH AMERICA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Uniper Global Commodities North America LLC" office:value-type="string">
            <text:p>Uniper Global Commodities North Americ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78   " office:value-type="string">
            <text:p>TA578 <text:s text:c="2"/></text:p>
          </table:table-cell>
          <table:table-cell office:string-value="UPSTREAM ENERGY SERVICES LLC TRN MKT ZONE 1A TABS" office:value-type="string">
            <text:p>UPSTREAM ENERGY SERVICES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Upstream Energy Services LLC" office:value-type="string">
            <text:p>Upstream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96   " office:value-type="string">
            <text:p>TA596 <text:s text:c="2"/></text:p>
          </table:table-cell>
          <table:table-cell office:string-value="VITOL INC. TRN MKT ZONE 1A TABS" office:value-type="string">
            <text:p>VITOL INC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Vitol Inc." office:value-type="string">
            <text:p>Vitol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01   " office:value-type="string">
            <text:p>TA501 <text:s text:c="2"/></text:p>
          </table:table-cell>
          <table:table-cell office:string-value="WELLS FARGO COMMODITIES TRN MKT ZONE 1A TABS" office:value-type="string">
            <text:p>WELLS FARGO COMMODITIES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Wells Fargo Commodities, LLC" office:value-type="string">
            <text:p>Wells Fargo Commoditi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1379076" office:value-type="string">
            <text:p>137907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654   " office:value-type="string">
            <text:p>TA654 <text:s text:c="2"/></text:p>
          </table:table-cell>
          <table:table-cell office:string-value="WWM LOGISTICS, LLC TRN MKT ZONE 1A TABS" office:value-type="string">
            <text:p>WWM LOGISTICS, LLC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WWM Logistics, LLC" office:value-type="string">
            <text:p>WWM Logistic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A583   " office:value-type="string">
            <text:p>TA583 <text:s text:c="2"/></text:p>
          </table:table-cell>
          <table:table-cell office:string-value="XTO ENERGY INC. TRN MKT ZONE 1A TABS" office:value-type="string">
            <text:p>XTO ENERGY INC. TRN MKT ZONE 1A TABS</text:p>
          </table:table-cell>
          <table:table-cell office:string-value="LA      " office:value-type="string">
            <text:p>LA <text:s text:c="5"/></text:p>
          </table:table-cell>
          <table:table-cell office:string-value="VERNON                                  " office:value-type="string">
            <text:p>VERNON <text:s text:c="33"/></text:p>
          </table:table-cell>
          <table:table-cell office:string-value="D" office:value-type="string">
            <text:p>D</text:p>
          </table:table-cell>
          <table:table-cell office:string-value="XTO Energy Inc." office:value-type="string">
            <text:p>XTO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1.100" office:value-type="string">
            <text:p>41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IMGAP   " office:value-type="string">
            <text:p>IMGAP <text:s text:c="2"/></text:p>
          </table:table-cell>
          <table:table-cell office:string-value="INTERSTATE MUNICIPAL GAS AGENCY PARKING" office:value-type="string">
            <text:p>INTERSTATE MUNICIPAL GAS AGENCY PARKING</text:p>
          </table:table-cell>
          <table:table-cell office:string-value="LA      " office:value-type="string">
            <text:p>LA <text:s text:c="5"/></text:p>
          </table:table-cell>
          <table:table-cell office:string-value="WEST CARROLL                            " office:value-type="string">
            <text:p>WEST CARROLL <text:s text:c="27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173.440" office:value-type="string">
            <text:p>173.440</text:p>
          </table:table-cell>
          <table:table-cell office:string-value="1389313" office:value-type="string">
            <text:p>138931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85   " office:value-type="string">
            <text:p>80085 <text:s text:c="2"/></text:p>
          </table:table-cell>
          <table:table-cell office:string-value="KILBOURNE, LA - ATMOS ENERGY" office:value-type="string">
            <text:p>KILBOURNE, LA - ATMOS ENERGY</text:p>
          </table:table-cell>
          <table:table-cell office:string-value="LA      " office:value-type="string">
            <text:p>LA <text:s text:c="5"/></text:p>
          </table:table-cell>
          <table:table-cell office:string-value="WEST CARROLL                            " office:value-type="string">
            <text:p>WEST CARROLL <text:s text:c="27"/></text:p>
          </table:table-cell>
          <table:table-cell office:string-value="D" office:value-type="string">
            <text:p>D</text:p>
          </table:table-cell>
          <table:table-cell office:string-value="Atmos Energy Corporation" office:value-type="string">
            <text:p>Atmo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204.540" office:value-type="string">
            <text:p>204.540</text:p>
          </table:table-cell>
          <table:table-cell office:string-value="11326" office:value-type="string">
            <text:p>1132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85P  " office:value-type="string">
            <text:p>80085P <text:s text:c="1"/></text:p>
          </table:table-cell>
          <table:table-cell office:string-value="KILBOURNE, LA - ATMOS ENERGY - PARK" office:value-type="string">
            <text:p>KILBOURNE, LA - ATMOS ENERGY - PARK</text:p>
          </table:table-cell>
          <table:table-cell office:string-value="LA      " office:value-type="string">
            <text:p>LA <text:s text:c="5"/></text:p>
          </table:table-cell>
          <table:table-cell office:string-value="WEST CARROLL                            " office:value-type="string">
            <text:p>WEST CARROLL <text:s text:c="27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204.540" office:value-type="string">
            <text:p>204.540</text:p>
          </table:table-cell>
          <table:table-cell office:string-value="486848" office:value-type="string">
            <text:p>48684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045   " office:value-type="string">
            <text:p>82045 <text:s text:c="2"/></text:p>
          </table:table-cell>
          <table:table-cell office:string-value="BYHALIA - FARLEY ROAD (311)" office:value-type="string">
            <text:p>BYHALIA - FARLEY ROAD (311)</text:p>
          </table:table-cell>
          <table:table-cell office:string-value="MS      " office:value-type="string">
            <text:p>MS <text:s text:c="5"/></text:p>
          </table:table-cell>
          <table:table-cell office:string-value="MARSHALL                                " office:value-type="string">
            <text:p>MARSHALL <text:s text:c="31"/></text:p>
          </table:table-cell>
          <table:table-cell office:string-value="D" office:value-type="string">
            <text:p>D</text:p>
          </table:table-cell>
          <table:table-cell office:string-value="Town of Byhalia, Mississippi" office:value-type="string">
            <text:p>Town of Byhalia, Mississipp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73.520" office:value-type="string">
            <text:p>373.520</text:p>
          </table:table-cell>
          <table:table-cell office:string-value="220276" office:value-type="string">
            <text:p>22027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045P  " office:value-type="string">
            <text:p>82045P <text:s text:c="1"/></text:p>
          </table:table-cell>
          <table:table-cell office:string-value="BYHALIA - FARLEY ROAD (311) - PARK" office:value-type="string">
            <text:p>BYHALIA - FARLEY ROAD (311) - PARK</text:p>
          </table:table-cell>
          <table:table-cell office:string-value="MS      " office:value-type="string">
            <text:p>MS <text:s text:c="5"/></text:p>
          </table:table-cell>
          <table:table-cell office:string-value="MARSHALL                                " office:value-type="string">
            <text:p>MARSHALL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73.520" office:value-type="string">
            <text:p>373.520</text:p>
          </table:table-cell>
          <table:table-cell office:string-value="486853" office:value-type="string">
            <text:p>48685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75   " office:value-type="string">
            <text:p>80075 <text:s text:c="2"/></text:p>
          </table:table-cell>
          <table:table-cell office:string-value="TOWN OF BYHALIA, MS" office:value-type="string">
            <text:p>TOWN OF BYHALIA, MS</text:p>
          </table:table-cell>
          <table:table-cell office:string-value="MS      " office:value-type="string">
            <text:p>MS <text:s text:c="5"/></text:p>
          </table:table-cell>
          <table:table-cell office:string-value="MARSHALL                                " office:value-type="string">
            <text:p>MARSHALL <text:s text:c="31"/></text:p>
          </table:table-cell>
          <table:table-cell office:string-value="D" office:value-type="string">
            <text:p>D</text:p>
          </table:table-cell>
          <table:table-cell office:string-value="Town of Byhalia, Mississippi" office:value-type="string">
            <text:p>Town of Byhalia, Mississipp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67.720" office:value-type="string">
            <text:p>367.720</text:p>
          </table:table-cell>
          <table:table-cell office:string-value="12532" office:value-type="string">
            <text:p>1253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75P  " office:value-type="string">
            <text:p>80075P <text:s text:c="1"/></text:p>
          </table:table-cell>
          <table:table-cell office:string-value="TOWN OF BYHALIA, MS - PARK" office:value-type="string">
            <text:p>TOWN OF BYHALIA, MS - PARK</text:p>
          </table:table-cell>
          <table:table-cell office:string-value="MS      " office:value-type="string">
            <text:p>MS <text:s text:c="5"/></text:p>
          </table:table-cell>
          <table:table-cell office:string-value="MARSHALL                                " office:value-type="string">
            <text:p>MARSHALL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67.720" office:value-type="string">
            <text:p>367.720</text:p>
          </table:table-cell>
          <table:table-cell office:string-value="486851" office:value-type="string">
            <text:p>48685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030   " office:value-type="string">
            <text:p>82030 <text:s text:c="2"/></text:p>
          </table:table-cell>
          <table:table-cell office:string-value="VALERO MKS LOGISTICS" office:value-type="string">
            <text:p>VALERO MKS LOGISTICS</text:p>
          </table:table-cell>
          <table:table-cell office:string-value="MS      " office:value-type="string">
            <text:p>MS <text:s text:c="5"/></text:p>
          </table:table-cell>
          <table:table-cell office:string-value="MARSHALL                                " office:value-type="string">
            <text:p>MARSHALL <text:s text:c="31"/></text:p>
          </table:table-cell>
          <table:table-cell office:string-value="D" office:value-type="string">
            <text:p>D</text:p>
          </table:table-cell>
          <table:table-cell office:string-value="Valero MKS Logistics, L.L.C." office:value-type="string">
            <text:p>Valero MKS Logistics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75.170" office:value-type="string">
            <text:p>375.170</text:p>
          </table:table-cell>
          <table:table-cell office:string-value="155728" office:value-type="string">
            <text:p>15572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030P  " office:value-type="string">
            <text:p>82030P <text:s text:c="1"/></text:p>
          </table:table-cell>
          <table:table-cell office:string-value="VALERO MKS LOGISTICS - PARK" office:value-type="string">
            <text:p>VALERO MKS LOGISTICS - PARK</text:p>
          </table:table-cell>
          <table:table-cell office:string-value="MS      " office:value-type="string">
            <text:p>MS <text:s text:c="5"/></text:p>
          </table:table-cell>
          <table:table-cell office:string-value="MARSHALL                                " office:value-type="string">
            <text:p>MARSHALL <text:s text:c="31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75.170" office:value-type="string">
            <text:p>375.170</text:p>
          </table:table-cell>
          <table:table-cell office:string-value="486852" office:value-type="string">
            <text:p>48685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79   " office:value-type="string">
            <text:p>80079 <text:s text:c="2"/></text:p>
          </table:table-cell>
          <table:table-cell office:string-value="CRENSHAW, MS - ATMOS ENERGY" office:value-type="string">
            <text:p>CRENSHAW, MS - ATMOS ENERG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D" office:value-type="string">
            <text:p>D</text:p>
          </table:table-cell>
          <table:table-cell office:string-value="Atmos Energy Corporation" office:value-type="string">
            <text:p>Atmo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30.430" office:value-type="string">
            <text:p>330.430</text:p>
          </table:table-cell>
          <table:table-cell office:string-value="12587" office:value-type="string">
            <text:p>1258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79P  " office:value-type="string">
            <text:p>80079P <text:s text:c="1"/></text:p>
          </table:table-cell>
          <table:table-cell office:string-value="CRENSHAW, MS - ATMOS ENERGY - PARK" office:value-type="string">
            <text:p>CRENSHAW, MS - ATMOS ENERGY - PARK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30.430" office:value-type="string">
            <text:p>330.430</text:p>
          </table:table-cell>
          <table:table-cell office:string-value="486854" office:value-type="string">
            <text:p>48685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47   " office:value-type="string">
            <text:p>82747 <text:s text:c="2"/></text:p>
          </table:table-cell>
          <table:table-cell office:string-value="FAYETTEVILLE @ BOBO ROAD - FAYETTEVILLE EXPRESS PIPELINE " office:value-type="string">
            <text:p>FAYETTEVILLE @ BOBO ROAD - FAYETTEVILLE EXPRESS PIPELINE 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R" office:value-type="string">
            <text:p>R</text:p>
          </table:table-cell>
          <table:table-cell office:string-value="Fayetteville Express Pipeline LLC" office:value-type="string">
            <text:p>Fayetteville Expre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876998" office:value-type="string">
            <text:p>87699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47P  " office:value-type="string">
            <text:p>82747P <text:s text:c="1"/></text:p>
          </table:table-cell>
          <table:table-cell office:string-value="FAYETTEVILLE @ BOBO ROAD - FAYETTEVILLE EXPRESS PIPELINE - PARK" office:value-type="string">
            <text:p>FAYETTEVILLE @ BOBO ROAD - FAYETTEVILLE EXPRESS PIPELINE - PARK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1161139" office:value-type="string">
            <text:p>116113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760   " office:value-type="string">
            <text:p>82760 <text:s text:c="2"/></text:p>
          </table:table-cell>
          <table:table-cell office:string-value="KENTUCKY TENNESSEE CLAY CO" office:value-type="string">
            <text:p>KENTUCKY TENNESSEE CLAY CO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D" office:value-type="string">
            <text:p>D</text:p>
          </table:table-cell>
          <table:table-cell office:string-value="Atmos Energy Corporation" office:value-type="string">
            <text:p>Atmo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30.430" office:value-type="string">
            <text:p>330.43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60P  " office:value-type="string">
            <text:p>82760P <text:s text:c="1"/></text:p>
          </table:table-cell>
          <table:table-cell office:string-value="KENTUCKY TENNESSEE CLAY CO - PARK" office:value-type="string">
            <text:p>KENTUCKY TENNESSEE CLAY CO - PARK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30.430" office:value-type="string">
            <text:p>330.43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02   " office:value-type="string">
            <text:p>RA002 <text:s text:c="2"/></text:p>
          </table:table-cell>
          <table:table-cell office:string-value="ZONE 1A -   SWN ENERGY SERVICES COMPANY" office:value-type="string">
            <text:p>ZONE 1A - <text:s text:c="2"/>SWN ENERGY SERVICES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xpand Energy Marketing LLC" office:value-type="string">
            <text:p>Expand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01   " office:value-type="string">
            <text:p>RA001 <text:s text:c="2"/></text:p>
          </table:table-cell>
          <table:table-cell office:string-value="ZONE 1A -  ASCENT" office:value-type="string">
            <text:p>ZONE 1A - <text:s text:c="1"/>ASCENT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scent Resources - Utica, LLC" office:value-type="string">
            <text:p>Ascent Resources - Ut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07   " office:value-type="string">
            <text:p>ZA007 <text:s text:c="2"/></text:p>
          </table:table-cell>
          <table:table-cell office:string-value="ZONE 1A -  BP ENERGY" office:value-type="string">
            <text:p>ZONE 1A - <text:s text:c="1"/>BP ENERG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03   " office:value-type="string">
            <text:p>RA003 <text:s text:c="2"/></text:p>
          </table:table-cell>
          <table:table-cell office:string-value="ZONE 1A -  EDGEMARC" office:value-type="string">
            <text:p>ZONE 1A - <text:s text:c="1"/>EDGEMAR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dgeMarc Energy Holdings, LLC" office:value-type="string">
            <text:p>EdgeMarc Energy Holding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21   " office:value-type="string">
            <text:p>RA021 <text:s text:c="2"/></text:p>
          </table:table-cell>
          <table:table-cell office:string-value="ZONE 1A -  EM ENERGY OHIO" office:value-type="string">
            <text:p>ZONE 1A - <text:s text:c="1"/>EM ENERGY OHIO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dgeMarc Energy Holdings, LLC" office:value-type="string">
            <text:p>EdgeMarc Energy Holding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09   " office:value-type="string">
            <text:p>ZA009 <text:s text:c="2"/></text:p>
          </table:table-cell>
          <table:table-cell office:string-value="ZONE 1A -  ETC MARKETING" office:value-type="string">
            <text:p>ZONE 1A - <text:s text:c="1"/>ETC MARKETING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TC Marketing, Ltd." office:value-type="string">
            <text:p>ETC Marketing, Ltd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04   " office:value-type="string">
            <text:p>RA004 <text:s text:c="2"/></text:p>
          </table:table-cell>
          <table:table-cell office:string-value="ZONE 1A -  GULFPORT" office:value-type="string">
            <text:p>ZONE 1A - <text:s text:c="1"/>GULFPORT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Gulfport Energy Corporation" office:value-type="string">
            <text:p>Gulfport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05   " office:value-type="string">
            <text:p>ZA005 <text:s text:c="2"/></text:p>
          </table:table-cell>
          <table:table-cell office:string-value="ZONE 1A -  HARTREE PARTNERS" office:value-type="string">
            <text:p>ZONE 1A - <text:s text:c="1"/>HARTREE PARTNER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06   " office:value-type="string">
            <text:p>ZA006 <text:s text:c="2"/></text:p>
          </table:table-cell>
          <table:table-cell office:string-value="ZONE 1A -  MIECO" office:value-type="string">
            <text:p>ZONE 1A - <text:s text:c="1"/>MIECO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Mieco LLC" office:value-type="string">
            <text:p>Mieco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04   " office:value-type="string">
            <text:p>ZA004 <text:s text:c="2"/></text:p>
          </table:table-cell>
          <table:table-cell office:string-value="ZONE 1A -  NJR ENERGY" office:value-type="string">
            <text:p>ZONE 1A - <text:s text:c="1"/>NJR ENERG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NJR Energy Services Company, LLC" office:value-type="string">
            <text:p>NJR Energy Service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05   " office:value-type="string">
            <text:p>RA005 <text:s text:c="2"/></text:p>
          </table:table-cell>
          <table:table-cell office:string-value="ZONE 1A -  RANGE" office:value-type="string">
            <text:p>ZONE 1A - <text:s text:c="1"/>RANGE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ange Resources - Appalachia, LLC" office:value-type="string">
            <text:p>Range Resources - Appalachi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01   " office:value-type="string">
            <text:p>ZA001 <text:s text:c="2"/></text:p>
          </table:table-cell>
          <table:table-cell office:string-value="ZONE 1A -  RICE" office:value-type="string">
            <text:p>ZONE 1A - <text:s text:c="1"/>RICE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ice Energy Marketing LLC" office:value-type="string">
            <text:p>Rice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07   " office:value-type="string">
            <text:p>RA007 <text:s text:c="2"/></text:p>
          </table:table-cell>
          <table:table-cell office:string-value="ZONE 1A -  ROVER" office:value-type="string">
            <text:p>ZONE 1A - <text:s text:c="1"/>ROVER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over Pipeline LLC" office:value-type="string">
            <text:p>Rover Pipeline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08   " office:value-type="string">
            <text:p>ZA008 <text:s text:c="2"/></text:p>
          </table:table-cell>
          <table:table-cell office:string-value="ZONE 1A -  SEQUENT ENERGY" office:value-type="string">
            <text:p>ZONE 1A - <text:s text:c="1"/>SEQUENT ENERG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equent Energy Management  LLC" office:value-type="string">
            <text:p>Sequent Energy Management <text:s text:c="1"/>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02   " office:value-type="string">
            <text:p>ZA002 <text:s text:c="2"/></text:p>
          </table:table-cell>
          <table:table-cell office:string-value="ZONE 1A -  SWN" office:value-type="string">
            <text:p>ZONE 1A - <text:s text:c="1"/>SW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xpand Energy Marketing LLC" office:value-type="string">
            <text:p>Expand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06   " office:value-type="string">
            <text:p>RA006 <text:s text:c="2"/></text:p>
          </table:table-cell>
          <table:table-cell office:string-value="ZONE 1A -  SWN" office:value-type="string">
            <text:p>ZONE 1A - <text:s text:c="1"/>SW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xpand Energy Marketing LLC" office:value-type="string">
            <text:p>Expand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03   " office:value-type="string">
            <text:p>ZA003 <text:s text:c="2"/></text:p>
          </table:table-cell>
          <table:table-cell office:string-value="ZONE 1A -  UNITED ENERGY" office:value-type="string">
            <text:p>ZONE 1A - <text:s text:c="1"/>UNITED ENERG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United Energy Trading, LLC" office:value-type="string">
            <text:p>United Energy Trad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32   " office:value-type="string">
            <text:p>ZA032 <text:s text:c="2"/></text:p>
          </table:table-cell>
          <table:table-cell office:string-value="ZONE 1A - ANTERO RESOURCES CORPORATION" office:value-type="string">
            <text:p>ZONE 1A - ANTERO RESOURCES CORPORATIO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ntero Resources Corporation" office:value-type="string">
            <text:p>Antero Resource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66   " office:value-type="string">
            <text:p>ZA066 <text:s text:c="2"/></text:p>
          </table:table-cell>
          <table:table-cell office:string-value="ZONE 1A - ANTERO RESOURCES CORPORATION" office:value-type="string">
            <text:p>ZONE 1A - ANTERO RESOURCES CORPORATIO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ntero Resources Corporation" office:value-type="string">
            <text:p>Antero Resource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67   " office:value-type="string">
            <text:p>ZA067 <text:s text:c="2"/></text:p>
          </table:table-cell>
          <table:table-cell office:string-value="ZONE 1A - ANTERO RESOURCES CORPORATION" office:value-type="string">
            <text:p>ZONE 1A - ANTERO RESOURCES CORPORATIO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ntero Resources Corporation" office:value-type="string">
            <text:p>Antero Resource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66   " office:value-type="string">
            <text:p>RA066 <text:s text:c="2"/></text:p>
          </table:table-cell>
          <table:table-cell office:string-value="ZONE 1A - ARM ENERGY MANAGEMENT LLC" office:value-type="string">
            <text:p>ZONE 1A - ARM ENERGY MANAGEMENT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69   " office:value-type="string">
            <text:p>RA069 <text:s text:c="2"/></text:p>
          </table:table-cell>
          <table:table-cell office:string-value="ZONE 1A - ARM ENERGY MANAGEMENT LLC" office:value-type="string">
            <text:p>ZONE 1A - ARM ENERGY MANAGEMENT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90   " office:value-type="string">
            <text:p>RA090 <text:s text:c="2"/></text:p>
          </table:table-cell>
          <table:table-cell office:string-value="ZONE 1A - ARM ENERGY MANAGEMENT LLC" office:value-type="string">
            <text:p>ZONE 1A - ARM ENERGY MANAGEMENT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00   " office:value-type="string">
            <text:p>RA100 <text:s text:c="2"/></text:p>
          </table:table-cell>
          <table:table-cell office:string-value="ZONE 1A - ARM ENERGY MANAGEMENT LLC" office:value-type="string">
            <text:p>ZONE 1A - ARM ENERGY MANAGEMENT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15   " office:value-type="string">
            <text:p>RA215 <text:s text:c="2"/></text:p>
          </table:table-cell>
          <table:table-cell office:string-value="ZONE 1A - ARM ENERGY MANAGEMENT LLC" office:value-type="string">
            <text:p>ZONE 1A - ARM ENERGY MANAGEMENT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01   " office:value-type="string">
            <text:p>RA101 <text:s text:c="2"/></text:p>
          </table:table-cell>
          <table:table-cell office:string-value="ZONE 1A - ARM ENERGY MANAGEMENT LLC" office:value-type="string">
            <text:p>ZONE 1A - ARM ENERGY MANAGEMENT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06   " office:value-type="string">
            <text:p>RA106 <text:s text:c="2"/></text:p>
          </table:table-cell>
          <table:table-cell office:string-value="ZONE 1A - ARM ENERGY MANAGEMENT LLC" office:value-type="string">
            <text:p>ZONE 1A - ARM ENERGY MANAGEMENT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08   " office:value-type="string">
            <text:p>RA208 <text:s text:c="2"/></text:p>
          </table:table-cell>
          <table:table-cell office:string-value="ZONE 1A - ARM ENERGY MANAGEMENT LLC" office:value-type="string">
            <text:p>ZONE 1A - ARM ENERGY MANAGEMENT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104   " office:value-type="string">
            <text:p>ZA104 <text:s text:c="2"/></text:p>
          </table:table-cell>
          <table:table-cell office:string-value="ZONE 1A - ARM ENERGY MANAGEMENT LLC" office:value-type="string">
            <text:p>ZONE 1A - ARM ENERGY MANAGEMENT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56   " office:value-type="string">
            <text:p>ZA056 <text:s text:c="2"/></text:p>
          </table:table-cell>
          <table:table-cell office:string-value="ZONE 1A - ARM ENERGY MANAGEMENT, LLC" office:value-type="string">
            <text:p>ZONE 1A - ARM ENERGY MANAGEMENT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53   " office:value-type="string">
            <text:p>RA053 <text:s text:c="2"/></text:p>
          </table:table-cell>
          <table:table-cell office:string-value="ZONE 1A - ARM ENERGY MANAGEMENT, LLC" office:value-type="string">
            <text:p>ZONE 1A - ARM ENERGY MANAGEMENT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RM Energy Management LLC" office:value-type="string">
            <text:p>ARM Energy Management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25   " office:value-type="string">
            <text:p>ZA025 <text:s text:c="2"/></text:p>
          </table:table-cell>
          <table:table-cell office:string-value="ZONE 1A - ASCENT RESOURCES - UTICA, LLC" office:value-type="string">
            <text:p>ZONE 1A - ASCENT RESOURCES - UTICA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scent Resources - Utica, LLC" office:value-type="string">
            <text:p>Ascent Resources - Ut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12   " office:value-type="string">
            <text:p>RA012 <text:s text:c="2"/></text:p>
          </table:table-cell>
          <table:table-cell office:string-value="ZONE 1A - BP ENERGY" office:value-type="string">
            <text:p>ZONE 1A - BP ENERG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15   " office:value-type="string">
            <text:p>RA015 <text:s text:c="2"/></text:p>
          </table:table-cell>
          <table:table-cell office:string-value="ZONE 1A - BP ENERGY COMPANY" office:value-type="string">
            <text:p>ZONE 1A - BP ENERGY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16   " office:value-type="string">
            <text:p>RA016 <text:s text:c="2"/></text:p>
          </table:table-cell>
          <table:table-cell office:string-value="ZONE 1A - BP ENERGY COMPANY" office:value-type="string">
            <text:p>ZONE 1A - BP ENERGY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52   " office:value-type="string">
            <text:p>RA052 <text:s text:c="2"/></text:p>
          </table:table-cell>
          <table:table-cell office:string-value="ZONE 1A - BP ENERGY COMPANY" office:value-type="string">
            <text:p>ZONE 1A - BP ENERGY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33   " office:value-type="string">
            <text:p>RA033 <text:s text:c="2"/></text:p>
          </table:table-cell>
          <table:table-cell office:string-value="ZONE 1A - BP ENERGY COMPANY" office:value-type="string">
            <text:p>ZONE 1A - BP ENERGY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36   " office:value-type="string">
            <text:p>RA036 <text:s text:c="2"/></text:p>
          </table:table-cell>
          <table:table-cell office:string-value="ZONE 1A - BP ENERGY COMPANY" office:value-type="string">
            <text:p>ZONE 1A - BP ENERGY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41   " office:value-type="string">
            <text:p>RA041 <text:s text:c="2"/></text:p>
          </table:table-cell>
          <table:table-cell office:string-value="ZONE 1A - BP ENERGY COMPANY" office:value-type="string">
            <text:p>ZONE 1A - BP ENERGY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75   " office:value-type="string">
            <text:p>RA075 <text:s text:c="2"/></text:p>
          </table:table-cell>
          <table:table-cell office:string-value="ZONE 1A - BP ENERGY COMPANY" office:value-type="string">
            <text:p>ZONE 1A - BP ENERGY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73   " office:value-type="string">
            <text:p>RA173 <text:s text:c="2"/></text:p>
          </table:table-cell>
          <table:table-cell office:string-value="ZONE 1A - BP ENERGY COMPANY" office:value-type="string">
            <text:p>ZONE 1A - BP ENERGY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03   " office:value-type="string">
            <text:p>RA203 <text:s text:c="2"/></text:p>
          </table:table-cell>
          <table:table-cell office:string-value="ZONE 1A - BP ENERGY COMPANY" office:value-type="string">
            <text:p>ZONE 1A - BP ENERGY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11   " office:value-type="string">
            <text:p>RA111 <text:s text:c="2"/></text:p>
          </table:table-cell>
          <table:table-cell office:string-value="ZONE 1A - BP ENERGY COMPANY" office:value-type="string">
            <text:p>ZONE 1A - BP ENERGY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23   " office:value-type="string">
            <text:p>RA223 <text:s text:c="2"/></text:p>
          </table:table-cell>
          <table:table-cell office:string-value="ZONE 1A - BP ENERGY COMPANY" office:value-type="string">
            <text:p>ZONE 1A - BP ENERGY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P Energy Company" office:value-type="string">
            <text:p>BP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10   " office:value-type="string">
            <text:p>RA110 <text:s text:c="2"/></text:p>
          </table:table-cell>
          <table:table-cell office:string-value="ZONE 1A - CARBONBETTER, LLC" office:value-type="string">
            <text:p>ZONE 1A - CARBONBETTER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rbonBetter, LLC" office:value-type="string">
            <text:p>CarbonBett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45   " office:value-type="string">
            <text:p>RA145 <text:s text:c="2"/></text:p>
          </table:table-cell>
          <table:table-cell office:string-value="ZONE 1A - CARBONBETTER, LLC" office:value-type="string">
            <text:p>ZONE 1A - CARBONBETTER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rbonBetter, LLC" office:value-type="string">
            <text:p>CarbonBett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06   " office:value-type="string">
            <text:p>RA206 <text:s text:c="2"/></text:p>
          </table:table-cell>
          <table:table-cell office:string-value="ZONE 1A - CARBONBETTER, LLC" office:value-type="string">
            <text:p>ZONE 1A - CARBONBETTER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rbonBetter, LLC" office:value-type="string">
            <text:p>CarbonBett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64   " office:value-type="string">
            <text:p>RA064 <text:s text:c="2"/></text:p>
          </table:table-cell>
          <table:table-cell office:string-value="ZONE 1A - CARBONBETTER, LLC" office:value-type="string">
            <text:p>ZONE 1A - CARBONBETTER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rbonBetter, LLC" office:value-type="string">
            <text:p>CarbonBett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94   " office:value-type="string">
            <text:p>RA094 <text:s text:c="2"/></text:p>
          </table:table-cell>
          <table:table-cell office:string-value="ZONE 1A - CARBONBETTER, LLC" office:value-type="string">
            <text:p>ZONE 1A - CARBONBETTER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rbonBetter, LLC" office:value-type="string">
            <text:p>CarbonBett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89   " office:value-type="string">
            <text:p>RA089 <text:s text:c="2"/></text:p>
          </table:table-cell>
          <table:table-cell office:string-value="ZONE 1A - CARBONBETTER, LLC" office:value-type="string">
            <text:p>ZONE 1A - CARBONBETTER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rbonBetter, LLC" office:value-type="string">
            <text:p>CarbonBett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48   " office:value-type="string">
            <text:p>RA048 <text:s text:c="2"/></text:p>
          </table:table-cell>
          <table:table-cell office:string-value="ZONE 1A - CARBONBETTER, LLC" office:value-type="string">
            <text:p>ZONE 1A - CARBONBETTER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rbonBetter, LLC" office:value-type="string">
            <text:p>CarbonBett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54   " office:value-type="string">
            <text:p>ZA054 <text:s text:c="2"/></text:p>
          </table:table-cell>
          <table:table-cell office:string-value="ZONE 1A - CARBONBETTER, LLC" office:value-type="string">
            <text:p>ZONE 1A - CARBONBETTER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rbonBetter, LLC" office:value-type="string">
            <text:p>CarbonBett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54   " office:value-type="string">
            <text:p>RA054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92   " office:value-type="string">
            <text:p>RA092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09   " office:value-type="string">
            <text:p>RA209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94   " office:value-type="string">
            <text:p>RA194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01   " office:value-type="string">
            <text:p>RA201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10   " office:value-type="string">
            <text:p>RA210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11   " office:value-type="string">
            <text:p>RA211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12   " office:value-type="string">
            <text:p>RA212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89   " office:value-type="string">
            <text:p>RA189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90   " office:value-type="string">
            <text:p>RA190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91   " office:value-type="string">
            <text:p>RA191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92   " office:value-type="string">
            <text:p>RA192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93   " office:value-type="string">
            <text:p>RA193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71   " office:value-type="string">
            <text:p>RA171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58   " office:value-type="string">
            <text:p>RA158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61   " office:value-type="string">
            <text:p>RA161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59   " office:value-type="string">
            <text:p>RA159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60   " office:value-type="string">
            <text:p>RA160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77   " office:value-type="string">
            <text:p>RA177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78   " office:value-type="string">
            <text:p>RA178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80   " office:value-type="string">
            <text:p>RA180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79   " office:value-type="string">
            <text:p>RA179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88   " office:value-type="string">
            <text:p>RA188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83   " office:value-type="string">
            <text:p>RA183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37   " office:value-type="string">
            <text:p>RA137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40   " office:value-type="string">
            <text:p>RA140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43   " office:value-type="string">
            <text:p>RA143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33   " office:value-type="string">
            <text:p>RA133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29   " office:value-type="string">
            <text:p>RA129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31   " office:value-type="string">
            <text:p>RA131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36   " office:value-type="string">
            <text:p>RA136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93   " office:value-type="string">
            <text:p>ZA093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56   " office:value-type="string">
            <text:p>RA156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57   " office:value-type="string">
            <text:p>RA157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53   " office:value-type="string">
            <text:p>RA153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54   " office:value-type="string">
            <text:p>RA154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51   " office:value-type="string">
            <text:p>RA151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52   " office:value-type="string">
            <text:p>RA152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12   " office:value-type="string">
            <text:p>RA112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14   " office:value-type="string">
            <text:p>RA114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07   " office:value-type="string">
            <text:p>RA107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17   " office:value-type="string">
            <text:p>RA117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19   " office:value-type="string">
            <text:p>RA119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20   " office:value-type="string">
            <text:p>RA120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22   " office:value-type="string">
            <text:p>RA122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23   " office:value-type="string">
            <text:p>RA123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19   " office:value-type="string">
            <text:p>RA219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21   " office:value-type="string">
            <text:p>RA221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20   " office:value-type="string">
            <text:p>RA220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25   " office:value-type="string">
            <text:p>RA225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24   " office:value-type="string">
            <text:p>RA224 <text:s text:c="2"/></text:p>
          </table:table-cell>
          <table:table-cell office:string-value="ZONE 1A - CASTLETON COMMODITIES MERCHANT TRADING L.P." office:value-type="string">
            <text:p>ZONE 1A - CASTLETON COMMODITIES MERCHANT TRADING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44   " office:value-type="string">
            <text:p>RA044 <text:s text:c="2"/></text:p>
          </table:table-cell>
          <table:table-cell office:string-value="ZONE 1A - CASTLETON COMMODITIES MERCHANT TRADING, L.P." office:value-type="string">
            <text:p>ZONE 1A - CASTLETON COMMODITIES MERCHANT TRADING,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19   " office:value-type="string">
            <text:p>RA019 <text:s text:c="2"/></text:p>
          </table:table-cell>
          <table:table-cell office:string-value="ZONE 1A - CASTLETON COMMODITIES MERCHANT TRADING, L.P." office:value-type="string">
            <text:p>ZONE 1A - CASTLETON COMMODITIES MERCHANT TRADING,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4   " office:value-type="string">
            <text:p>ZA014 <text:s text:c="2"/></text:p>
          </table:table-cell>
          <table:table-cell office:string-value="ZONE 1A - CASTLETON COMMODITIES MERCHANT TRADING, L.P." office:value-type="string">
            <text:p>ZONE 1A - CASTLETON COMMODITIES MERCHANT TRADING,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astleton Commodities Merchant Trading L.P." office:value-type="string">
            <text:p>Castleton Commodities Merchant Trading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51   " office:value-type="string">
            <text:p>ZA051 <text:s text:c="2"/></text:p>
          </table:table-cell>
          <table:table-cell office:string-value="ZONE 1A - CHEVRON U.S.A. INC." office:value-type="string">
            <text:p>ZONE 1A - CHEVRON U.S.A.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hevron U.S.A. Inc." office:value-type="string">
            <text:p>Chevron U.S.A.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31   " office:value-type="string">
            <text:p>ZA031 <text:s text:c="2"/></text:p>
          </table:table-cell>
          <table:table-cell office:string-value="ZONE 1A - CIMA ENERGY, LTD" office:value-type="string">
            <text:p>ZONE 1A - CIMA ENERGY, LTD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MA ENERGY, LP" office:value-type="string">
            <text:p>CIMA ENERG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21   " office:value-type="string">
            <text:p>ZA021 <text:s text:c="2"/></text:p>
          </table:table-cell>
          <table:table-cell office:string-value="ZONE 1A - CITADEL ENERGY MARKETING LLC" office:value-type="string">
            <text:p>ZONE 1A - CITADEL ENERGY MARKET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tadel Energy Marketing LLC" office:value-type="string">
            <text:p>Citadel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49   " office:value-type="string">
            <text:p>RA049 <text:s text:c="2"/></text:p>
          </table:table-cell>
          <table:table-cell office:string-value="ZONE 1A - CITADEL ENERGY MARKETING LLC" office:value-type="string">
            <text:p>ZONE 1A - CITADEL ENERGY MARKET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tadel Energy Marketing LLC" office:value-type="string">
            <text:p>Citadel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96   " office:value-type="string">
            <text:p>RA096 <text:s text:c="2"/></text:p>
          </table:table-cell>
          <table:table-cell office:string-value="ZONE 1A - CITADEL ENERGY MARKETING LLC" office:value-type="string">
            <text:p>ZONE 1A - CITADEL ENERGY MARKET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tadel Energy Marketing LLC" office:value-type="string">
            <text:p>Citadel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84   " office:value-type="string">
            <text:p>RA084 <text:s text:c="2"/></text:p>
          </table:table-cell>
          <table:table-cell office:string-value="ZONE 1A - CITADEL ENERGY MARKETING LLC" office:value-type="string">
            <text:p>ZONE 1A - CITADEL ENERGY MARKET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tadel Energy Marketing LLC" office:value-type="string">
            <text:p>Citadel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28   " office:value-type="string">
            <text:p>RA128 <text:s text:c="2"/></text:p>
          </table:table-cell>
          <table:table-cell office:string-value="ZONE 1A - CITADEL ENERGY MARKETING LLC" office:value-type="string">
            <text:p>ZONE 1A - CITADEL ENERGY MARKET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tadel Energy Marketing LLC" office:value-type="string">
            <text:p>Citadel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80   " office:value-type="string">
            <text:p>ZA080 <text:s text:c="2"/></text:p>
          </table:table-cell>
          <table:table-cell office:string-value="ZONE 1A - CITADEL ENERGY MARKETING LLC" office:value-type="string">
            <text:p>ZONE 1A - CITADEL ENERGY MARKET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tadel Energy Marketing LLC" office:value-type="string">
            <text:p>Citadel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82   " office:value-type="string">
            <text:p>RA182 <text:s text:c="2"/></text:p>
          </table:table-cell>
          <table:table-cell office:string-value="ZONE 1A - CITADEL ENERGY MARKETING LLC" office:value-type="string">
            <text:p>ZONE 1A - CITADEL ENERGY MARKET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tadel Energy Marketing LLC" office:value-type="string">
            <text:p>Citadel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85   " office:value-type="string">
            <text:p>RA185 <text:s text:c="2"/></text:p>
          </table:table-cell>
          <table:table-cell office:string-value="ZONE 1A - CITADEL ENERGY MARKETING LLC" office:value-type="string">
            <text:p>ZONE 1A - CITADEL ENERGY MARKET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tadel Energy Marketing LLC" office:value-type="string">
            <text:p>Citadel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75   " office:value-type="string">
            <text:p>RA175 <text:s text:c="2"/></text:p>
          </table:table-cell>
          <table:table-cell office:string-value="ZONE 1A - CITIGROUP ENERGY INC." office:value-type="string">
            <text:p>ZONE 1A - CITIGROUP ENERGY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tigroup Energy Inc." office:value-type="string">
            <text:p>Citigroup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85   " office:value-type="string">
            <text:p>ZA085 <text:s text:c="2"/></text:p>
          </table:table-cell>
          <table:table-cell office:string-value="ZONE 1A - CITIGROUP ENERGY INC." office:value-type="string">
            <text:p>ZONE 1A - CITIGROUP ENERGY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tigroup Energy Inc." office:value-type="string">
            <text:p>Citigroup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49   " office:value-type="string">
            <text:p>RA149 <text:s text:c="2"/></text:p>
          </table:table-cell>
          <table:table-cell office:string-value="ZONE 1A - CITIGROUP ENERGY INC." office:value-type="string">
            <text:p>ZONE 1A - CITIGROUP ENERGY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tigroup Energy Inc." office:value-type="string">
            <text:p>Citigroup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110   " office:value-type="string">
            <text:p>ZA110 <text:s text:c="2"/></text:p>
          </table:table-cell>
          <table:table-cell office:string-value="ZONE 1A - CITIGROUP ENERGY INC." office:value-type="string">
            <text:p>ZONE 1A - CITIGROUP ENERGY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itigroup Energy Inc." office:value-type="string">
            <text:p>Citigroup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28   " office:value-type="string">
            <text:p>ZA028 <text:s text:c="2"/></text:p>
          </table:table-cell>
          <table:table-cell office:string-value="ZONE 1A - COLONIAL ENERGY, INC." office:value-type="string">
            <text:p>ZONE 1A - COLONIAL ENERGY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olonial Energy, Inc." office:value-type="string">
            <text:p>Colonial Energ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26   " office:value-type="string">
            <text:p>ZA026 <text:s text:c="2"/></text:p>
          </table:table-cell>
          <table:table-cell office:string-value="ZONE 1A - CONCORD ENERGY LLC" office:value-type="string">
            <text:p>ZONE 1A - CONCORD ENERGY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oncord Energy LLC" office:value-type="string">
            <text:p>Concord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108   " office:value-type="string">
            <text:p>ZA108 <text:s text:c="2"/></text:p>
          </table:table-cell>
          <table:table-cell office:string-value="ZONE 1A - CONCORD ENERGY LLC" office:value-type="string">
            <text:p>ZONE 1A - CONCORD ENERGY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oncord Energy LLC" office:value-type="string">
            <text:p>Concord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07   " office:value-type="string">
            <text:p>RA207 <text:s text:c="2"/></text:p>
          </table:table-cell>
          <table:table-cell office:string-value="ZONE 1A - CONSTELLATION ENERGY GENERATION, LLC" office:value-type="string">
            <text:p>ZONE 1A - CONSTELLATION ENERGY GENERATION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72   " office:value-type="string">
            <text:p>RA172 <text:s text:c="2"/></text:p>
          </table:table-cell>
          <table:table-cell office:string-value="ZONE 1A - CONSTELLATION ENERGY GENERATION, LLC" office:value-type="string">
            <text:p>ZONE 1A - CONSTELLATION ENERGY GENERATION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83   " office:value-type="string">
            <text:p>ZA083 <text:s text:c="2"/></text:p>
          </table:table-cell>
          <table:table-cell office:string-value="ZONE 1A - CONSTELLATION ENERGY GENERATION, LLC" office:value-type="string">
            <text:p>ZONE 1A - CONSTELLATION ENERGY GENERATION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101   " office:value-type="string">
            <text:p>ZA101 <text:s text:c="2"/></text:p>
          </table:table-cell>
          <table:table-cell office:string-value="ZONE 1A - DRW ENERGY TRADING LLC" office:value-type="string">
            <text:p>ZONE 1A - DRW ENERGY TRAD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RW Energy Trading LLC" office:value-type="string">
            <text:p>DRW Energy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67   " office:value-type="string">
            <text:p>RA167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68   " office:value-type="string">
            <text:p>RA168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87   " office:value-type="string">
            <text:p>RA187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00   " office:value-type="string">
            <text:p>RA200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96   " office:value-type="string">
            <text:p>RA196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03   " office:value-type="string">
            <text:p>RA103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46   " office:value-type="string">
            <text:p>RA146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22   " office:value-type="string">
            <text:p>RA222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29   " office:value-type="string">
            <text:p>ZA029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63   " office:value-type="string">
            <text:p>RA063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73   " office:value-type="string">
            <text:p>ZA073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87   " office:value-type="string">
            <text:p>RA087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46   " office:value-type="string">
            <text:p>RA046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38   " office:value-type="string">
            <text:p>RA038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34   " office:value-type="string">
            <text:p>RA034 <text:s text:c="2"/></text:p>
          </table:table-cell>
          <table:table-cell office:string-value="ZONE 1A - DTE ENERGY TRADING, INC." office:value-type="string">
            <text:p>ZONE 1A - DTE ENERGY TRADING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TE Energy Trading, Inc." office:value-type="string">
            <text:p>DTE Energy Trading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72   " office:value-type="string">
            <text:p>ZA072 <text:s text:c="2"/></text:p>
          </table:table-cell>
          <table:table-cell office:string-value="ZONE 1A - DXT COMMODITIES NORTH AMERICA INC." office:value-type="string">
            <text:p>ZONE 1A - DXT COMMODITIES NORTH AMERICA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XT Commodities North America Inc." office:value-type="string">
            <text:p>DXT Commodities North America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13   " office:value-type="string">
            <text:p>RA213 <text:s text:c="2"/></text:p>
          </table:table-cell>
          <table:table-cell office:string-value="ZONE 1A - DXT COMMODITIES NORTH AMERICA INC." office:value-type="string">
            <text:p>ZONE 1A - DXT COMMODITIES NORTH AMERICA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DXT Commodities North America Inc." office:value-type="string">
            <text:p>DXT Commodities North America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55   " office:value-type="string">
            <text:p>ZA055 <text:s text:c="2"/></text:p>
          </table:table-cell>
          <table:table-cell office:string-value="ZONE 1A - EAP OHIO, LLC" office:value-type="string">
            <text:p>ZONE 1A - EAP OHIO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OG Ohio, LLC" office:value-type="string">
            <text:p>EOG Ohio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32   " office:value-type="string">
            <text:p>RA032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30   " office:value-type="string">
            <text:p>RA030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31   " office:value-type="string">
            <text:p>RA031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47   " office:value-type="string">
            <text:p>ZA047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37   " office:value-type="string">
            <text:p>RA037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39   " office:value-type="string">
            <text:p>RA039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50   " office:value-type="string">
            <text:p>RA050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51   " office:value-type="string">
            <text:p>RA051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67   " office:value-type="string">
            <text:p>RA067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88   " office:value-type="string">
            <text:p>RA088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98   " office:value-type="string">
            <text:p>RA098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02   " office:value-type="string">
            <text:p>RA202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65   " office:value-type="string">
            <text:p>RA165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48   " office:value-type="string">
            <text:p>RA148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05   " office:value-type="string">
            <text:p>RA105 <text:s text:c="2"/></text:p>
          </table:table-cell>
          <table:table-cell office:string-value="ZONE 1A - ECO-ENERGY NATURAL GAS, LLC" office:value-type="string">
            <text:p>ZONE 1A - ECO-ENERGY NATURAL GA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 Natural Gas, LLC" office:value-type="string">
            <text:p>Eco-Energy Natural Ga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25   " office:value-type="string">
            <text:p>RA025 <text:s text:c="2"/></text:p>
          </table:table-cell>
          <table:table-cell office:string-value="ZONE 1A - ECO-ENERGY, LLC" office:value-type="string">
            <text:p>ZONE 1A - ECO-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, LLC" office:value-type="string">
            <text:p>Eco-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11   " office:value-type="string">
            <text:p>RA011 <text:s text:c="2"/></text:p>
          </table:table-cell>
          <table:table-cell office:string-value="ZONE 1A - ECO-ENERGY, LLC" office:value-type="string">
            <text:p>ZONE 1A - ECO-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, LLC" office:value-type="string">
            <text:p>Eco-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3   " office:value-type="string">
            <text:p>ZA013 <text:s text:c="2"/></text:p>
          </table:table-cell>
          <table:table-cell office:string-value="ZONE 1A - ECO-ENERGY, LLC" office:value-type="string">
            <text:p>ZONE 1A - ECO-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, LLC" office:value-type="string">
            <text:p>Eco-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3   " office:value-type="string">
            <text:p>ZA013 <text:s text:c="2"/></text:p>
          </table:table-cell>
          <table:table-cell office:string-value="ZONE 1A - ECO-ENERGY, LLC" office:value-type="string">
            <text:p>ZONE 1A - ECO-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, LLC" office:value-type="string">
            <text:p>Eco-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18   " office:value-type="string">
            <text:p>RA018 <text:s text:c="2"/></text:p>
          </table:table-cell>
          <table:table-cell office:string-value="ZONE 1A - ECO-ENERGY, LLC" office:value-type="string">
            <text:p>ZONE 1A - ECO-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, LLC" office:value-type="string">
            <text:p>Eco-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24   " office:value-type="string">
            <text:p>RA024 <text:s text:c="2"/></text:p>
          </table:table-cell>
          <table:table-cell office:string-value="ZONE 1A - ECO-ENERGY, LLC" office:value-type="string">
            <text:p>ZONE 1A - ECO-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, LLC" office:value-type="string">
            <text:p>Eco-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26   " office:value-type="string">
            <text:p>RA026 <text:s text:c="2"/></text:p>
          </table:table-cell>
          <table:table-cell office:string-value="ZONE 1A - ECO-ENERGY, LLC" office:value-type="string">
            <text:p>ZONE 1A - ECO-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, LLC" office:value-type="string">
            <text:p>Eco-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28   " office:value-type="string">
            <text:p>RA028 <text:s text:c="2"/></text:p>
          </table:table-cell>
          <table:table-cell office:string-value="ZONE 1A - ECO-ENERGY, LLC" office:value-type="string">
            <text:p>ZONE 1A - ECO-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, LLC" office:value-type="string">
            <text:p>Eco-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29   " office:value-type="string">
            <text:p>RA029 <text:s text:c="2"/></text:p>
          </table:table-cell>
          <table:table-cell office:string-value="ZONE 1A - ECO-ENERGY, LLC" office:value-type="string">
            <text:p>ZONE 1A - ECO-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co-Energy, LLC" office:value-type="string">
            <text:p>Eco-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37   " office:value-type="string">
            <text:p>ZA037 <text:s text:c="2"/></text:p>
          </table:table-cell>
          <table:table-cell office:string-value="ZONE 1A - EM ENERGY OHIO LLC" office:value-type="string">
            <text:p>ZONE 1A - EM ENERGY OHIO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M Energy Ohio, LLC" office:value-type="string">
            <text:p>EM Energy Ohio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38   " office:value-type="string">
            <text:p>ZA038 <text:s text:c="2"/></text:p>
          </table:table-cell>
          <table:table-cell office:string-value="ZONE 1A - EM ENERGY PENNSYLVANIA LLC" office:value-type="string">
            <text:p>ZONE 1A - EM ENERGY PENNSYLVANIA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M Energy Pennsylvania, LLC" office:value-type="string">
            <text:p>EM Energy Pennsylvani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23   " office:value-type="string">
            <text:p>RA023 <text:s text:c="2"/></text:p>
          </table:table-cell>
          <table:table-cell office:string-value="ZONE 1A - EMERA ENERGY SERVICES INC." office:value-type="string">
            <text:p>ZONE 1A - EMERA ENERGY SERVICES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mera Energy Services Inc." office:value-type="string">
            <text:p>Emera Energy Service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17   " office:value-type="string">
            <text:p>RA017 <text:s text:c="2"/></text:p>
          </table:table-cell>
          <table:table-cell office:string-value="ZONE 1A - EMERA ENERGY SERVICES INC." office:value-type="string">
            <text:p>ZONE 1A - EMERA ENERGY SERVICES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mera Energy Services Inc." office:value-type="string">
            <text:p>Emera Energy Service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08   " office:value-type="string">
            <text:p>RA008 <text:s text:c="2"/></text:p>
          </table:table-cell>
          <table:table-cell office:string-value="ZONE 1A - EMERA ENERGY SERVICES INC." office:value-type="string">
            <text:p>ZONE 1A - EMERA ENERGY SERVICES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mera Energy Services Inc." office:value-type="string">
            <text:p>Emera Energy Service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1   " office:value-type="string">
            <text:p>ZA011 <text:s text:c="2"/></text:p>
          </table:table-cell>
          <table:table-cell office:string-value="ZONE 1A - EMERA ENERGY SERVICES INC." office:value-type="string">
            <text:p>ZONE 1A - EMERA ENERGY SERVICES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mera Energy Services Inc." office:value-type="string">
            <text:p>Emera Energy Service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1   " office:value-type="string">
            <text:p>ZA011 <text:s text:c="2"/></text:p>
          </table:table-cell>
          <table:table-cell office:string-value="ZONE 1A - EMERA ENERGY SERVICES INC." office:value-type="string">
            <text:p>ZONE 1A - EMERA ENERGY SERVICES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mera Energy Services Inc." office:value-type="string">
            <text:p>Emera Energy Service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57   " office:value-type="string">
            <text:p>ZA057 <text:s text:c="2"/></text:p>
          </table:table-cell>
          <table:table-cell office:string-value="ZONE 1A - ENERCROSS, LLC" office:value-type="string">
            <text:p>ZONE 1A - ENERCROS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nercross, LLC" office:value-type="string">
            <text:p>Enercros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50   " office:value-type="string">
            <text:p>ZA050 <text:s text:c="2"/></text:p>
          </table:table-cell>
          <table:table-cell office:string-value="ZONE 1A - ENGIE ENERGY MARKETING NA, INC" office:value-type="string">
            <text:p>ZONE 1A - ENGIE ENERGY MARKETING NA, IN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NGIE Energy Marketing NA, Inc" office:value-type="string">
            <text:p>ENGIE Energy Marketing NA,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95   " office:value-type="string">
            <text:p>ZA095 <text:s text:c="2"/></text:p>
          </table:table-cell>
          <table:table-cell office:string-value="ZONE 1A - ENGIE ENERGY MARKETING NA, INC" office:value-type="string">
            <text:p>ZONE 1A - ENGIE ENERGY MARKETING NA, IN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NGIE Energy Marketing NA, Inc" office:value-type="string">
            <text:p>ENGIE Energy Marketing NA, In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84   " office:value-type="string">
            <text:p>ZA084 <text:s text:c="2"/></text:p>
          </table:table-cell>
          <table:table-cell office:string-value="ZONE 1A - EQT ENERGY, LLC" office:value-type="string">
            <text:p>ZONE 1A - EQT 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QT Energy, LLC" office:value-type="string">
            <text:p>EQ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33   " office:value-type="string">
            <text:p>ZA033 <text:s text:c="2"/></text:p>
          </table:table-cell>
          <table:table-cell office:string-value="ZONE 1A - EQT ENERGY, LLC" office:value-type="string">
            <text:p>ZONE 1A - EQT 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QT Energy, LLC" office:value-type="string">
            <text:p>EQ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36   " office:value-type="string">
            <text:p>ZA036 <text:s text:c="2"/></text:p>
          </table:table-cell>
          <table:table-cell office:string-value="ZONE 1A - EQT ENERGY, LLC" office:value-type="string">
            <text:p>ZONE 1A - EQT 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QT Energy, LLC" office:value-type="string">
            <text:p>EQ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41   " office:value-type="string">
            <text:p>ZA041 <text:s text:c="2"/></text:p>
          </table:table-cell>
          <table:table-cell office:string-value="ZONE 1A - ETC NORTHEAST PIPELINE, LLC" office:value-type="string">
            <text:p>ZONE 1A - ETC NORTHEAST PIPELINE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TC Northeast Pipeline, LLC" office:value-type="string">
            <text:p>ETC Northeast Pipelin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63   " office:value-type="string">
            <text:p>ZA063 <text:s text:c="2"/></text:p>
          </table:table-cell>
          <table:table-cell office:string-value="ZONE 1A - ETC NORTHEAST PIPELINE, LLC" office:value-type="string">
            <text:p>ZONE 1A - ETC NORTHEAST PIPELINE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TC Northeast Pipeline, LLC" office:value-type="string">
            <text:p>ETC Northeast Pipelin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68   " office:value-type="string">
            <text:p>ZA068 <text:s text:c="2"/></text:p>
          </table:table-cell>
          <table:table-cell office:string-value="ZONE 1A - EXELON GENERATION COMPANY, LLC" office:value-type="string">
            <text:p>ZONE 1A - EXELON GENERATION COMPAN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20   " office:value-type="string">
            <text:p>ZA020 <text:s text:c="2"/></text:p>
          </table:table-cell>
          <table:table-cell office:string-value="ZONE 1A - EXELON GENERATION COMPANY, LLC" office:value-type="string">
            <text:p>ZONE 1A - EXELON GENERATION COMPAN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9   " office:value-type="string">
            <text:p>ZA019 <text:s text:c="2"/></text:p>
          </table:table-cell>
          <table:table-cell office:string-value="ZONE 1A - EXELON GENERATION COMPANY, LLC" office:value-type="string">
            <text:p>ZONE 1A - EXELON GENERATION COMPAN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94   " office:value-type="string">
            <text:p>ZA094 <text:s text:c="2"/></text:p>
          </table:table-cell>
          <table:table-cell office:string-value="ZONE 1A - EXXONMOBIL OIL CORPORATION" office:value-type="string">
            <text:p>ZONE 1A - EXXONMOBIL OIL CORPORATIO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xxonMobil Oil Corporation" office:value-type="string">
            <text:p>ExxonMobil Oil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105   " office:value-type="string">
            <text:p>ZA105 <text:s text:c="2"/></text:p>
          </table:table-cell>
          <table:table-cell office:string-value="ZONE 1A - FREEPOINT COMMODITIES LLC" office:value-type="string">
            <text:p>ZONE 1A - FREEPOINT COMMODITIES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Freepoint Commodities LLC" office:value-type="string">
            <text:p>Freepoint Commoditi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58   " office:value-type="string">
            <text:p>RA058 <text:s text:c="2"/></text:p>
          </table:table-cell>
          <table:table-cell office:string-value="ZONE 1A - FREEPOINT COMMODITIES LLC" office:value-type="string">
            <text:p>ZONE 1A - FREEPOINT COMMODITIES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Freepoint Commodities LLC" office:value-type="string">
            <text:p>Freepoint Commoditi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43   " office:value-type="string">
            <text:p>RA043 <text:s text:c="2"/></text:p>
          </table:table-cell>
          <table:table-cell office:string-value="ZONE 1A - FREEPOINT COMMODITIES LLC" office:value-type="string">
            <text:p>ZONE 1A - FREEPOINT COMMODITIES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Freepoint Commodities LLC" office:value-type="string">
            <text:p>Freepoint Commoditi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48   " office:value-type="string">
            <text:p>ZA048 <text:s text:c="2"/></text:p>
          </table:table-cell>
          <table:table-cell office:string-value="ZONE 1A - FREEPOINT COMMODITIES LLC" office:value-type="string">
            <text:p>ZONE 1A - FREEPOINT COMMODITIES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Freepoint Commodities LLC" office:value-type="string">
            <text:p>Freepoint Commoditi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98   " office:value-type="string">
            <text:p>ZA098 <text:s text:c="2"/></text:p>
          </table:table-cell>
          <table:table-cell office:string-value="ZONE 1A - GLENCORE, LTD" office:value-type="string">
            <text:p>ZONE 1A - GLENCORE, LTD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Glencore, Ltd" office:value-type="string">
            <text:p>Glencore, Ltd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18   " office:value-type="string">
            <text:p>RA218 <text:s text:c="2"/></text:p>
          </table:table-cell>
          <table:table-cell office:string-value="ZONE 1A - GLENCORE, LTD" office:value-type="string">
            <text:p>ZONE 1A - GLENCORE, LTD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Glencore, Ltd" office:value-type="string">
            <text:p>Glencore, Ltd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45   " office:value-type="string">
            <text:p>RA045 <text:s text:c="2"/></text:p>
          </table:table-cell>
          <table:table-cell office:string-value="ZONE 1A - GREEN PLAINS TRADE GROUP LLC DBA GREEN PLAINS ENERGY S" office:value-type="string">
            <text:p>ZONE 1A - GREEN PLAINS TRADE GROUP LLC DBA GREEN PLAINS ENERGY 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Green Plains Trade Group LLC dba Green Plains Energy Services" office:value-type="string">
            <text:p>Green Plains Trade Group LLC dba Green Plains Energy Servic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49   " office:value-type="string">
            <text:p>ZA049 <text:s text:c="2"/></text:p>
          </table:table-cell>
          <table:table-cell office:string-value="ZONE 1A - GREEN PLAINS TRADE GROUP LLC DBA GREEN PLAINS ENERGY S" office:value-type="string">
            <text:p>ZONE 1A - GREEN PLAINS TRADE GROUP LLC DBA GREEN PLAINS ENERGY 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Green Plains Trade Group LLC dba Green Plains Energy Services" office:value-type="string">
            <text:p>Green Plains Trade Group LLC dba Green Plains Energy Servic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43   " office:value-type="string">
            <text:p>ZA043 <text:s text:c="2"/></text:p>
          </table:table-cell>
          <table:table-cell office:string-value="ZONE 1A - GULFPORT ENERGY CORPORATION" office:value-type="string">
            <text:p>ZONE 1A - GULFPORT ENERGY CORPORATIO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Gulfport Energy Corporation" office:value-type="string">
            <text:p>Gulfport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97   " office:value-type="string">
            <text:p>ZA097 <text:s text:c="2"/></text:p>
          </table:table-cell>
          <table:table-cell office:string-value="ZONE 1A - GUNVOR USA LLC" office:value-type="string">
            <text:p>ZONE 1A - GUNVOR USA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Gunvor USA LLC" office:value-type="string">
            <text:p>Gunvor US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90   " office:value-type="string">
            <text:p>ZA090 <text:s text:c="2"/></text:p>
          </table:table-cell>
          <table:table-cell office:string-value="ZONE 1A - GUNVOR USA LLC" office:value-type="string">
            <text:p>ZONE 1A - GUNVOR USA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Gunvor USA LLC" office:value-type="string">
            <text:p>Gunvor US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02   " office:value-type="string">
            <text:p>RA102 <text:s text:c="2"/></text:p>
          </table:table-cell>
          <table:table-cell office:string-value="ZONE 1A - HARTREE PARTNERS, LP" office:value-type="string">
            <text:p>ZONE 1A - HARTREE PARTNERS, L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47   " office:value-type="string">
            <text:p>RA147 <text:s text:c="2"/></text:p>
          </table:table-cell>
          <table:table-cell office:string-value="ZONE 1A - HARTREE PARTNERS, LP" office:value-type="string">
            <text:p>ZONE 1A - HARTREE PARTNERS, L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95   " office:value-type="string">
            <text:p>RA195 <text:s text:c="2"/></text:p>
          </table:table-cell>
          <table:table-cell office:string-value="ZONE 1A - HARTREE PARTNERS, LP" office:value-type="string">
            <text:p>ZONE 1A - HARTREE PARTNERS, L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76   " office:value-type="string">
            <text:p>RA176 <text:s text:c="2"/></text:p>
          </table:table-cell>
          <table:table-cell office:string-value="ZONE 1A - HARTREE PARTNERS, LP" office:value-type="string">
            <text:p>ZONE 1A - HARTREE PARTNERS, L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81   " office:value-type="string">
            <text:p>RA181 <text:s text:c="2"/></text:p>
          </table:table-cell>
          <table:table-cell office:string-value="ZONE 1A - HARTREE PARTNERS, LP" office:value-type="string">
            <text:p>ZONE 1A - HARTREE PARTNERS, L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86   " office:value-type="string">
            <text:p>RA186 <text:s text:c="2"/></text:p>
          </table:table-cell>
          <table:table-cell office:string-value="ZONE 1A - HARTREE PARTNERS, LP" office:value-type="string">
            <text:p>ZONE 1A - HARTREE PARTNERS, L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62   " office:value-type="string">
            <text:p>RA062 <text:s text:c="2"/></text:p>
          </table:table-cell>
          <table:table-cell office:string-value="ZONE 1A - HARTREE PARTNERS, LP" office:value-type="string">
            <text:p>ZONE 1A - HARTREE PARTNERS, L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65   " office:value-type="string">
            <text:p>ZA065 <text:s text:c="2"/></text:p>
          </table:table-cell>
          <table:table-cell office:string-value="ZONE 1A - HARTREE PARTNERS, LP" office:value-type="string">
            <text:p>ZONE 1A - HARTREE PARTNERS, L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86   " office:value-type="string">
            <text:p>RA086 <text:s text:c="2"/></text:p>
          </table:table-cell>
          <table:table-cell office:string-value="ZONE 1A - HARTREE PARTNERS, LP" office:value-type="string">
            <text:p>ZONE 1A - HARTREE PARTNERS, L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72   " office:value-type="string">
            <text:p>RA072 <text:s text:c="2"/></text:p>
          </table:table-cell>
          <table:table-cell office:string-value="ZONE 1A - HARTREE PARTNERS, LP" office:value-type="string">
            <text:p>ZONE 1A - HARTREE PARTNERS, L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99   " office:value-type="string">
            <text:p>RA099 <text:s text:c="2"/></text:p>
          </table:table-cell>
          <table:table-cell office:string-value="ZONE 1A - HARTREE PARTNERS, LP" office:value-type="string">
            <text:p>ZONE 1A - HARTREE PARTNERS, L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78   " office:value-type="string">
            <text:p>ZA078 <text:s text:c="2"/></text:p>
          </table:table-cell>
          <table:table-cell office:string-value="ZONE 1A - HUSKY MARKETING AND SUPPLY COMPANY" office:value-type="string">
            <text:p>ZONE 1A - HUSKY MARKETING AND SUPPLY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Husky Marketing and Supply Company" office:value-type="string">
            <text:p>Husky Marketing and Suppl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27   " office:value-type="string">
            <text:p>RA127 <text:s text:c="2"/></text:p>
          </table:table-cell>
          <table:table-cell office:string-value="ZONE 1A - J.P. MORGAN VENTURES ENERGY CORPORATION" office:value-type="string">
            <text:p>ZONE 1A - J.P. MORGAN VENTURES ENERGY CORPORATIO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J.P. Morgan Ventures Energy Corporation" office:value-type="string">
            <text:p>J.P. Morgan Venture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86   " office:value-type="string">
            <text:p>ZA086 <text:s text:c="2"/></text:p>
          </table:table-cell>
          <table:table-cell office:string-value="ZONE 1A - J.P. MORGAN VENTURES ENERGY CORPORATION" office:value-type="string">
            <text:p>ZONE 1A - J.P. MORGAN VENTURES ENERGY CORPORATIO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J.P. Morgan Ventures Energy Corporation" office:value-type="string">
            <text:p>J.P. Morgan Venture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61   " office:value-type="string">
            <text:p>ZA061 <text:s text:c="2"/></text:p>
          </table:table-cell>
          <table:table-cell office:string-value="ZONE 1A - J.P. MORGAN VENTURES ENERGY CORPORATION" office:value-type="string">
            <text:p>ZONE 1A - J.P. MORGAN VENTURES ENERGY CORPORATIO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J.P. Morgan Ventures Energy Corporation" office:value-type="string">
            <text:p>J.P. Morgan Venture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64   " office:value-type="string">
            <text:p>ZA064 <text:s text:c="2"/></text:p>
          </table:table-cell>
          <table:table-cell office:string-value="ZONE 1A - JAY BEE PRODUCTION COMPANY" office:value-type="string">
            <text:p>ZONE 1A - JAY BEE PRODUCTION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Jay Bee Production Company" office:value-type="string">
            <text:p>Jay Bee Production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69   " office:value-type="string">
            <text:p>ZA069 <text:s text:c="2"/></text:p>
          </table:table-cell>
          <table:table-cell office:string-value="ZONE 1A - JAY BEE PRODUCTION COMPANY" office:value-type="string">
            <text:p>ZONE 1A - JAY BEE PRODUCTION COMPANY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Jay Bee Production Company" office:value-type="string">
            <text:p>Jay Bee Production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26   " office:value-type="string">
            <text:p>RA126 <text:s text:c="2"/></text:p>
          </table:table-cell>
          <table:table-cell office:string-value="ZONE 1A - JPMORGAN CHASE BANK, N.A." office:value-type="string">
            <text:p>ZONE 1A - JPMORGAN CHASE BANK, N.A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JPMorgan Chase Bank, N.A." office:value-type="string">
            <text:p>JPMorgan Chase Bank, N.A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14   " office:value-type="string">
            <text:p>RA214 <text:s text:c="2"/></text:p>
          </table:table-cell>
          <table:table-cell office:string-value="ZONE 1A - KOCH ENERGY SERVICES LLC" office:value-type="string">
            <text:p>ZONE 1A - KOCH ENERGY SERVICES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Koch Energy Services LLC" office:value-type="string">
            <text:p>Koch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62   " office:value-type="string">
            <text:p>ZA062 <text:s text:c="2"/></text:p>
          </table:table-cell>
          <table:table-cell office:string-value="ZONE 1A - KOCH ENERGY SERVICES LLC" office:value-type="string">
            <text:p>ZONE 1A - KOCH ENERGY SERVICES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Koch Energy Services LLC" office:value-type="string">
            <text:p>Koch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23   " office:value-type="string">
            <text:p>ZA023 <text:s text:c="2"/></text:p>
          </table:table-cell>
          <table:table-cell office:string-value="ZONE 1A - KOCH ENERGY SERVICES LLC" office:value-type="string">
            <text:p>ZONE 1A - KOCH ENERGY SERVICES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Koch Energy Services LLC" office:value-type="string">
            <text:p>Koch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34   " office:value-type="string">
            <text:p>ZA034 <text:s text:c="2"/></text:p>
          </table:table-cell>
          <table:table-cell office:string-value="ZONE 1A - MACQUARIE ENERGY LLC" office:value-type="string">
            <text:p>ZONE 1A - MACQUARIE ENERGY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Macquarie Energy LLC" office:value-type="string">
            <text:p>Macquari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89   " office:value-type="string">
            <text:p>ZA089 <text:s text:c="2"/></text:p>
          </table:table-cell>
          <table:table-cell office:string-value="ZONE 1A - MACQUARIE ENERGY LLC" office:value-type="string">
            <text:p>ZONE 1A - MACQUARIE ENERGY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Macquarie Energy LLC" office:value-type="string">
            <text:p>Macquari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106   " office:value-type="string">
            <text:p>ZA106 <text:s text:c="2"/></text:p>
          </table:table-cell>
          <table:table-cell office:string-value="ZONE 1A - MERCURIA COMMODITIES CANADA CORPORATION" office:value-type="string">
            <text:p>ZONE 1A - MERCURIA COMMODITIES CANADA CORPORATIO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Mercuria Commodities Canada Corporation" office:value-type="string">
            <text:p>Mercuria Commodities Canada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10   " office:value-type="string">
            <text:p>RA010 <text:s text:c="2"/></text:p>
          </table:table-cell>
          <table:table-cell office:string-value="ZONE 1A - MERCURIA ENERGY AMERICA, INC." office:value-type="string">
            <text:p>ZONE 1A - MERCURIA ENERGY AMERICA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Mercuria Energy America, LLC" office:value-type="string">
            <text:p>Mercuria Energy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22   " office:value-type="string">
            <text:p>ZA022 <text:s text:c="2"/></text:p>
          </table:table-cell>
          <table:table-cell office:string-value="ZONE 1A - MERCURIA ENERGY AMERICA, INC." office:value-type="string">
            <text:p>ZONE 1A - MERCURIA ENERGY AMERICA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Mercuria Energy America, LLC" office:value-type="string">
            <text:p>Mercuria Energy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88   " office:value-type="string">
            <text:p>ZA088 <text:s text:c="2"/></text:p>
          </table:table-cell>
          <table:table-cell office:string-value="ZONE 1A - MERCURIA ENERGY AMERICA, LLC" office:value-type="string">
            <text:p>ZONE 1A - MERCURIA ENERGY AMERICA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Mercuria Energy America, LLC" office:value-type="string">
            <text:p>Mercuria Energy Americ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60   " office:value-type="string">
            <text:p>ZA060 <text:s text:c="2"/></text:p>
          </table:table-cell>
          <table:table-cell office:string-value="ZONE 1A - MERRILL LYNCH COMMODITIES, INC." office:value-type="string">
            <text:p>ZONE 1A - MERRILL LYNCH COMMODITIES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Merrill Lynch Commodities, Inc." office:value-type="string">
            <text:p>Merrill Lynch Commoditi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58   " office:value-type="string">
            <text:p>ZA058 <text:s text:c="2"/></text:p>
          </table:table-cell>
          <table:table-cell office:string-value="ZONE 1A - MIECO INC." office:value-type="string">
            <text:p>ZONE 1A - MIECO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Mieco LLC" office:value-type="string">
            <text:p>Mieco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47   " office:value-type="string">
            <text:p>RA047 <text:s text:c="2"/></text:p>
          </table:table-cell>
          <table:table-cell office:string-value="ZONE 1A - MORGAN STANLEY CAPITAL GROUP INC." office:value-type="string">
            <text:p>ZONE 1A - MORGAN STANLEY CAPITAL GROUP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Morgan Stanley Capital Group Inc." office:value-type="string">
            <text:p>Morgan Stanley Capital Group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83   " office:value-type="string">
            <text:p>RA083 <text:s text:c="2"/></text:p>
          </table:table-cell>
          <table:table-cell office:string-value="ZONE 1A - MORGAN STANLEY CAPITAL GROUP INC." office:value-type="string">
            <text:p>ZONE 1A - MORGAN STANLEY CAPITAL GROUP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Morgan Stanley Capital Group Inc." office:value-type="string">
            <text:p>Morgan Stanley Capital Group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27   " office:value-type="string">
            <text:p>ZA027 <text:s text:c="2"/></text:p>
          </table:table-cell>
          <table:table-cell office:string-value="ZONE 1A - MORGAN STANLEY CAPITAL GROUP INC." office:value-type="string">
            <text:p>ZONE 1A - MORGAN STANLEY CAPITAL GROUP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Morgan Stanley Capital Group Inc." office:value-type="string">
            <text:p>Morgan Stanley Capital Group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75   " office:value-type="string">
            <text:p>ZA075 <text:s text:c="2"/></text:p>
          </table:table-cell>
          <table:table-cell office:string-value="ZONE 1A - MU MARKETING LLC" office:value-type="string">
            <text:p>ZONE 1A - MU MARKET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Antero Resources Corporation" office:value-type="string">
            <text:p>Antero Resource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53   " office:value-type="string">
            <text:p>ZA053 <text:s text:c="2"/></text:p>
          </table:table-cell>
          <table:table-cell office:string-value="ZONE 1A - NEXTERA ENERGY MARKETING, LLC" office:value-type="string">
            <text:p>ZONE 1A - NEXTERA ENERGY MARKETING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NextEra Energy Marketing, LLC" office:value-type="string">
            <text:p>NextEra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87   " office:value-type="string">
            <text:p>ZA087 <text:s text:c="2"/></text:p>
          </table:table-cell>
          <table:table-cell office:string-value="ZONE 1A - NEXTERA ENERGY MARKETING, LLC" office:value-type="string">
            <text:p>ZONE 1A - NEXTERA ENERGY MARKETING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NextEra Energy Marketing, LLC" office:value-type="string">
            <text:p>NextEra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04   " office:value-type="string">
            <text:p>RA204 <text:s text:c="2"/></text:p>
          </table:table-cell>
          <table:table-cell office:string-value="ZONE 1A - NEXTERA ENERGY MARKETING, LLC" office:value-type="string">
            <text:p>ZONE 1A - NEXTERA ENERGY MARKETING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NextEra Energy Marketing, LLC" office:value-type="string">
            <text:p>NextEra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44   " office:value-type="string">
            <text:p>ZA044 <text:s text:c="2"/></text:p>
          </table:table-cell>
          <table:table-cell office:string-value="ZONE 1A - NRG BUSINESS MARKETING LLC" office:value-type="string">
            <text:p>ZONE 1A - NRG BUSINESS MARKET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NRG Business Marketing LLC" office:value-type="string">
            <text:p>NRG Business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39   " office:value-type="string">
            <text:p>ZA039 <text:s text:c="2"/></text:p>
          </table:table-cell>
          <table:table-cell office:string-value="ZONE 1A - PANHANDLE EASTERN PIPE LINE COMPANY, LP" office:value-type="string">
            <text:p>ZONE 1A - PANHANDLE EASTERN PIPE LINE COMPANY, L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96   " office:value-type="string">
            <text:p>ZA096 <text:s text:c="2"/></text:p>
          </table:table-cell>
          <table:table-cell office:string-value="ZONE 1A - PATHPOINT ENERGY LLC" office:value-type="string">
            <text:p>ZONE 1A - PATHPOINT ENERGY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PathPoint Energy LLC" office:value-type="string">
            <text:p>PathPoint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102   " office:value-type="string">
            <text:p>ZA102 <text:s text:c="2"/></text:p>
          </table:table-cell>
          <table:table-cell office:string-value="ZONE 1A - PENNENERGY RESOURCES, LLC" office:value-type="string">
            <text:p>ZONE 1A - PENNENERGY RESOURCE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PennEnergy Resources, LLC" office:value-type="string">
            <text:p>PennEnergy Resourc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91   " office:value-type="string">
            <text:p>ZA091 <text:s text:c="2"/></text:p>
          </table:table-cell>
          <table:table-cell office:string-value="ZONE 1A - RADIATE ENERGY LLC" office:value-type="string">
            <text:p>ZONE 1A - RADIATE ENERGY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adiate Energy LLC" office:value-type="string">
            <text:p>Radiat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77   " office:value-type="string">
            <text:p>ZA077 <text:s text:c="2"/></text:p>
          </table:table-cell>
          <table:table-cell office:string-value="ZONE 1A - RADIATE ENERGY LLC" office:value-type="string">
            <text:p>ZONE 1A - RADIATE ENERGY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adiate Energy LLC" office:value-type="string">
            <text:p>Radiat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7   " office:value-type="string">
            <text:p>ZA017 <text:s text:c="2"/></text:p>
          </table:table-cell>
          <table:table-cell office:string-value="ZONE 1A - RANGE RESOURCES - APPALACHIA, LLC" office:value-type="string">
            <text:p>ZONE 1A - RANGE RESOURCES - APPALACHIA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ange Resources - Appalachia, LLC" office:value-type="string">
            <text:p>Range Resources - Appalachi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7   " office:value-type="string">
            <text:p>ZA017 <text:s text:c="2"/></text:p>
          </table:table-cell>
          <table:table-cell office:string-value="ZONE 1A - RANGE RESOURCES - APPALACHIA, LLC" office:value-type="string">
            <text:p>ZONE 1A - RANGE RESOURCES - APPALACHIA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ange Resources - Appalachia, LLC" office:value-type="string">
            <text:p>Range Resources - Appalachi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46   " office:value-type="string">
            <text:p>ZA046 <text:s text:c="2"/></text:p>
          </table:table-cell>
          <table:table-cell office:string-value="ZONE 1A - REPSOL ENERGY CANADA LTD." office:value-type="string">
            <text:p>ZONE 1A - REPSOL ENERGY CANADA LTD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epsol Energy Canada Ltd." office:value-type="string">
            <text:p>Repsol Energy Canada Ltd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81   " office:value-type="string">
            <text:p>ZA081 <text:s text:c="2"/></text:p>
          </table:table-cell>
          <table:table-cell office:string-value="ZONE 1A - REPSOL ENERGY NORTH AMERICA CANADA PARTNERSHIP" office:value-type="string">
            <text:p>ZONE 1A - REPSOL ENERGY NORTH AMERICA CANADA PARTNERSHIP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epsol Energy North America Canada Partnership" office:value-type="string">
            <text:p>Repsol Energy North America Canada Partnershi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45   " office:value-type="string">
            <text:p>ZA045 <text:s text:c="2"/></text:p>
          </table:table-cell>
          <table:table-cell office:string-value="ZONE 1A - REPSOL ENERGY NORTH AMERICA CORPORATION" office:value-type="string">
            <text:p>ZONE 1A - REPSOL ENERGY NORTH AMERICA CORPORATIO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epsol Energy North America Corporation" office:value-type="string">
            <text:p>Repsol Energy North America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74   " office:value-type="string">
            <text:p>RA074 <text:s text:c="2"/></text:p>
          </table:table-cell>
          <table:table-cell office:string-value="ZONE 1A - REPSOL ENERGY NORTH AMERICA CORPORATION" office:value-type="string">
            <text:p>ZONE 1A - REPSOL ENERGY NORTH AMERICA CORPORATION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epsol Energy North America Corporation" office:value-type="string">
            <text:p>Repsol Energy North America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0   " office:value-type="string">
            <text:p>ZA010 <text:s text:c="2"/></text:p>
          </table:table-cell>
          <table:table-cell office:string-value="ZONE 1A - RICE ENERGY MARKETING LLC" office:value-type="string">
            <text:p>ZONE 1A - RICE ENERGY MARKET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ice Energy Marketing LLC" office:value-type="string">
            <text:p>Rice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0   " office:value-type="string">
            <text:p>ZA010 <text:s text:c="2"/></text:p>
          </table:table-cell>
          <table:table-cell office:string-value="ZONE 1A - RICE ENERGY MARKETING LLC" office:value-type="string">
            <text:p>ZONE 1A - RICE ENERGY MARKET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Rice Energy Marketing LLC" office:value-type="string">
            <text:p>Rice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80   " office:value-type="string">
            <text:p>RA080 <text:s text:c="2"/></text:p>
          </table:table-cell>
          <table:table-cell office:string-value="ZONE 1A - SABINE PASS LIQUEFACTION, LLC" office:value-type="string">
            <text:p>ZONE 1A - SABINE PASS LIQUEFACTION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abine Pass Liquefaction, LLC" office:value-type="string">
            <text:p>Sabine Pass Liquefac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82   " office:value-type="string">
            <text:p>ZA082 <text:s text:c="2"/></text:p>
          </table:table-cell>
          <table:table-cell office:string-value="ZONE 1A - SEQUENT ENERGY MANAGEMENT  LLC" office:value-type="string">
            <text:p>ZONE 1A - SEQUENT ENERGY MANAGEMENT <text:s text:c="1"/>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equent Energy Management  LLC" office:value-type="string">
            <text:p>Sequent Energy Management <text:s text:c="1"/>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50   " office:value-type="string">
            <text:p>RA150 <text:s text:c="2"/></text:p>
          </table:table-cell>
          <table:table-cell office:string-value="ZONE 1A - SEQUENT ENERGY MANAGEMENT  LLC" office:value-type="string">
            <text:p>ZONE 1A - SEQUENT ENERGY MANAGEMENT <text:s text:c="1"/>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equent Energy Management  LLC" office:value-type="string">
            <text:p>Sequent Energy Management <text:s text:c="1"/>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52   " office:value-type="string">
            <text:p>ZA052 <text:s text:c="2"/></text:p>
          </table:table-cell>
          <table:table-cell office:string-value="ZONE 1A - SEQUENT ENERGY MANAGEMENT, L.P." office:value-type="string">
            <text:p>ZONE 1A - SEQUENT ENERGY MANAGEMENT,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equent Energy Management  LLC" office:value-type="string">
            <text:p>Sequent Energy Management <text:s text:c="1"/>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14   " office:value-type="string">
            <text:p>RA014 <text:s text:c="2"/></text:p>
          </table:table-cell>
          <table:table-cell office:string-value="ZONE 1A - SEQUENT ENERGY MANAGEMENT, L.P." office:value-type="string">
            <text:p>ZONE 1A - SEQUENT ENERGY MANAGEMENT,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equent Energy Management  LLC" office:value-type="string">
            <text:p>Sequent Energy Management <text:s text:c="1"/>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103   " office:value-type="string">
            <text:p>ZA103 <text:s text:c="2"/></text:p>
          </table:table-cell>
          <table:table-cell office:string-value="ZONE 1A - SHELL ENERGY NORTH AMERICA (US), L.P." office:value-type="string">
            <text:p>ZONE 1A - SHELL ENERGY NORTH AMERICA (US),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hell Energy North America (US), L.P." office:value-type="string">
            <text:p>Shell Energy North America (US)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70   " office:value-type="string">
            <text:p>ZA070 <text:s text:c="2"/></text:p>
          </table:table-cell>
          <table:table-cell office:string-value="ZONE 1A - SNYDER BROTHERS INC." office:value-type="string">
            <text:p>ZONE 1A - SNYDER BROTHERS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nyder Brothers Inc." office:value-type="string">
            <text:p>Snyder Brother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92   " office:value-type="string">
            <text:p>ZA092 <text:s text:c="2"/></text:p>
          </table:table-cell>
          <table:table-cell office:string-value="ZONE 1A - SOUTHWEST ENERGY, L.P." office:value-type="string">
            <text:p>ZONE 1A - SOUTHWEST ENERGY,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outhwest Energy, L.P." office:value-type="string">
            <text:p>Southwest Energy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08   " office:value-type="string">
            <text:p>RA108 <text:s text:c="2"/></text:p>
          </table:table-cell>
          <table:table-cell office:string-value="ZONE 1A - SOUTHWEST ENERGY, L.P." office:value-type="string">
            <text:p>ZONE 1A - SOUTHWEST ENERGY, L.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outhwest Energy, L.P." office:value-type="string">
            <text:p>Southwest Energy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09   " office:value-type="string">
            <text:p>RA109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15   " office:value-type="string">
            <text:p>RA115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13   " office:value-type="string">
            <text:p>RA113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04   " office:value-type="string">
            <text:p>RA104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32   " office:value-type="string">
            <text:p>RA132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24   " office:value-type="string">
            <text:p>RA124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18   " office:value-type="string">
            <text:p>RA118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21   " office:value-type="string">
            <text:p>RA121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16   " office:value-type="string">
            <text:p>RA116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35   " office:value-type="string">
            <text:p>RA135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38   " office:value-type="string">
            <text:p>RA138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30   " office:value-type="string">
            <text:p>RA130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34   " office:value-type="string">
            <text:p>RA134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42   " office:value-type="string">
            <text:p>RA142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44   " office:value-type="string">
            <text:p>RA144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39   " office:value-type="string">
            <text:p>RA139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55   " office:value-type="string">
            <text:p>RA155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84   " office:value-type="string">
            <text:p>RA184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69   " office:value-type="string">
            <text:p>RA169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70   " office:value-type="string">
            <text:p>RA170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99   " office:value-type="string">
            <text:p>RA199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05   " office:value-type="string">
            <text:p>RA205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17   " office:value-type="string">
            <text:p>RA217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71   " office:value-type="string">
            <text:p>RA071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65   " office:value-type="string">
            <text:p>RA065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81   " office:value-type="string">
            <text:p>RA081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82   " office:value-type="string">
            <text:p>RA082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85   " office:value-type="string">
            <text:p>RA085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70   " office:value-type="string">
            <text:p>RA070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78   " office:value-type="string">
            <text:p>RA078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79   " office:value-type="string">
            <text:p>RA079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76   " office:value-type="string">
            <text:p>RA076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77   " office:value-type="string">
            <text:p>RA077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97   " office:value-type="string">
            <text:p>RA097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95   " office:value-type="string">
            <text:p>RA095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35   " office:value-type="string">
            <text:p>RA035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55   " office:value-type="string">
            <text:p>RA055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57   " office:value-type="string">
            <text:p>RA057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20   " office:value-type="string">
            <text:p>RA020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27   " office:value-type="string">
            <text:p>RA027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6   " office:value-type="string">
            <text:p>ZA016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6   " office:value-type="string">
            <text:p>ZA016 <text:s text:c="2"/></text:p>
          </table:table-cell>
          <table:table-cell office:string-value="ZONE 1A - SPIRE MARKETING INC." office:value-type="string">
            <text:p>ZONE 1A - SPIRE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Boardwalk Continuum Marketing LLC" office:value-type="string">
            <text:p>Boardwalk Continuum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5   " office:value-type="string">
            <text:p>ZA015 <text:s text:c="2"/></text:p>
          </table:table-cell>
          <table:table-cell office:string-value="ZONE 1A - SPOTLIGHT ENERGY, LLC" office:value-type="string">
            <text:p>ZONE 1A - SPOTLIGHT 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potlight Energy, LLC" office:value-type="string">
            <text:p>Spotligh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5   " office:value-type="string">
            <text:p>ZA015 <text:s text:c="2"/></text:p>
          </table:table-cell>
          <table:table-cell office:string-value="ZONE 1A - SPOTLIGHT ENERGY, LLC" office:value-type="string">
            <text:p>ZONE 1A - SPOTLIGHT 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potlight Energy, LLC" office:value-type="string">
            <text:p>Spotligh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61   " office:value-type="string">
            <text:p>RA061 <text:s text:c="2"/></text:p>
          </table:table-cell>
          <table:table-cell office:string-value="ZONE 1A - SPOTLIGHT ENERGY, LLC" office:value-type="string">
            <text:p>ZONE 1A - SPOTLIGHT 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potlight Energy, LLC" office:value-type="string">
            <text:p>Spotligh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79   " office:value-type="string">
            <text:p>ZA079 <text:s text:c="2"/></text:p>
          </table:table-cell>
          <table:table-cell office:string-value="ZONE 1A - SPOTLIGHT ENERGY, LLC" office:value-type="string">
            <text:p>ZONE 1A - SPOTLIGHT ENERG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potlight Energy, LLC" office:value-type="string">
            <text:p>Spotlight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30   " office:value-type="string">
            <text:p>ZA030 <text:s text:c="2"/></text:p>
          </table:table-cell>
          <table:table-cell office:string-value="ZONE 1A - STATOIL NATURAL GAS LLC" office:value-type="string">
            <text:p>ZONE 1A - STATOIL NATURAL GAS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quinor Natural Gas LLC" office:value-type="string">
            <text:p>Equinor Natural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35   " office:value-type="string">
            <text:p>ZA035 <text:s text:c="2"/></text:p>
          </table:table-cell>
          <table:table-cell office:string-value="ZONE 1A - SWN ENERGY SERVICES COMPANY, LLC" office:value-type="string">
            <text:p>ZONE 1A - SWN ENERGY SERVICES COMPAN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xpand Energy Marketing LLC" office:value-type="string">
            <text:p>Expand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59   " office:value-type="string">
            <text:p>ZA059 <text:s text:c="2"/></text:p>
          </table:table-cell>
          <table:table-cell office:string-value="ZONE 1A - SWN ENERGY SERVICES COMPANY, LLC" office:value-type="string">
            <text:p>ZONE 1A - SWN ENERGY SERVICES COMPANY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Expand Energy Marketing LLC" office:value-type="string">
            <text:p>Expand Energy Marke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98   " office:value-type="string">
            <text:p>RA198 <text:s text:c="2"/></text:p>
          </table:table-cell>
          <table:table-cell office:string-value="ZONE 1A - SYMMETRY ENERGY SOLUTIONS, LLC" office:value-type="string">
            <text:p>ZONE 1A - SYMMETRY ENERGY SOLUTION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63   " office:value-type="string">
            <text:p>RA163 <text:s text:c="2"/></text:p>
          </table:table-cell>
          <table:table-cell office:string-value="ZONE 1A - SYMMETRY ENERGY SOLUTIONS, LLC" office:value-type="string">
            <text:p>ZONE 1A - SYMMETRY ENERGY SOLUTIONS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74   " office:value-type="string">
            <text:p>ZA074 <text:s text:c="2"/></text:p>
          </table:table-cell>
          <table:table-cell office:string-value="ZONE 1A - TC ENERGY MARKETING INC." office:value-type="string">
            <text:p>ZONE 1A - TC ENERGY MARKETING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C Energy Marketing Inc." office:value-type="string">
            <text:p>TC Energy Marketing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107   " office:value-type="string">
            <text:p>ZA107 <text:s text:c="2"/></text:p>
          </table:table-cell>
          <table:table-cell office:string-value="ZONE 1A - TENASKA MARKETING CANADA, A DIVISION OF TMV CORP." office:value-type="string">
            <text:p>ZONE 1A - TENASKA MARKETING CANADA, A DIVISION OF TMV CORP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Canada, a division of TMV Corp." office:value-type="string">
            <text:p>Tenaska Marketing Canada, a division of TMV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97   " office:value-type="string">
            <text:p>RA197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64   " office:value-type="string">
            <text:p>RA164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41   " office:value-type="string">
            <text:p>RA141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91   " office:value-type="string">
            <text:p>RA091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68   " office:value-type="string">
            <text:p>RA068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73   " office:value-type="string">
            <text:p>RA073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59   " office:value-type="string">
            <text:p>RA059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56   " office:value-type="string">
            <text:p>RA056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40   " office:value-type="string">
            <text:p>RA040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42   " office:value-type="string">
            <text:p>RA042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13   " office:value-type="string">
            <text:p>RA013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22   " office:value-type="string">
            <text:p>RA022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09   " office:value-type="string">
            <text:p>RA009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2   " office:value-type="string">
            <text:p>ZA012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2   " office:value-type="string">
            <text:p>ZA012 <text:s text:c="2"/></text:p>
          </table:table-cell>
          <table:table-cell office:string-value="ZONE 1A - TENASKA MARKETING VENTURES" office:value-type="string">
            <text:p>ZONE 1A - TENASKA MARKETING VENTURES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enaska Marketing Ventures" office:value-type="string">
            <text:p>Tenaska Marketing Ventur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24   " office:value-type="string">
            <text:p>ZA024 <text:s text:c="2"/></text:p>
          </table:table-cell>
          <table:table-cell office:string-value="ZONE 1A - TIDAL ENERGY MARKETING (U.S.) L.L.C." office:value-type="string">
            <text:p>ZONE 1A - TIDAL ENERGY MARKETING (U.S.) L.L.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idal Energy Marketing (U.S.) L.L.C." office:value-type="string">
            <text:p>Tidal Energy Marketing (U.S.)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100   " office:value-type="string">
            <text:p>ZA100 <text:s text:c="2"/></text:p>
          </table:table-cell>
          <table:table-cell office:string-value="ZONE 1A - TIDAL ENERGY MARKETING (U.S.) L.L.C." office:value-type="string">
            <text:p>ZONE 1A - TIDAL ENERGY MARKETING (U.S.) L.L.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idal Energy Marketing (U.S.) L.L.C." office:value-type="string">
            <text:p>Tidal Energy Marketing (U.S.)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216   " office:value-type="string">
            <text:p>RA216 <text:s text:c="2"/></text:p>
          </table:table-cell>
          <table:table-cell office:string-value="ZONE 1A - TRAFIGURA TRADING LLC" office:value-type="string">
            <text:p>ZONE 1A - TRAFIGURA TRAD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rafigura Trading LLC" office:value-type="string">
            <text:p>Trafigura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109   " office:value-type="string">
            <text:p>ZA109 <text:s text:c="2"/></text:p>
          </table:table-cell>
          <table:table-cell office:string-value="ZONE 1A - TRAFIGURA TRADING LLC" office:value-type="string">
            <text:p>ZONE 1A - TRAFIGURA TRADING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rafigura Trading LLC" office:value-type="string">
            <text:p>Trafigura Trad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62   " office:value-type="string">
            <text:p>RA162 <text:s text:c="2"/></text:p>
          </table:table-cell>
          <table:table-cell office:string-value="ZONE 1A - TWIN EAGLE RESOURCE MANAGEMENT, LLC" office:value-type="string">
            <text:p>ZONE 1A - TWIN EAGLE RESOURCE MANAGEMENT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win Eagle Resource Management, LLC" office:value-type="string">
            <text:p>Twin Eagle Resource Management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8   " office:value-type="string">
            <text:p>ZA018 <text:s text:c="2"/></text:p>
          </table:table-cell>
          <table:table-cell office:string-value="ZONE 1A - TWIN EAGLE RESOURCE MANAGEMENT, LLC" office:value-type="string">
            <text:p>ZONE 1A - TWIN EAGLE RESOURCE MANAGEMENT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win Eagle Resource Management, LLC" office:value-type="string">
            <text:p>Twin Eagle Resource Management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18   " office:value-type="string">
            <text:p>ZA018 <text:s text:c="2"/></text:p>
          </table:table-cell>
          <table:table-cell office:string-value="ZONE 1A - TWIN EAGLE RESOURCE MANAGEMENT, LLC" office:value-type="string">
            <text:p>ZONE 1A - TWIN EAGLE RESOURCE MANAGEMENT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win Eagle Resource Management, LLC" office:value-type="string">
            <text:p>Twin Eagle Resource Management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60   " office:value-type="string">
            <text:p>RA060 <text:s text:c="2"/></text:p>
          </table:table-cell>
          <table:table-cell office:string-value="ZONE 1A - TWIN EAGLE RESOURCE MANAGEMENT, LLC" office:value-type="string">
            <text:p>ZONE 1A - TWIN EAGLE RESOURCE MANAGEMENT,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Twin Eagle Resource Management, LLC" office:value-type="string">
            <text:p>Twin Eagle Resource Management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093   " office:value-type="string">
            <text:p>RA093 <text:s text:c="2"/></text:p>
          </table:table-cell>
          <table:table-cell office:string-value="ZONE 1A - UNIPER GLOBAL COMMODITIES NORTH AMERICA LLC" office:value-type="string">
            <text:p>ZONE 1A - UNIPER GLOBAL COMMODITIES NORTH AMERICA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Uniper Global Commodities North America LLC" office:value-type="string">
            <text:p>Uniper Global Commodities North Americ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66   " office:value-type="string">
            <text:p>RA166 <text:s text:c="2"/></text:p>
          </table:table-cell>
          <table:table-cell office:string-value="ZONE 1A - UNIPER GLOBAL COMMODITIES NORTH AMERICA LLC" office:value-type="string">
            <text:p>ZONE 1A - UNIPER GLOBAL COMMODITIES NORTH AMERICA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Uniper Global Commodities North America LLC" office:value-type="string">
            <text:p>Uniper Global Commodities North Americ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76   " office:value-type="string">
            <text:p>ZA076 <text:s text:c="2"/></text:p>
          </table:table-cell>
          <table:table-cell office:string-value="ZONE 1A - UNIPER GLOBAL COMMODITIES NORTH AMERICA LLC" office:value-type="string">
            <text:p>ZONE 1A - UNIPER GLOBAL COMMODITIES NORTH AMERICA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Uniper Global Commodities North America LLC" office:value-type="string">
            <text:p>Uniper Global Commodities North Americ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25   " office:value-type="string">
            <text:p>RA125 <text:s text:c="2"/></text:p>
          </table:table-cell>
          <table:table-cell office:string-value="ZONE 1A - UNIPER GLOBAL COMMODITIES NORTH AMERICA LLC" office:value-type="string">
            <text:p>ZONE 1A - UNIPER GLOBAL COMMODITIES NORTH AMERICA LLC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Uniper Global Commodities North America LLC" office:value-type="string">
            <text:p>Uniper Global Commodities North America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99   " office:value-type="string">
            <text:p>ZA099 <text:s text:c="2"/></text:p>
          </table:table-cell>
          <table:table-cell office:string-value="ZONE 1A - VITOL INC." office:value-type="string">
            <text:p>ZONE 1A - VITOL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Vitol Inc." office:value-type="string">
            <text:p>Vitol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RA174   " office:value-type="string">
            <text:p>RA174 <text:s text:c="2"/></text:p>
          </table:table-cell>
          <table:table-cell office:string-value="ZONE 1A - VITOL INC." office:value-type="string">
            <text:p>ZONE 1A - VITOL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Vitol Inc." office:value-type="string">
            <text:p>Vitol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71   " office:value-type="string">
            <text:p>ZA071 <text:s text:c="2"/></text:p>
          </table:table-cell>
          <table:table-cell office:string-value="ZONE 1A - VITOL INC." office:value-type="string">
            <text:p>ZONE 1A - VITOL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Vitol Inc." office:value-type="string">
            <text:p>Vitol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42   " office:value-type="string">
            <text:p>ZA042 <text:s text:c="2"/></text:p>
          </table:table-cell>
          <table:table-cell office:string-value="ZONE 1A - WGL MIDSTREAM, INC." office:value-type="string">
            <text:p>ZONE 1A - WGL MIDSTREAM,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WGL Midstream, Inc." office:value-type="string">
            <text:p>WGL Midstream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ZA040   " office:value-type="string">
            <text:p>ZA040 <text:s text:c="2"/></text:p>
          </table:table-cell>
          <table:table-cell office:string-value="ZONE 1A - XTO ENERGY INC." office:value-type="string">
            <text:p>ZONE 1A - XTO ENERGY INC.</text:p>
          </table:table-cell>
          <table:table-cell office:string-value="MS      " office:value-type="string">
            <text:p>MS <text:s text:c="5"/></text:p>
          </table:table-cell>
          <table:table-cell office:string-value="PANOLA                                  " office:value-type="string">
            <text:p>PANOLA <text:s text:c="33"/></text:p>
          </table:table-cell>
          <table:table-cell office:string-value="B" office:value-type="string">
            <text:p>B</text:p>
          </table:table-cell>
          <table:table-cell office:string-value="XTO Energy Inc." office:value-type="string">
            <text:p>XTO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24.180" office:value-type="string">
            <text:p>324.1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80   " office:value-type="string">
            <text:p>80080 <text:s text:c="2"/></text:p>
          </table:table-cell>
          <table:table-cell office:string-value="PARCHMAN, MS - ENTEX" office:value-type="string">
            <text:p>PARCHMAN, MS - ENTEX</text:p>
          </table:table-cell>
          <table:table-cell office:string-value="MS      " office:value-type="string">
            <text:p>MS <text:s text:c="5"/></text:p>
          </table:table-cell>
          <table:table-cell office:string-value="SUNFLOWER                               " office:value-type="string">
            <text:p>SUNFLOWER <text:s text:c="30"/></text:p>
          </table:table-cell>
          <table:table-cell office:string-value="D" office:value-type="string">
            <text:p>D</text:p>
          </table:table-cell>
          <table:table-cell office:string-value="Delta Mississippi Gas Company, LLC" office:value-type="string">
            <text:p>Delta Mississippi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287.660" office:value-type="string">
            <text:p>287.660</text:p>
          </table:table-cell>
          <table:table-cell office:string-value="12745" office:value-type="string">
            <text:p>127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80P  " office:value-type="string">
            <text:p>80080P <text:s text:c="1"/></text:p>
          </table:table-cell>
          <table:table-cell office:string-value="PARCHMAN, MS - ENTEX - PARK" office:value-type="string">
            <text:p>PARCHMAN, MS - ENTEX - PARK</text:p>
          </table:table-cell>
          <table:table-cell office:string-value="MS      " office:value-type="string">
            <text:p>MS <text:s text:c="5"/></text:p>
          </table:table-cell>
          <table:table-cell office:string-value="SUNFLOWER                               " office:value-type="string">
            <text:p>SUNFLOWER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287.660" office:value-type="string">
            <text:p>287.660</text:p>
          </table:table-cell>
          <table:table-cell office:string-value="486857" office:value-type="string">
            <text:p>48685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581   " office:value-type="string">
            <text:p>82581 <text:s text:c="2"/></text:p>
          </table:table-cell>
          <table:table-cell office:string-value="CITY OF SENATOBIA, MS" office:value-type="string">
            <text:p>CITY OF SENATOBIA, MS</text:p>
          </table:table-cell>
          <table:table-cell office:string-value="MS      " office:value-type="string">
            <text:p>MS <text:s text:c="5"/></text:p>
          </table:table-cell>
          <table:table-cell office:string-value="TATE                                    " office:value-type="string">
            <text:p>TATE <text:s text:c="35"/></text:p>
          </table:table-cell>
          <table:table-cell office:string-value="D" office:value-type="string">
            <text:p>D</text:p>
          </table:table-cell>
          <table:table-cell office:string-value="City of Senatobia, Mississippi" office:value-type="string">
            <text:p>City of Senatobia, Mississippi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43.050" office:value-type="string">
            <text:p>343.050</text:p>
          </table:table-cell>
          <table:table-cell office:string-value="184038" office:value-type="string">
            <text:p>18403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581P  " office:value-type="string">
            <text:p>82581P <text:s text:c="1"/></text:p>
          </table:table-cell>
          <table:table-cell office:string-value="CITY OF SENATOBIA, MS - PARK" office:value-type="string">
            <text:p>CITY OF SENATOBIA, MS - PARK</text:p>
          </table:table-cell>
          <table:table-cell office:string-value="MS      " office:value-type="string">
            <text:p>MS <text:s text:c="5"/></text:p>
          </table:table-cell>
          <table:table-cell office:string-value="TATE                                    " office:value-type="string">
            <text:p>TATE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43.050" office:value-type="string">
            <text:p>343.050</text:p>
          </table:table-cell>
          <table:table-cell office:string-value="486859" office:value-type="string">
            <text:p>48685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44   " office:value-type="string">
            <text:p>82744 <text:s text:c="2"/></text:p>
          </table:table-cell>
          <table:table-cell office:string-value="GREENVILLE LATERAL @ BURDETTE ROAD - TEXAS GAS TRANSMISSION " office:value-type="string">
            <text:p>GREENVILLE LATERAL @ BURDETTE ROAD - TEXAS GAS TRANSMISSION </text:p>
          </table:table-cell>
          <table:table-cell office:string-value="MS      " office:value-type="string">
            <text:p>MS <text:s text:c="5"/></text:p>
          </table:table-cell>
          <table:table-cell office:string-value="WASHINGTON                              " office:value-type="string">
            <text:p>WASHINGTON <text:s text:c="29"/></text:p>
          </table:table-cell>
          <table:table-cell office:string-value="R" office:value-type="string">
            <text:p>R</text:p>
          </table:table-cell>
          <table:table-cell office:string-value="Texas Gas Transmission, LLC" office:value-type="string">
            <text:p>Texas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239.920" office:value-type="string">
            <text:p>239.920</text:p>
          </table:table-cell>
          <table:table-cell office:string-value="765361" office:value-type="string">
            <text:p>76536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44P  " office:value-type="string">
            <text:p>82744P <text:s text:c="1"/></text:p>
          </table:table-cell>
          <table:table-cell office:string-value="GREENVILLE LATERAL @ BURDETTE ROAD - TEXAS GAS TRANSMISSION - PARK" office:value-type="string">
            <text:p>GREENVILLE LATERAL @ BURDETTE ROAD - TEXAS GAS TRANSMISSION - PARK</text:p>
          </table:table-cell>
          <table:table-cell office:string-value="MS      " office:value-type="string">
            <text:p>MS <text:s text:c="5"/></text:p>
          </table:table-cell>
          <table:table-cell office:string-value="WASHINGTON                              " office:value-type="string">
            <text:p>WASHINGTON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239.920" office:value-type="string">
            <text:p>239.920</text:p>
          </table:table-cell>
          <table:table-cell office:string-value="819058" office:value-type="string">
            <text:p>8190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AUTO1B  " office:value-type="string">
            <text:p>AUTO1B <text:s text:c="1"/></text:p>
          </table:table-cell>
          <table:table-cell office:string-value="AUTOBALANCE PARK - Z1B" office:value-type="string">
            <text:p>AUTOBALANCE PARK - Z1B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773297" office:value-type="string">
            <text:p>77329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B641   " office:value-type="string">
            <text:p>TB641 <text:s text:c="2"/></text:p>
          </table:table-cell>
          <table:table-cell office:string-value="AXPO U.S. LLC TRN MKT ZONE 1B TABS" office:value-type="string">
            <text:p>AXPO U.S. LLC TRN MKT ZONE 1B TABS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Axpo U.S. LLC" office:value-type="string">
            <text:p>Axpo U.S.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BTZ1B   " office:value-type="string">
            <text:p>BTZ1B <text:s text:c="2"/></text:p>
          </table:table-cell>
          <table:table-cell office:string-value="BP - ZONE 1B (80023)" office:value-type="string">
            <text:p>BP - ZONE 1B (80023)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740.080" office:value-type="string">
            <text:p>740.080</text:p>
          </table:table-cell>
          <table:table-cell office:string-value="737789" office:value-type="string">
            <text:p>73778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B131   " office:value-type="string">
            <text:p>TB131 <text:s text:c="2"/></text:p>
          </table:table-cell>
          <table:table-cell office:string-value="CENTERPOINT ENERGY TRN MKT ZONE 1B TABS" office:value-type="string">
            <text:p>CENTERPOINT ENERGY TRN MKT ZONE 1B TABS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370750" office:value-type="string">
            <text:p>37075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B216   " office:value-type="string">
            <text:p>TB216 <text:s text:c="2"/></text:p>
          </table:table-cell>
          <table:table-cell office:string-value="CIMA ENERGY, LP TRN MKT ZONE 1B TABS" office:value-type="string">
            <text:p>CIMA ENERGY, LP TRN MKT ZONE 1B TABS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CIMA ENERGY, LP" office:value-type="string">
            <text:p>CIMA ENERG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B638   " office:value-type="string">
            <text:p>TB638 <text:s text:c="2"/></text:p>
          </table:table-cell>
          <table:table-cell office:string-value="DXT COMMODITIES NORTH AMERICA INC. TRN MKT ZONE 1B TABS" office:value-type="string">
            <text:p>DXT COMMODITIES NORTH AMERICA INC. TRN MKT ZONE 1B TABS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DXT Commodities North America Inc." office:value-type="string">
            <text:p>DXT Commodities North America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70   " office:value-type="string">
            <text:p>80070 <text:s text:c="2"/></text:p>
          </table:table-cell>
          <table:table-cell office:string-value="DYERSBURG - OUTLET - TEXAS GAS" office:value-type="string">
            <text:p>DYERSBURG - OUTLET - TEXAS GAS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B" office:value-type="string">
            <text:p>B</text:p>
          </table:table-cell>
          <table:table-cell office:string-value="Texas Gas Transmission, LLC" office:value-type="string">
            <text:p>Texas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45.650" office:value-type="string">
            <text:p>445.650</text:p>
          </table:table-cell>
          <table:table-cell office:string-value="49949" office:value-type="string">
            <text:p>4994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70P  " office:value-type="string">
            <text:p>80070P <text:s text:c="1"/></text:p>
          </table:table-cell>
          <table:table-cell office:string-value="DYERSBURG - OUTLET - TEXAS GAS - PARK" office:value-type="string">
            <text:p>DYERSBURG - OUTLET - TEXAS GAS - PARK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45.650" office:value-type="string">
            <text:p>445.650</text:p>
          </table:table-cell>
          <table:table-cell office:string-value="486860" office:value-type="string">
            <text:p>48686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B550   " office:value-type="string">
            <text:p>TB550 <text:s text:c="2"/></text:p>
          </table:table-cell>
          <table:table-cell office:string-value="ENGELHART CTP ENERGY MARKETING, LLC TRN MKT ZONE 1B TABS" office:value-type="string">
            <text:p>ENGELHART CTP ENERGY MARKETING, LLC TRN MKT ZONE 1B TABS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Engelhart CTP Energy Marketing, LLC" office:value-type="string">
            <text:p>Engelhart CTP Energy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67   " office:value-type="string">
            <text:p>80067 <text:s text:c="2"/></text:p>
          </table:table-cell>
          <table:table-cell office:string-value="GIBSON COUNTY UTILITY DISTRICT" office:value-type="string">
            <text:p>GIBSON COUNTY UTILITY DISTRICT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Gibson County Utility District" office:value-type="string">
            <text:p>Gibson County Utility District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19832" office:value-type="string">
            <text:p>1983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67P  " office:value-type="string">
            <text:p>80067P <text:s text:c="1"/></text:p>
          </table:table-cell>
          <table:table-cell office:string-value="GIBSON COUNTY UTILITY DISTRICT - PARK" office:value-type="string">
            <text:p>GIBSON COUNTY UTILITY DISTRICT - PARK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486862" office:value-type="string">
            <text:p>48686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B590   " office:value-type="string">
            <text:p>TB590 <text:s text:c="2"/></text:p>
          </table:table-cell>
          <table:table-cell office:string-value="HARTREE PARTNERS, LP TRN MKT ZONE 1B TABS" office:value-type="string">
            <text:p>HARTREE PARTNERS, LP TRN MKT ZONE 1B TABS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Hartree Partners, LP" office:value-type="string">
            <text:p>Hartree Partners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B643   " office:value-type="string">
            <text:p>TB643 <text:s text:c="2"/></text:p>
          </table:table-cell>
          <table:table-cell office:string-value="JERA AMERICAS ENERGY SERVICES LLC TRN MKT ZONE 1B TABS" office:value-type="string">
            <text:p>JERA AMERICAS ENERGY SERVICES LLC TRN MKT ZONE 1B TABS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JERA Americas Energy Services LLC" office:value-type="string">
            <text:p>JERA Americas Energy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738   " office:value-type="string">
            <text:p>80738 <text:s text:c="2"/></text:p>
          </table:table-cell>
          <table:table-cell office:string-value="JIMMY DEAN PLANT" office:value-type="string">
            <text:p>JIMMY DEAN PLANT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D2 Energy, LLC" office:value-type="string">
            <text:p>D2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60" office:value-type="string">
            <text:p>458.560</text:p>
          </table:table-cell>
          <table:table-cell office:string-value="1401927" office:value-type="string">
            <text:p>140192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38P  " office:value-type="string">
            <text:p>80738P <text:s text:c="1"/></text:p>
          </table:table-cell>
          <table:table-cell office:string-value="JIMMY DEAN PLANT - PARK" office:value-type="string">
            <text:p>JIMMY DEAN PLANT - PARK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60" office:value-type="string">
            <text:p>458.560</text:p>
          </table:table-cell>
          <table:table-cell office:string-value="1401928" office:value-type="string">
            <text:p>140192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Z1BP    " office:value-type="string">
            <text:p>Z1BP <text:s text:c="3"/></text:p>
          </table:table-cell>
          <table:table-cell office:string-value="PARKING AT Z1B POOL " office:value-type="string">
            <text:p>PARKING AT Z1B POOL 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771345" office:value-type="string">
            <text:p>7713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B640   " office:value-type="string">
            <text:p>TB640 <text:s text:c="2"/></text:p>
          </table:table-cell>
          <table:table-cell office:string-value="RADIATE ENERGY LLC TRN MKT ZONE 1B TABS" office:value-type="string">
            <text:p>RADIATE ENERGY LLC TRN MKT ZONE 1B TABS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Radiate Energy LLC" office:value-type="string">
            <text:p>Radiate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B336   " office:value-type="string">
            <text:p>TB336 <text:s text:c="2"/></text:p>
          </table:table-cell>
          <table:table-cell office:string-value="SYMMETRY ENERGY SOLUTIONS, LLC TRN MKT ZONE 1B TABS" office:value-type="string">
            <text:p>SYMMETRY ENERGY SOLUTIONS, LLC TRN MKT ZONE 1B TABS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68   " office:value-type="string">
            <text:p>80068 <text:s text:c="2"/></text:p>
          </table:table-cell>
          <table:table-cell office:string-value="TOWN OF NEWBERN, TN" office:value-type="string">
            <text:p>TOWN OF NEWBERN, TN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Town of Newbern, Tennessee" office:value-type="string">
            <text:p>Town of Newbern, Tennesse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19830" office:value-type="string">
            <text:p>1983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68P  " office:value-type="string">
            <text:p>80068P <text:s text:c="1"/></text:p>
          </table:table-cell>
          <table:table-cell office:string-value="TOWN OF NEWBERN, TN - PARK" office:value-type="string">
            <text:p>TOWN OF NEWBERN, TN - PARK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486861" office:value-type="string">
            <text:p>48686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TB279   " office:value-type="string">
            <text:p>TB279 <text:s text:c="2"/></text:p>
          </table:table-cell>
          <table:table-cell office:string-value="UBS AG, LONDON BRANCH TRN MKT ZONE 1B TABS" office:value-type="string">
            <text:p>UBS AG, LONDON BRANCH TRN MKT ZONE 1B TABS</text:p>
          </table:table-cell>
          <table:table-cell office:string-value="TN      " office:value-type="string">
            <text:p>TN <text:s text:c="5"/></text:p>
          </table:table-cell>
          <table:table-cell office:string-value="DYER                                    " office:value-type="string">
            <text:p>DYER <text:s text:c="35"/></text:p>
          </table:table-cell>
          <table:table-cell office:string-value="D" office:value-type="string">
            <text:p>D</text:p>
          </table:table-cell>
          <table:table-cell office:string-value="UBS AG, London Branch" office:value-type="string">
            <text:p>UBS AG, London Branch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58.520" office:value-type="string">
            <text:p>458.520</text:p>
          </table:table-cell>
          <table:table-cell office:string-value="324609" office:value-type="string">
            <text:p>32460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ALPHA   " office:value-type="string">
            <text:p>ALPHA <text:s text:c="2"/></text:p>
          </table:table-cell>
          <table:table-cell office:string-value="AOC" office:value-type="string">
            <text:p>AOC</text:p>
          </table:table-cell>
          <table:table-cell office:string-value="TN      " office:value-type="string">
            <text:p>TN <text:s text:c="5"/></text:p>
          </table:table-cell>
          <table:table-cell office:string-value="FAYETTE                                 " office:value-type="string">
            <text:p>FAYETTE <text:s text:c="32"/></text:p>
          </table:table-cell>
          <table:table-cell office:string-value="D" office:value-type="string">
            <text:p>D</text:p>
          </table:table-cell>
          <table:table-cell office:string-value="AOC, LLC" office:value-type="string">
            <text:p>AOC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80.220" office:value-type="string">
            <text:p>380.220</text:p>
          </table:table-cell>
          <table:table-cell office:string-value="220287" office:value-type="string">
            <text:p>22028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ALPHAP  " office:value-type="string">
            <text:p>ALPHAP <text:s text:c="1"/></text:p>
          </table:table-cell>
          <table:table-cell office:string-value="AOC - PARK" office:value-type="string">
            <text:p>AOC - PARK</text:p>
          </table:table-cell>
          <table:table-cell office:string-value="TN      " office:value-type="string">
            <text:p>TN <text:s text:c="5"/></text:p>
          </table:table-cell>
          <table:table-cell office:string-value="FAYETTE                                 " office:value-type="string">
            <text:p>FAYETTE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80.220" office:value-type="string">
            <text:p>380.220</text:p>
          </table:table-cell>
          <table:table-cell office:string-value="486863" office:value-type="string">
            <text:p>4868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55P  " office:value-type="string">
            <text:p>80755P <text:s text:c="1"/></text:p>
          </table:table-cell>
          <table:table-cell office:string-value="BLUE OVAL CITY INTERCONNECT - PARK" office:value-type="string">
            <text:p>BLUE OVAL CITY INTERCONNECT - PARK</text:p>
          </table:table-cell>
          <table:table-cell office:string-value="TN      " office:value-type="string">
            <text:p>TN <text:s text:c="5"/></text:p>
          </table:table-cell>
          <table:table-cell office:string-value="FAYETTE                                 " office:value-type="string">
            <text:p>FAYETTE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06.790" office:value-type="string">
            <text:p>406.79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HARDM   " office:value-type="string">
            <text:p>HARDM <text:s text:c="2"/></text:p>
          </table:table-cell>
          <table:table-cell office:string-value="HARDEMAN - FAYETTE UTILITY DISTRICT " office:value-type="string">
            <text:p>HARDEMAN - FAYETTE UTILITY DISTRICT </text:p>
          </table:table-cell>
          <table:table-cell office:string-value="TN      " office:value-type="string">
            <text:p>TN <text:s text:c="5"/></text:p>
          </table:table-cell>
          <table:table-cell office:string-value="FAYETTE                                 " office:value-type="string">
            <text:p>FAYETTE <text:s text:c="32"/></text:p>
          </table:table-cell>
          <table:table-cell office:string-value="D" office:value-type="string">
            <text:p>D</text:p>
          </table:table-cell>
          <table:table-cell office:string-value="Hardeman-Fayette Utility District" office:value-type="string">
            <text:p>Hardeman-Fayette Utility District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84.035" office:value-type="string">
            <text:p>384.035</text:p>
          </table:table-cell>
          <table:table-cell office:string-value="220286" office:value-type="string">
            <text:p>22028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HARDMP  " office:value-type="string">
            <text:p>HARDMP <text:s text:c="1"/></text:p>
          </table:table-cell>
          <table:table-cell office:string-value="HARDEMAN - FAYETTE UTILITY DISTRICT - PARK" office:value-type="string">
            <text:p>HARDEMAN - FAYETTE UTILITY DISTRICT - PARK</text:p>
          </table:table-cell>
          <table:table-cell office:string-value="TN      " office:value-type="string">
            <text:p>TN <text:s text:c="5"/></text:p>
          </table:table-cell>
          <table:table-cell office:string-value="FAYETTE                                 " office:value-type="string">
            <text:p>FAYETTE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84.035" office:value-type="string">
            <text:p>384.035</text:p>
          </table:table-cell>
          <table:table-cell office:string-value="486866" office:value-type="string">
            <text:p>48686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93069   " office:value-type="string">
            <text:p>93069 <text:s text:c="2"/></text:p>
          </table:table-cell>
          <table:table-cell office:string-value="MEMPHIS LIGHT, GAS &amp; WATER DIVISION NORTH &amp; SOUTH" office:value-type="string">
            <text:p>MEMPHIS LIGHT, GAS &amp; WATER DIVISION NORTH &amp; SOUTH</text:p>
          </table:table-cell>
          <table:table-cell office:string-value="TN      " office:value-type="string">
            <text:p>TN <text:s text:c="5"/></text:p>
          </table:table-cell>
          <table:table-cell office:string-value="FAYETTE                                 " office:value-type="string">
            <text:p>FAYETTE <text:s text:c="32"/></text:p>
          </table:table-cell>
          <table:table-cell office:string-value="D" office:value-type="string">
            <text:p>D</text:p>
          </table:table-cell>
          <table:table-cell office:string-value="Memphis Light, Gas &amp; Water Division" office:value-type="string">
            <text:p>Memphis Light, Gas &amp; Water Divis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83.630" office:value-type="string">
            <text:p>383.630</text:p>
          </table:table-cell>
          <table:table-cell office:string-value="220277" office:value-type="string">
            <text:p>22027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93069P  " office:value-type="string">
            <text:p>93069P <text:s text:c="1"/></text:p>
          </table:table-cell>
          <table:table-cell office:string-value="MEMPHIS LIGHT, GAS &amp; WATER DIVISION NORTH &amp; SOUTH - PARK" office:value-type="string">
            <text:p>MEMPHIS LIGHT, GAS &amp; WATER DIVISION NORTH &amp; SOUTH - PARK</text:p>
          </table:table-cell>
          <table:table-cell office:string-value="TN      " office:value-type="string">
            <text:p>TN <text:s text:c="5"/></text:p>
          </table:table-cell>
          <table:table-cell office:string-value="FAYETTE                                 " office:value-type="string">
            <text:p>FAYETTE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383.630" office:value-type="string">
            <text:p>383.630</text:p>
          </table:table-cell>
          <table:table-cell office:string-value="486867" office:value-type="string">
            <text:p>48686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72   " office:value-type="string">
            <text:p>80072 <text:s text:c="2"/></text:p>
          </table:table-cell>
          <table:table-cell office:string-value="TOWN OF MASON, TN" office:value-type="string">
            <text:p>TOWN OF MASON, TN</text:p>
          </table:table-cell>
          <table:table-cell office:string-value="TN      " office:value-type="string">
            <text:p>TN <text:s text:c="5"/></text:p>
          </table:table-cell>
          <table:table-cell office:string-value="FAYETTE                                 " office:value-type="string">
            <text:p>FAYETTE <text:s text:c="32"/></text:p>
          </table:table-cell>
          <table:table-cell office:string-value="D" office:value-type="string">
            <text:p>D</text:p>
          </table:table-cell>
          <table:table-cell office:string-value="Town of Mason" office:value-type="string">
            <text:p>Town of Mas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05.780" office:value-type="string">
            <text:p>405.780</text:p>
          </table:table-cell>
          <table:table-cell office:string-value="42376" office:value-type="string">
            <text:p>4237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72P  " office:value-type="string">
            <text:p>80072P <text:s text:c="1"/></text:p>
          </table:table-cell>
          <table:table-cell office:string-value="TOWN OF MASON, TN - PARK" office:value-type="string">
            <text:p>TOWN OF MASON, TN - PARK</text:p>
          </table:table-cell>
          <table:table-cell office:string-value="TN      " office:value-type="string">
            <text:p>TN <text:s text:c="5"/></text:p>
          </table:table-cell>
          <table:table-cell office:string-value="FAYETTE                                 " office:value-type="string">
            <text:p>FAYETTE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05.780" office:value-type="string">
            <text:p>405.780</text:p>
          </table:table-cell>
          <table:table-cell office:string-value="486865" office:value-type="string">
            <text:p>48686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TVALC   " office:value-type="string">
            <text:p>TVALC <text:s text:c="2"/></text:p>
          </table:table-cell>
          <table:table-cell office:string-value="LAGOON CREEK - TVA " office:value-type="string">
            <text:p>LAGOON CREEK - TVA </text:p>
          </table:table-cell>
          <table:table-cell office:string-value="TN      " office:value-type="string">
            <text:p>TN <text:s text:c="5"/></text:p>
          </table:table-cell>
          <table:table-cell office:string-value="HAYWOOD                                 " office:value-type="string">
            <text:p>HAYWOOD <text:s text:c="32"/></text:p>
          </table:table-cell>
          <table:table-cell office:string-value="D" office:value-type="string">
            <text:p>D</text:p>
          </table:table-cell>
          <table:table-cell office:string-value="Tennessee Valley Authority" office:value-type="string">
            <text:p>Tennessee Valley Author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25.150" office:value-type="string">
            <text:p>425.150</text:p>
          </table:table-cell>
          <table:table-cell office:string-value="797417" office:value-type="string">
            <text:p>79741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TVALCP  " office:value-type="string">
            <text:p>TVALCP <text:s text:c="1"/></text:p>
          </table:table-cell>
          <table:table-cell office:string-value="LAGOON CREEK - TVA - PARK" office:value-type="string">
            <text:p>LAGOON CREEK - TVA - PARK</text:p>
          </table:table-cell>
          <table:table-cell office:string-value="TN      " office:value-type="string">
            <text:p>TN <text:s text:c="5"/></text:p>
          </table:table-cell>
          <table:table-cell office:string-value="HAYWOOD                                 " office:value-type="string">
            <text:p>HAYWOOD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A" office:value-type="string">
            <text:p>Z1A</text:p>
          </table:table-cell>
          <table:table-cell office:string-value="425.150" office:value-type="string">
            <text:p>425.150</text:p>
          </table:table-cell>
          <table:table-cell office:string-value="797418" office:value-type="string">
            <text:p>79741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LKCNT   " office:value-type="string">
            <text:p>LKCNT <text:s text:c="2"/></text:p>
          </table:table-cell>
          <table:table-cell office:string-value="LAKE COUNTY UTILITY DISTRICT" office:value-type="string">
            <text:p>LAKE COUNTY UTILITY DISTRICT</text:p>
          </table:table-cell>
          <table:table-cell office:string-value="TN      " office:value-type="string">
            <text:p>TN <text:s text:c="5"/></text:p>
          </table:table-cell>
          <table:table-cell office:string-value="OBION                                   " office:value-type="string">
            <text:p>OBION <text:s text:c="34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78.110" office:value-type="string">
            <text:p>478.110</text:p>
          </table:table-cell>
          <table:table-cell office:string-value="220279" office:value-type="string">
            <text:p>22027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LKCNTP  " office:value-type="string">
            <text:p>LKCNTP <text:s text:c="1"/></text:p>
          </table:table-cell>
          <table:table-cell office:string-value="LAKE COUNTY UTILITY DISTRICT - PARK" office:value-type="string">
            <text:p>LAKE COUNTY UTILITY DISTRICT - PARK</text:p>
          </table:table-cell>
          <table:table-cell office:string-value="TN      " office:value-type="string">
            <text:p>TN <text:s text:c="5"/></text:p>
          </table:table-cell>
          <table:table-cell office:string-value="OBION                                   " office:value-type="string">
            <text:p>OBION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78.110" office:value-type="string">
            <text:p>478.110</text:p>
          </table:table-cell>
          <table:table-cell office:string-value="486871" office:value-type="string">
            <text:p>48687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19P  " office:value-type="string">
            <text:p>80719P <text:s text:c="1"/></text:p>
          </table:table-cell>
          <table:table-cell office:string-value="OBION ETHANOL PLANT - GREEN PLAINS OBION - PARK" office:value-type="string">
            <text:p>OBION ETHANOL PLANT - GREEN PLAINS OBION - PARK</text:p>
          </table:table-cell>
          <table:table-cell office:string-value="TN      " office:value-type="string">
            <text:p>TN <text:s text:c="5"/></text:p>
          </table:table-cell>
          <table:table-cell office:string-value="OBION                                   " office:value-type="string">
            <text:p>OBION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71.630" office:value-type="string">
            <text:p>471.630</text:p>
          </table:table-cell>
          <table:table-cell office:string-value="773299" office:value-type="string">
            <text:p>77329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719   " office:value-type="string">
            <text:p>80719 <text:s text:c="2"/></text:p>
          </table:table-cell>
          <table:table-cell office:string-value="OBION ETHANOL PLANT - POET OBION" office:value-type="string">
            <text:p>OBION ETHANOL PLANT - POET OBION</text:p>
          </table:table-cell>
          <table:table-cell office:string-value="TN      " office:value-type="string">
            <text:p>TN <text:s text:c="5"/></text:p>
          </table:table-cell>
          <table:table-cell office:string-value="OBION                                   " office:value-type="string">
            <text:p>OBION <text:s text:c="34"/></text:p>
          </table:table-cell>
          <table:table-cell office:string-value="D" office:value-type="string">
            <text:p>D</text:p>
          </table:table-cell>
          <table:table-cell office:string-value="Ethanol Products, LLC" office:value-type="string">
            <text:p>Ethanol Product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71.630" office:value-type="string">
            <text:p>471.630</text:p>
          </table:table-cell>
          <table:table-cell office:string-value="773298" office:value-type="string">
            <text:p>77329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59P  " office:value-type="string">
            <text:p>80759P <text:s text:c="1"/></text:p>
          </table:table-cell>
          <table:table-cell office:string-value="TGC DELIVERY - ARCHAEA RNG - PARK" office:value-type="string">
            <text:p>TGC DELIVERY - ARCHAEA RNG - PARK</text:p>
          </table:table-cell>
          <table:table-cell office:string-value="TN      " office:value-type="string">
            <text:p>TN <text:s text:c="5"/></text:p>
          </table:table-cell>
          <table:table-cell office:string-value="OBION                                   " office:value-type="string">
            <text:p>OBION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78.900" office:value-type="string">
            <text:p>478.9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759   " office:value-type="string">
            <text:p>80759 <text:s text:c="2"/></text:p>
          </table:table-cell>
          <table:table-cell office:string-value="TGC DELIVERY - ARCHAEA RNG PROJECT: NW TENN" office:value-type="string">
            <text:p>TGC DELIVERY - ARCHAEA RNG PROJECT: NW TENN</text:p>
          </table:table-cell>
          <table:table-cell office:string-value="TN      " office:value-type="string">
            <text:p>TN <text:s text:c="5"/></text:p>
          </table:table-cell>
          <table:table-cell office:string-value="OBION                                   " office:value-type="string">
            <text:p>OBION <text:s text:c="34"/></text:p>
          </table:table-cell>
          <table:table-cell office:string-value="D" office:value-type="string">
            <text:p>D</text:p>
          </table:table-cell>
          <table:table-cell office:string-value="Lightning Renewables, LLC" office:value-type="string">
            <text:p>Lightning Renewabl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78.900" office:value-type="string">
            <text:p>478.9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60P  " office:value-type="string">
            <text:p>80760P <text:s text:c="1"/></text:p>
          </table:table-cell>
          <table:table-cell office:string-value="TGC RECEIPT - ARCHAEA RNG - PARK" office:value-type="string">
            <text:p>TGC RECEIPT - ARCHAEA RNG - PARK</text:p>
          </table:table-cell>
          <table:table-cell office:string-value="TN      " office:value-type="string">
            <text:p>TN <text:s text:c="5"/></text:p>
          </table:table-cell>
          <table:table-cell office:string-value="OBION                                   " office:value-type="string">
            <text:p>OBION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78.900" office:value-type="string">
            <text:p>478.9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760   " office:value-type="string">
            <text:p>80760 <text:s text:c="2"/></text:p>
          </table:table-cell>
          <table:table-cell office:string-value="TGC RECEIPT - ARCHAEA RNG PROJECT: NW TENN" office:value-type="string">
            <text:p>TGC RECEIPT - ARCHAEA RNG PROJECT: NW TENN</text:p>
          </table:table-cell>
          <table:table-cell office:string-value="TN      " office:value-type="string">
            <text:p>TN <text:s text:c="5"/></text:p>
          </table:table-cell>
          <table:table-cell office:string-value="OBION                                   " office:value-type="string">
            <text:p>OBION <text:s text:c="34"/></text:p>
          </table:table-cell>
          <table:table-cell office:string-value="R" office:value-type="string">
            <text:p>R</text:p>
          </table:table-cell>
          <table:table-cell office:string-value="Lightning Renewables, LLC" office:value-type="string">
            <text:p>Lightning Renewabl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78.900" office:value-type="string">
            <text:p>478.90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66   " office:value-type="string">
            <text:p>80066 <text:s text:c="2"/></text:p>
          </table:table-cell>
          <table:table-cell office:string-value="TOWN OF OBION, TN" office:value-type="string">
            <text:p>TOWN OF OBION, TN</text:p>
          </table:table-cell>
          <table:table-cell office:string-value="TN      " office:value-type="string">
            <text:p>TN <text:s text:c="5"/></text:p>
          </table:table-cell>
          <table:table-cell office:string-value="OBION                                   " office:value-type="string">
            <text:p>OBION <text:s text:c="34"/></text:p>
          </table:table-cell>
          <table:table-cell office:string-value="D" office:value-type="string">
            <text:p>D</text:p>
          </table:table-cell>
          <table:table-cell office:string-value="Town of Obion" office:value-type="string">
            <text:p>Town of Ob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70.110" office:value-type="string">
            <text:p>470.110</text:p>
          </table:table-cell>
          <table:table-cell office:string-value="20382" office:value-type="string">
            <text:p>2038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66P  " office:value-type="string">
            <text:p>80066P <text:s text:c="1"/></text:p>
          </table:table-cell>
          <table:table-cell office:string-value="TOWN OF OBION, TN - PARK" office:value-type="string">
            <text:p>TOWN OF OBION, TN - PARK</text:p>
          </table:table-cell>
          <table:table-cell office:string-value="TN      " office:value-type="string">
            <text:p>TN <text:s text:c="5"/></text:p>
          </table:table-cell>
          <table:table-cell office:string-value="OBION                                   " office:value-type="string">
            <text:p>OBION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70.110" office:value-type="string">
            <text:p>470.110</text:p>
          </table:table-cell>
          <table:table-cell office:string-value="486869" office:value-type="string">
            <text:p>48686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065   " office:value-type="string">
            <text:p>80065 <text:s text:c="2"/></text:p>
          </table:table-cell>
          <table:table-cell office:string-value="TOWN OF TROY, TN" office:value-type="string">
            <text:p>TOWN OF TROY, TN</text:p>
          </table:table-cell>
          <table:table-cell office:string-value="TN      " office:value-type="string">
            <text:p>TN <text:s text:c="5"/></text:p>
          </table:table-cell>
          <table:table-cell office:string-value="OBION                                   " office:value-type="string">
            <text:p>OBION <text:s text:c="34"/></text:p>
          </table:table-cell>
          <table:table-cell office:string-value="D" office:value-type="string">
            <text:p>D</text:p>
          </table:table-cell>
          <table:table-cell office:string-value="Town of Troy" office:value-type="string">
            <text:p>Town of Tro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74.060" office:value-type="string">
            <text:p>474.060</text:p>
          </table:table-cell>
          <table:table-cell office:string-value="20383" office:value-type="string">
            <text:p>2038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065P  " office:value-type="string">
            <text:p>80065P <text:s text:c="1"/></text:p>
          </table:table-cell>
          <table:table-cell office:string-value="TOWN OF TROY, TN - PARK" office:value-type="string">
            <text:p>TOWN OF TROY, TN - PARK</text:p>
          </table:table-cell>
          <table:table-cell office:string-value="TN      " office:value-type="string">
            <text:p>TN <text:s text:c="5"/></text:p>
          </table:table-cell>
          <table:table-cell office:string-value="OBION                                   " office:value-type="string">
            <text:p>OBION <text:s text:c="34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Z1B" office:value-type="string">
            <text:p>Z1B</text:p>
          </table:table-cell>
          <table:table-cell office:string-value="474.060" office:value-type="string">
            <text:p>474.060</text:p>
          </table:table-cell>
          <table:table-cell office:string-value="486870" office:value-type="string">
            <text:p>48687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51   " office:value-type="string">
            <text:p>82751 <text:s text:c="2"/></text:p>
          </table:table-cell>
          <table:table-cell office:string-value="FINTEX - DCP OPERATING" office:value-type="string">
            <text:p>FINTEX - DCP OPERATING</text:p>
          </table:table-cell>
          <table:table-cell office:string-value="TX      " office:value-type="string">
            <text:p>TX <text:s text:c="5"/></text:p>
          </table:table-cell>
          <table:table-cell office:string-value="BEE                                     " office:value-type="string">
            <text:p>BEE <text:s text:c="36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311.530" office:value-type="string">
            <text:p>-311.530</text:p>
          </table:table-cell>
          <table:table-cell office:string-value="1213215" office:value-type="string">
            <text:p>121321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55   " office:value-type="string">
            <text:p>82855 <text:s text:c="2"/></text:p>
          </table:table-cell>
          <table:table-cell office:string-value="MALONE - T-C OIL" office:value-type="string">
            <text:p>MALONE - T-C OIL</text:p>
          </table:table-cell>
          <table:table-cell office:string-value="TX      " office:value-type="string">
            <text:p>TX <text:s text:c="5"/></text:p>
          </table:table-cell>
          <table:table-cell office:string-value="BEE                                     " office:value-type="string">
            <text:p>BEE <text:s text:c="36"/></text:p>
          </table:table-cell>
          <table:table-cell office:string-value="R" office:value-type="string">
            <text:p>R</text:p>
          </table:table-cell>
          <table:table-cell office:string-value="T-C Oil Company" office:value-type="string">
            <text:p>T-C Oil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315.750" office:value-type="string">
            <text:p>-315.750</text:p>
          </table:table-cell>
          <table:table-cell office:string-value="805300" office:value-type="string">
            <text:p>8053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179   " office:value-type="string">
            <text:p>80179 <text:s text:c="2"/></text:p>
          </table:table-cell>
          <table:table-cell office:string-value="WILLIAM H. WOOD - MEGO RESOURCES " office:value-type="string">
            <text:p>WILLIAM H. WOOD - MEGO RESOURCES </text:p>
          </table:table-cell>
          <table:table-cell office:string-value="TX      " office:value-type="string">
            <text:p>TX <text:s text:c="5"/></text:p>
          </table:table-cell>
          <table:table-cell office:string-value="BEE                                     " office:value-type="string">
            <text:p>BEE <text:s text:c="36"/></text:p>
          </table:table-cell>
          <table:table-cell office:string-value="R" office:value-type="string">
            <text:p>R</text:p>
          </table:table-cell>
          <table:table-cell office:string-value="Mego Resources LLC" office:value-type="string">
            <text:p>Mego Resour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319.570" office:value-type="string">
            <text:p>-319.570</text:p>
          </table:table-cell>
          <table:table-cell office:string-value="41998" office:value-type="string">
            <text:p>4199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0751P  " office:value-type="string">
            <text:p>80751P <text:s text:c="1"/></text:p>
          </table:table-cell>
          <table:table-cell office:string-value="CROSS CREEK RANCH WEST - SiENERGY - PARK" office:value-type="string">
            <text:p>CROSS CREEK RANCH WEST - SiENERGY - PARK</text:p>
          </table:table-cell>
          <table:table-cell office:string-value="TX      " office:value-type="string">
            <text:p>TX <text:s text:c="5"/></text:p>
          </table:table-cell>
          <table:table-cell office:string-value="FORT BEND                               " office:value-type="string">
            <text:p>FORT BEND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7.830" office:value-type="string">
            <text:p>-177.83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2883P  " office:value-type="string">
            <text:p>82883P <text:s text:c="1"/></text:p>
          </table:table-cell>
          <table:table-cell office:string-value="DEWALCH - PARK" office:value-type="string">
            <text:p>DEWALCH - PARK</text:p>
          </table:table-cell>
          <table:table-cell office:string-value="TX      " office:value-type="string">
            <text:p>TX <text:s text:c="5"/></text:p>
          </table:table-cell>
          <table:table-cell office:string-value="FORT BEND                               " office:value-type="string">
            <text:p>FORT BEND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8.460" office:value-type="string">
            <text:p>-178.46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54   " office:value-type="string">
            <text:p>82754 <text:s text:c="2"/></text:p>
          </table:table-cell>
          <table:table-cell office:string-value="BUTLER - DCP OPERATING" office:value-type="string">
            <text:p>BUTLER - DCP OPERATING</text:p>
          </table:table-cell>
          <table:table-cell office:string-value="TX      " office:value-type="string">
            <text:p>TX <text:s text:c="5"/></text:p>
          </table:table-cell>
          <table:table-cell office:string-value="GOLIAD                                  " office:value-type="string">
            <text:p>GOLIAD <text:s text:c="33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87.540" office:value-type="string">
            <text:p>-287.540</text:p>
          </table:table-cell>
          <table:table-cell office:string-value="1229730" office:value-type="string">
            <text:p>122973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48   " office:value-type="string">
            <text:p>82748 <text:s text:c="2"/></text:p>
          </table:table-cell>
          <table:table-cell office:string-value="CHRISTMAS LATERAL - DCP OPERATING" office:value-type="string">
            <text:p>CHRISTMAS LATERAL - DCP OPERATING</text:p>
          </table:table-cell>
          <table:table-cell office:string-value="TX      " office:value-type="string">
            <text:p>TX <text:s text:c="5"/></text:p>
          </table:table-cell>
          <table:table-cell office:string-value="GOLIAD                                  " office:value-type="string">
            <text:p>GOLIAD <text:s text:c="33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87.520" office:value-type="string">
            <text:p>-287.520</text:p>
          </table:table-cell>
          <table:table-cell office:string-value="1161157" office:value-type="string">
            <text:p>116115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669   " office:value-type="string">
            <text:p>82669 <text:s text:c="2"/></text:p>
          </table:table-cell>
          <table:table-cell office:string-value="RIVER RANCH INTERCONNECT - CHARRO OPERATING " office:value-type="string">
            <text:p>RIVER RANCH INTERCONNECT - CHARRO OPERATING </text:p>
          </table:table-cell>
          <table:table-cell office:string-value="TX      " office:value-type="string">
            <text:p>TX <text:s text:c="5"/></text:p>
          </table:table-cell>
          <table:table-cell office:string-value="GOLIAD                                  " office:value-type="string">
            <text:p>GOLIAD <text:s text:c="33"/></text:p>
          </table:table-cell>
          <table:table-cell office:string-value="R" office:value-type="string">
            <text:p>R</text:p>
          </table:table-cell>
          <table:table-cell office:string-value="Charro Operating" office:value-type="string">
            <text:p>Charro Operating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93.570" office:value-type="string">
            <text:p>-293.570</text:p>
          </table:table-cell>
          <table:table-cell office:string-value="324617" office:value-type="string">
            <text:p>32461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1570   " office:value-type="string">
            <text:p>81570 <text:s text:c="2"/></text:p>
          </table:table-cell>
          <table:table-cell office:string-value="TURKEY CREEK - PETROLEUM FUELS" office:value-type="string">
            <text:p>TURKEY CREEK - PETROLEUM FUELS</text:p>
          </table:table-cell>
          <table:table-cell office:string-value="TX      " office:value-type="string">
            <text:p>TX <text:s text:c="5"/></text:p>
          </table:table-cell>
          <table:table-cell office:string-value="GOLIAD                                  " office:value-type="string">
            <text:p>GOLIAD <text:s text:c="33"/></text:p>
          </table:table-cell>
          <table:table-cell office:string-value="R" office:value-type="string">
            <text:p>R</text:p>
          </table:table-cell>
          <table:table-cell office:string-value="Petroleum Fuels Co." office:value-type="string">
            <text:p>Petroleum Fuels Co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87.460" office:value-type="string">
            <text:p>-287.460</text:p>
          </table:table-cell>
          <table:table-cell office:string-value="42015" office:value-type="string">
            <text:p>4201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604   " office:value-type="string">
            <text:p>82604 <text:s text:c="2"/></text:p>
          </table:table-cell>
          <table:table-cell office:string-value="WOOD RANCH - CHARRO OPERATING " office:value-type="string">
            <text:p>WOOD RANCH - CHARRO OPERATING </text:p>
          </table:table-cell>
          <table:table-cell office:string-value="TX      " office:value-type="string">
            <text:p>TX <text:s text:c="5"/></text:p>
          </table:table-cell>
          <table:table-cell office:string-value="GOLIAD                                  " office:value-type="string">
            <text:p>GOLIAD <text:s text:c="33"/></text:p>
          </table:table-cell>
          <table:table-cell office:string-value="R" office:value-type="string">
            <text:p>R</text:p>
          </table:table-cell>
          <table:table-cell office:string-value="Charro Operating" office:value-type="string">
            <text:p>Charro Operating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98.480" office:value-type="string">
            <text:p>-298.480</text:p>
          </table:table-cell>
          <table:table-cell office:string-value="220311" office:value-type="string">
            <text:p>22031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AUTONT  " office:value-type="string">
            <text:p>AUTONT <text:s text:c="1"/></text:p>
          </table:table-cell>
          <table:table-cell office:string-value="AUTOBALANCE PARK - NTX" office:value-type="string">
            <text:p>AUTOBALANCE PARK - NTX</text:p>
          </table:table-cell>
          <table:table-cell office:string-value="TX      " office:value-type="string">
            <text:p>TX <text:s text:c="5"/></text:p>
          </table:table-cell>
          <table:table-cell office:string-value="HARDIN                                  " office:value-type="string">
            <text:p>HARDIN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68.960" office:value-type="string">
            <text:p>-68.960</text:p>
          </table:table-cell>
          <table:table-cell office:string-value="773300" office:value-type="string">
            <text:p>77330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NTXE    " office:value-type="string">
            <text:p>NTXE <text:s text:c="3"/></text:p>
          </table:table-cell>
          <table:table-cell office:string-value="NORTH TEXAS ELECTRICITY" office:value-type="string">
            <text:p>NORTH TEXAS ELECTRICITY</text:p>
          </table:table-cell>
          <table:table-cell office:string-value="TX      " office:value-type="string">
            <text:p>TX <text:s text:c="5"/></text:p>
          </table:table-cell>
          <table:table-cell office:string-value="HARDIN                                  " office:value-type="string">
            <text:p>HARDIN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68.960" office:value-type="string">
            <text:p>-68.960</text:p>
          </table:table-cell>
          <table:table-cell office:string-value="773301" office:value-type="string">
            <text:p>77330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NTXP    " office:value-type="string">
            <text:p>NTXP <text:s text:c="3"/></text:p>
          </table:table-cell>
          <table:table-cell office:string-value="PARKING AT NTX POOL " office:value-type="string">
            <text:p>PARKING AT NTX POOL </text:p>
          </table:table-cell>
          <table:table-cell office:string-value="TX      " office:value-type="string">
            <text:p>TX <text:s text:c="5"/></text:p>
          </table:table-cell>
          <table:table-cell office:string-value="HARDIN                                  " office:value-type="string">
            <text:p>HARDIN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68.960" office:value-type="string">
            <text:p>-68.960</text:p>
          </table:table-cell>
          <table:table-cell office:string-value="773302" office:value-type="string">
            <text:p>77330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40   " office:value-type="string">
            <text:p>82740 <text:s text:c="2"/></text:p>
          </table:table-cell>
          <table:table-cell office:string-value="SILSBEE - MIDCOAST PIPELINES (EAST TEXAS) " office:value-type="string">
            <text:p>SILSBEE - MIDCOAST PIPELINES (EAST TEXAS) </text:p>
          </table:table-cell>
          <table:table-cell office:string-value="TX      " office:value-type="string">
            <text:p>TX <text:s text:c="5"/></text:p>
          </table:table-cell>
          <table:table-cell office:string-value="HARDIN                                  " office:value-type="string">
            <text:p>HARDIN <text:s text:c="33"/></text:p>
          </table:table-cell>
          <table:table-cell office:string-value="R" office:value-type="string">
            <text:p>R</text:p>
          </table:table-cell>
          <table:table-cell office:string-value="Midcoast Pipelines (East Texas) L.P." office:value-type="string">
            <text:p>Midcoast Pipelines (East Texas)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73.740" office:value-type="string">
            <text:p>-73.740</text:p>
          </table:table-cell>
          <table:table-cell office:string-value="737795" office:value-type="string">
            <text:p>73779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40P  " office:value-type="string">
            <text:p>82740P <text:s text:c="1"/></text:p>
          </table:table-cell>
          <table:table-cell office:string-value="SILSBEE - MIDCOAST PIPELINES (EAST TEXAS) - PARK" office:value-type="string">
            <text:p>SILSBEE - MIDCOAST PIPELINES (EAST TEXAS) - PARK</text:p>
          </table:table-cell>
          <table:table-cell office:string-value="TX      " office:value-type="string">
            <text:p>TX <text:s text:c="5"/></text:p>
          </table:table-cell>
          <table:table-cell office:string-value="HARDIN                                  " office:value-type="string">
            <text:p>HARDIN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73.740" office:value-type="string">
            <text:p>-73.740</text:p>
          </table:table-cell>
          <table:table-cell office:string-value="771349" office:value-type="string">
            <text:p>77134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41   " office:value-type="string">
            <text:p>82741 <text:s text:c="2"/></text:p>
          </table:table-cell>
          <table:table-cell office:string-value="SILSBEE HARDIN COUNTY INTERCONNECT - HOUSTON PIPE LINE " office:value-type="string">
            <text:p>SILSBEE HARDIN COUNTY INTERCONNECT - HOUSTON PIPE LINE </text:p>
          </table:table-cell>
          <table:table-cell office:string-value="TX      " office:value-type="string">
            <text:p>TX <text:s text:c="5"/></text:p>
          </table:table-cell>
          <table:table-cell office:string-value="HARDIN                                  " office:value-type="string">
            <text:p>HARDIN <text:s text:c="33"/></text:p>
          </table:table-cell>
          <table:table-cell office:string-value="R" office:value-type="string">
            <text:p>R</text:p>
          </table:table-cell>
          <table:table-cell office:string-value="Houston Pipe Line Company LP" office:value-type="string">
            <text:p>Houston Pipe Line Company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57.460" office:value-type="string">
            <text:p>-57.460</text:p>
          </table:table-cell>
          <table:table-cell office:string-value="737797" office:value-type="string">
            <text:p>73779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41P  " office:value-type="string">
            <text:p>82741P <text:s text:c="1"/></text:p>
          </table:table-cell>
          <table:table-cell office:string-value="SILSBEE HARDIN COUNTY INTERCONNECT - HOUSTON PIPE LINE - PARK" office:value-type="string">
            <text:p>SILSBEE HARDIN COUNTY INTERCONNECT - HOUSTON PIPE LINE - PARK</text:p>
          </table:table-cell>
          <table:table-cell office:string-value="TX      " office:value-type="string">
            <text:p>TX <text:s text:c="5"/></text:p>
          </table:table-cell>
          <table:table-cell office:string-value="HARDIN                                  " office:value-type="string">
            <text:p>HARDIN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57.460" office:value-type="string">
            <text:p>-57.460</text:p>
          </table:table-cell>
          <table:table-cell office:string-value="771350" office:value-type="string">
            <text:p>77135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860   " office:value-type="string">
            <text:p>82860 <text:s text:c="2"/></text:p>
          </table:table-cell>
          <table:table-cell office:string-value="CYPRESS HOOKS - HOOKS GAS PIPELINE " office:value-type="string">
            <text:p>CYPRESS HOOKS - HOOKS GAS PIPELINE </text:p>
          </table:table-cell>
          <table:table-cell office:string-value="TX      " office:value-type="string">
            <text:p>TX <text:s text:c="5"/></text:p>
          </table:table-cell>
          <table:table-cell office:string-value="HARRIS                                  " office:value-type="string">
            <text:p>HARRIS <text:s text:c="33"/></text:p>
          </table:table-cell>
          <table:table-cell office:string-value="D" office:value-type="string">
            <text:p>D</text:p>
          </table:table-cell>
          <table:table-cell office:string-value="Hooks Gas Pipeline, LLC" office:value-type="string">
            <text:p>Hooks Gas Pipelin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5.380" office:value-type="string">
            <text:p>-145.380</text:p>
          </table:table-cell>
          <table:table-cell office:string-value="1195492" office:value-type="string">
            <text:p>119549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60P  " office:value-type="string">
            <text:p>82860P <text:s text:c="1"/></text:p>
          </table:table-cell>
          <table:table-cell office:string-value="CYPRESS HOOKS - HOOKS GAS PIPELINE - PARK" office:value-type="string">
            <text:p>CYPRESS HOOKS - HOOKS GAS PIPELINE - PARK</text:p>
          </table:table-cell>
          <table:table-cell office:string-value="TX      " office:value-type="string">
            <text:p>TX <text:s text:c="5"/></text:p>
          </table:table-cell>
          <table:table-cell office:string-value="HARRIS                                  " office:value-type="string">
            <text:p>HARRIS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45.380" office:value-type="string">
            <text:p>-145.380</text:p>
          </table:table-cell>
          <table:table-cell office:string-value="1195493" office:value-type="string">
            <text:p>119549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569   " office:value-type="string">
            <text:p>82569 <text:s text:c="2"/></text:p>
          </table:table-cell>
          <table:table-cell office:string-value="KATY - KINDER MORGAN TEJAS PIPELINE" office:value-type="string">
            <text:p>KATY - KINDER MORGAN TEJAS PIPELINE</text:p>
          </table:table-cell>
          <table:table-cell office:string-value="TX      " office:value-type="string">
            <text:p>TX <text:s text:c="5"/></text:p>
          </table:table-cell>
          <table:table-cell office:string-value="HARRIS                                  " office:value-type="string">
            <text:p>HARRIS <text:s text:c="33"/></text:p>
          </table:table-cell>
          <table:table-cell office:string-value="R" office:value-type="string">
            <text:p>R</text:p>
          </table:table-cell>
          <table:table-cell office:string-value="Kinder Morgan Tejas Pipeline LLC" office:value-type="string">
            <text:p>Kinder Morgan Teja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6.790" office:value-type="string">
            <text:p>-166.790</text:p>
          </table:table-cell>
          <table:table-cell office:string-value="164405" office:value-type="string">
            <text:p>16440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569P  " office:value-type="string">
            <text:p>82569P <text:s text:c="1"/></text:p>
          </table:table-cell>
          <table:table-cell office:string-value="KATY - KINDER MORGAN TEJAS PIPELINE - PARK" office:value-type="string">
            <text:p>KATY - KINDER MORGAN TEJAS PIPELINE - PARK</text:p>
          </table:table-cell>
          <table:table-cell office:string-value="TX      " office:value-type="string">
            <text:p>TX <text:s text:c="5"/></text:p>
          </table:table-cell>
          <table:table-cell office:string-value="HARRIS                                  " office:value-type="string">
            <text:p>HARRIS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6.790" office:value-type="string">
            <text:p>-166.790</text:p>
          </table:table-cell>
          <table:table-cell office:string-value="486893" office:value-type="string">
            <text:p>48689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0756P  " office:value-type="string">
            <text:p>80756P <text:s text:c="1"/></text:p>
          </table:table-cell>
          <table:table-cell office:string-value="MASON WOODS - TGC INTERCONNECT - PARK" office:value-type="string">
            <text:p>MASON WOODS - TGC INTERCONNECT - PARK</text:p>
          </table:table-cell>
          <table:table-cell office:string-value="TX      " office:value-type="string">
            <text:p>TX <text:s text:c="5"/></text:p>
          </table:table-cell>
          <table:table-cell office:string-value="HARRIS                                  " office:value-type="string">
            <text:p>HARRIS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62.790" office:value-type="string">
            <text:p>-162.79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82P  " office:value-type="string">
            <text:p>82882P <text:s text:c="1"/></text:p>
          </table:table-cell>
          <table:table-cell office:string-value="D ROSE - PARK" office:value-type="string">
            <text:p>D ROSE - PARK</text:p>
          </table:table-cell>
          <table:table-cell office:string-value="TX      " office:value-type="string">
            <text:p>TX <text:s text:c="5"/></text:p>
          </table:table-cell>
          <table:table-cell office:string-value="JACKSON                                 " office:value-type="string">
            <text:p>JACKSON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44.230" office:value-type="string">
            <text:p>-244.23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727   " office:value-type="string">
            <text:p>80727 <text:s text:c="2"/></text:p>
          </table:table-cell>
          <table:table-cell office:string-value="EAGLE PLANT INLET - TGC DELIVERY - DCP OPERATING" office:value-type="string">
            <text:p>EAGLE PLANT INLET - TGC DELIVERY - DCP OPERATING</text:p>
          </table:table-cell>
          <table:table-cell office:string-value="TX      " office:value-type="string">
            <text:p>TX <text:s text:c="5"/></text:p>
          </table:table-cell>
          <table:table-cell office:string-value="JACKSON                                 " office:value-type="string">
            <text:p>JACKSON <text:s text:c="32"/></text:p>
          </table:table-cell>
          <table:table-cell office:string-value="D" office:value-type="string">
            <text:p>D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8.050" office:value-type="string">
            <text:p>-238.050</text:p>
          </table:table-cell>
          <table:table-cell office:string-value="1229728" office:value-type="string">
            <text:p>122972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735   " office:value-type="string">
            <text:p>80735 <text:s text:c="2"/></text:p>
          </table:table-cell>
          <table:table-cell office:string-value="EAGLE PLANT RESIDUE - DCP OPERATING" office:value-type="string">
            <text:p>EAGLE PLANT RESIDUE - DCP OPERATING</text:p>
          </table:table-cell>
          <table:table-cell office:string-value="TX      " office:value-type="string">
            <text:p>TX <text:s text:c="5"/></text:p>
          </table:table-cell>
          <table:table-cell office:string-value="JACKSON                                 " office:value-type="string">
            <text:p>JACKSON <text:s text:c="32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8.050" office:value-type="string">
            <text:p>-238.050</text:p>
          </table:table-cell>
          <table:table-cell office:string-value="1367611" office:value-type="string">
            <text:p>136761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153   " office:value-type="string">
            <text:p>80153 <text:s text:c="2"/></text:p>
          </table:table-cell>
          <table:table-cell office:string-value="IRR. TX - KEITH COX" office:value-type="string">
            <text:p>IRR. TX - KEITH COX</text:p>
          </table:table-cell>
          <table:table-cell office:string-value="TX      " office:value-type="string">
            <text:p>TX <text:s text:c="5"/></text:p>
          </table:table-cell>
          <table:table-cell office:string-value="JACKSON                                 " office:value-type="string">
            <text:p>JACKSON <text:s text:c="32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5.120" office:value-type="string">
            <text:p>-235.120</text:p>
          </table:table-cell>
          <table:table-cell office:string-value="155735" office:value-type="string">
            <text:p>15573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48   " office:value-type="string">
            <text:p>82848 <text:s text:c="2"/></text:p>
          </table:table-cell>
          <table:table-cell office:string-value="KAUP #1 - ZACHRY EXPLORATION" office:value-type="string">
            <text:p>KAUP #1 - ZACHRY EXPLORATION</text:p>
          </table:table-cell>
          <table:table-cell office:string-value="TX      " office:value-type="string">
            <text:p>TX <text:s text:c="5"/></text:p>
          </table:table-cell>
          <table:table-cell office:string-value="JACKSON                                 " office:value-type="string">
            <text:p>JACKSON <text:s text:c="32"/></text:p>
          </table:table-cell>
          <table:table-cell office:string-value="R" office:value-type="string">
            <text:p>R</text:p>
          </table:table-cell>
          <table:table-cell office:string-value="Zachry Exploration, Ltd." office:value-type="string">
            <text:p>Zachry Exploration, Ltd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46.650" office:value-type="string">
            <text:p>-246.650</text:p>
          </table:table-cell>
          <table:table-cell office:string-value="776337" office:value-type="string">
            <text:p>77633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28   " office:value-type="string">
            <text:p>82828 <text:s text:c="2"/></text:p>
          </table:table-cell>
          <table:table-cell office:string-value="MOORE STAFFORD - GAITHER PETROLEUM" office:value-type="string">
            <text:p>MOORE STAFFORD - GAITHER PETROLEUM</text:p>
          </table:table-cell>
          <table:table-cell office:string-value="TX      " office:value-type="string">
            <text:p>TX <text:s text:c="5"/></text:p>
          </table:table-cell>
          <table:table-cell office:string-value="JACKSON                                 " office:value-type="string">
            <text:p>JACKSON <text:s text:c="32"/></text:p>
          </table:table-cell>
          <table:table-cell office:string-value="R" office:value-type="string">
            <text:p>R</text:p>
          </table:table-cell>
          <table:table-cell office:string-value="Gaither Petroleum Corporation" office:value-type="string">
            <text:p>Gaither Petroleum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9.220" office:value-type="string">
            <text:p>-239.220</text:p>
          </table:table-cell>
          <table:table-cell office:string-value="693012" office:value-type="string">
            <text:p>69301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82   " office:value-type="string">
            <text:p>82882 <text:s text:c="2"/></text:p>
          </table:table-cell>
          <table:table-cell office:string-value="ROSE PROJECT" office:value-type="string">
            <text:p>ROSE PROJECT</text:p>
          </table:table-cell>
          <table:table-cell office:string-value="TX      " office:value-type="string">
            <text:p>TX <text:s text:c="5"/></text:p>
          </table:table-cell>
          <table:table-cell office:string-value="JACKSON                                 " office:value-type="string">
            <text:p>JACKSON <text:s text:c="32"/></text:p>
          </table:table-cell>
          <table:table-cell office:string-value="R" office:value-type="string">
            <text:p>R</text:p>
          </table:table-cell>
          <table:table-cell office:string-value="Forza Operating LLC" office:value-type="string">
            <text:p>Forza Opera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44.230" office:value-type="string">
            <text:p>-244.23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693   " office:value-type="string">
            <text:p>82693 <text:s text:c="2"/></text:p>
          </table:table-cell>
          <table:table-cell office:string-value="BP AMERICA INTERCONNECT - S &amp; S OPERATING" office:value-type="string">
            <text:p>BP AMERICA INTERCONNECT - S &amp; S OPERATING</text:p>
          </table:table-cell>
          <table:table-cell office:string-value="TX      " office:value-type="string">
            <text:p>TX <text:s text:c="5"/></text:p>
          </table:table-cell>
          <table:table-cell office:string-value="JASPER                                  " office:value-type="string">
            <text:p>JASPER <text:s text:c="33"/></text:p>
          </table:table-cell>
          <table:table-cell office:string-value="R" office:value-type="string">
            <text:p>R</text:p>
          </table:table-cell>
          <table:table-cell office:string-value="S &amp; S Operating Co., Inc." office:value-type="string">
            <text:p>S &amp; S Operating Co.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51.660" office:value-type="string">
            <text:p>-51.660</text:p>
          </table:table-cell>
          <table:table-cell office:string-value="446133" office:value-type="string">
            <text:p>44613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31   " office:value-type="string">
            <text:p>82831 <text:s text:c="2"/></text:p>
          </table:table-cell>
          <table:table-cell office:string-value="GRAHAM CATTLE - ACOCK/ANAQUA " office:value-type="string">
            <text:p>GRAHAM CATTLE - ACOCK/ANAQUA </text:p>
          </table:table-cell>
          <table:table-cell office:string-value="TX      " office:value-type="string">
            <text:p>TX <text:s text:c="5"/></text:p>
          </table:table-cell>
          <table:table-cell office:string-value="JIM WELLS                               " office:value-type="string">
            <text:p>JIM WELLS <text:s text:c="30"/></text:p>
          </table:table-cell>
          <table:table-cell office:string-value="R" office:value-type="string">
            <text:p>R</text:p>
          </table:table-cell>
          <table:table-cell office:string-value="Acock/Anaqua Operating Co., LP" office:value-type="string">
            <text:p>Acock/Anaqua Operating Co.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358.020" office:value-type="string">
            <text:p>-358.020</text:p>
          </table:table-cell>
          <table:table-cell office:string-value="737899" office:value-type="string">
            <text:p>73789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753   " office:value-type="string">
            <text:p>82753 <text:s text:c="2"/></text:p>
          </table:table-cell>
          <table:table-cell office:string-value="GULF PLAINS - DCP OPERATING" office:value-type="string">
            <text:p>GULF PLAINS - DCP OPERATING</text:p>
          </table:table-cell>
          <table:table-cell office:string-value="TX      " office:value-type="string">
            <text:p>TX <text:s text:c="5"/></text:p>
          </table:table-cell>
          <table:table-cell office:string-value="JIM WELLS                               " office:value-type="string">
            <text:p>JIM WELLS <text:s text:c="30"/></text:p>
          </table:table-cell>
          <table:table-cell office:string-value="D" office:value-type="string">
            <text:p>D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367.780" office:value-type="string">
            <text:p>-367.780</text:p>
          </table:table-cell>
          <table:table-cell office:string-value="1177322" office:value-type="string">
            <text:p>117732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59   " office:value-type="string">
            <text:p>82759 <text:s text:c="2"/></text:p>
          </table:table-cell>
          <table:table-cell office:string-value="JALAPENO RECEIPT - DCP" office:value-type="string">
            <text:p>JALAPENO RECEIPT - DCP</text:p>
          </table:table-cell>
          <table:table-cell office:string-value="TX      " office:value-type="string">
            <text:p>TX <text:s text:c="5"/></text:p>
          </table:table-cell>
          <table:table-cell office:string-value="JIM WELLS                               " office:value-type="string">
            <text:p>JIM WELLS <text:s text:c="30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01.720" office:value-type="string">
            <text:p>-401.72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59P  " office:value-type="string">
            <text:p>82759P <text:s text:c="1"/></text:p>
          </table:table-cell>
          <table:table-cell office:string-value="JALAPENO RECEIPT - DCP - PARK" office:value-type="string">
            <text:p>JALAPENO RECEIPT - DCP - PARK</text:p>
          </table:table-cell>
          <table:table-cell office:string-value="TX      " office:value-type="string">
            <text:p>TX <text:s text:c="5"/></text:p>
          </table:table-cell>
          <table:table-cell office:string-value="JIM WELLS                               " office:value-type="string">
            <text:p>JIM WELLS <text:s text:c="30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01.720" office:value-type="string">
            <text:p>-401.72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52   " office:value-type="string">
            <text:p>82852 <text:s text:c="2"/></text:p>
          </table:table-cell>
          <table:table-cell office:string-value="KNOLLE - CUMMINS &amp; WALKER " office:value-type="string">
            <text:p>KNOLLE - CUMMINS &amp; WALKER </text:p>
          </table:table-cell>
          <table:table-cell office:string-value="TX      " office:value-type="string">
            <text:p>TX <text:s text:c="5"/></text:p>
          </table:table-cell>
          <table:table-cell office:string-value="JIM WELLS                               " office:value-type="string">
            <text:p>JIM WELLS <text:s text:c="30"/></text:p>
          </table:table-cell>
          <table:table-cell office:string-value="R" office:value-type="string">
            <text:p>R</text:p>
          </table:table-cell>
          <table:table-cell office:string-value="Cummins &amp; Walker Oil Company, Inc." office:value-type="string">
            <text:p>Cummins &amp; Walker Oil Compan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345.940" office:value-type="string">
            <text:p>-345.940</text:p>
          </table:table-cell>
          <table:table-cell office:string-value="797391" office:value-type="string">
            <text:p>79739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1582   " office:value-type="string">
            <text:p>81582 <text:s text:c="2"/></text:p>
          </table:table-cell>
          <table:table-cell office:string-value="LAGLORIA - OUTLET - DCP OPERATING" office:value-type="string">
            <text:p>LAGLORIA - OUTLET - DCP OPERATING</text:p>
          </table:table-cell>
          <table:table-cell office:string-value="TX      " office:value-type="string">
            <text:p>TX <text:s text:c="5"/></text:p>
          </table:table-cell>
          <table:table-cell office:string-value="JIM WELLS                               " office:value-type="string">
            <text:p>JIM WELLS <text:s text:c="30"/></text:p>
          </table:table-cell>
          <table:table-cell office:string-value="R" office:value-type="string">
            <text:p>R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401.270" office:value-type="string">
            <text:p>-401.270</text:p>
          </table:table-cell>
          <table:table-cell office:string-value="42043" office:value-type="string">
            <text:p>4204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737   " office:value-type="string">
            <text:p>82737 <text:s text:c="2"/></text:p>
          </table:table-cell>
          <table:table-cell office:string-value="LIBERTY COUNTY INTERCONNECT - KINDER MORGAN TEXAS PIPELINE " office:value-type="string">
            <text:p>LIBERTY COUNTY INTERCONNECT - KINDER MORGAN TEXAS PIPELINE </text:p>
          </table:table-cell>
          <table:table-cell office:string-value="TX      " office:value-type="string">
            <text:p>TX <text:s text:c="5"/></text:p>
          </table:table-cell>
          <table:table-cell office:string-value="LIBERTY                                 " office:value-type="string">
            <text:p>LIBERTY <text:s text:c="32"/></text:p>
          </table:table-cell>
          <table:table-cell office:string-value="R" office:value-type="string">
            <text:p>R</text:p>
          </table:table-cell>
          <table:table-cell office:string-value="Kinder Morgan Texas Pipeline LLC" office:value-type="string">
            <text:p>Kinder Morgan Texa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2.820" office:value-type="string">
            <text:p>-112.820</text:p>
          </table:table-cell>
          <table:table-cell office:string-value="737914" office:value-type="string">
            <text:p>73791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737P  " office:value-type="string">
            <text:p>82737P <text:s text:c="1"/></text:p>
          </table:table-cell>
          <table:table-cell office:string-value="LIBERTY COUNTY INTERCONNECT - KINDER MORGAN TEXAS PIPELINE - PARK" office:value-type="string">
            <text:p>LIBERTY COUNTY INTERCONNECT - KINDER MORGAN TEXAS PIPELINE - PARK</text:p>
          </table:table-cell>
          <table:table-cell office:string-value="TX      " office:value-type="string">
            <text:p>TX <text:s text:c="5"/></text:p>
          </table:table-cell>
          <table:table-cell office:string-value="LIBERTY                                 " office:value-type="string">
            <text:p>LIBERTY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2.820" office:value-type="string">
            <text:p>-112.820</text:p>
          </table:table-cell>
          <table:table-cell office:string-value="771359" office:value-type="string">
            <text:p>77135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CPNTXP  " office:value-type="string">
            <text:p>CPNTXP <text:s text:c="1"/></text:p>
          </table:table-cell>
          <table:table-cell office:string-value="Centerpoint North Texas - PARK" office:value-type="string">
            <text:p>Centerpoint North Texas - PARK</text:p>
          </table:table-cell>
          <table:table-cell office:string-value="TX      " office:value-type="string">
            <text:p>TX <text:s text:c="5"/></text:p>
          </table:table-cell>
          <table:table-cell office:string-value="MONTGOMERY                              " office:value-type="string">
            <text:p>MONTGOMERY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37.840" office:value-type="string">
            <text:p>-137.84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032   " office:value-type="string">
            <text:p>82032 <text:s text:c="2"/></text:p>
          </table:table-cell>
          <table:table-cell office:string-value="CITY OF SPLENDORA, TX" office:value-type="string">
            <text:p>CITY OF SPLENDORA, TX</text:p>
          </table:table-cell>
          <table:table-cell office:string-value="TX      " office:value-type="string">
            <text:p>TX <text:s text:c="5"/></text:p>
          </table:table-cell>
          <table:table-cell office:string-value="MONTGOMERY                              " office:value-type="string">
            <text:p>MONTGOMERY <text:s text:c="29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9.300" office:value-type="string">
            <text:p>-119.300</text:p>
          </table:table-cell>
          <table:table-cell office:string-value="155914" office:value-type="string">
            <text:p>15591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032P  " office:value-type="string">
            <text:p>82032P <text:s text:c="1"/></text:p>
          </table:table-cell>
          <table:table-cell office:string-value="CITY OF SPLENDORA, TX - PARK" office:value-type="string">
            <text:p>CITY OF SPLENDORA, TX - PARK</text:p>
          </table:table-cell>
          <table:table-cell office:string-value="TX      " office:value-type="string">
            <text:p>TX <text:s text:c="5"/></text:p>
          </table:table-cell>
          <table:table-cell office:string-value="MONTGOMERY                              " office:value-type="string">
            <text:p>MONTGOMERY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19.300" office:value-type="string">
            <text:p>-119.300</text:p>
          </table:table-cell>
          <table:table-cell office:string-value="486926" office:value-type="string">
            <text:p>48692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0749P  " office:value-type="string">
            <text:p>80749P <text:s text:c="1"/></text:p>
          </table:table-cell>
          <table:table-cell office:string-value="MAPLE HEIGHTS - HOOKS - PARK" office:value-type="string">
            <text:p>MAPLE HEIGHTS - HOOKS - PARK</text:p>
          </table:table-cell>
          <table:table-cell office:string-value="TX      " office:value-type="string">
            <text:p>TX <text:s text:c="5"/></text:p>
          </table:table-cell>
          <table:table-cell office:string-value="MONTGOMERY                              " office:value-type="string">
            <text:p>MONTGOMERY <text:s text:c="29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N/A" office:value-type="string">
            <text:p>N/A</text:p>
          </table:table-cell>
          <table:table-cell office:string-value="350.340" office:value-type="string">
            <text:p>350.34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161   " office:value-type="string">
            <text:p>80161 <text:s text:c="2"/></text:p>
          </table:table-cell>
          <table:table-cell office:string-value="TELFERNER FIELD - WEST" office:value-type="string">
            <text:p>TELFERNER FIELD - WEST</text:p>
          </table:table-cell>
          <table:table-cell office:string-value="TX      " office:value-type="string">
            <text:p>TX <text:s text:c="5"/></text:p>
          </table:table-cell>
          <table:table-cell office:string-value="VICTORIA                                " office:value-type="string">
            <text:p>VICTORIA <text:s text:c="31"/></text:p>
          </table:table-cell>
          <table:table-cell office:string-value="R" office:value-type="string">
            <text:p>R</text:p>
          </table:table-cell>
          <table:table-cell office:string-value="Gulf Coast Energy Inc." office:value-type="string">
            <text:p>Gulf Coast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61.680" office:value-type="string">
            <text:p>-261.680</text:p>
          </table:table-cell>
          <table:table-cell office:string-value="42051" office:value-type="string">
            <text:p>4205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44   " office:value-type="string">
            <text:p>80744 <text:s text:c="2"/></text:p>
          </table:table-cell>
          <table:table-cell office:string-value="KATY - HOUSTON PIPELINE DELIVERY" office:value-type="string">
            <text:p>KATY - HOUSTON PIPELINE DELIVERY</text:p>
          </table:table-cell>
          <table:table-cell office:string-value="TX      " office:value-type="string">
            <text:p>TX <text:s text:c="5"/></text:p>
          </table:table-cell>
          <table:table-cell office:string-value="WALLER                                  " office:value-type="string">
            <text:p>WALLER <text:s text:c="33"/></text:p>
          </table:table-cell>
          <table:table-cell office:string-value="B" office:value-type="string">
            <text:p>B</text:p>
          </table:table-cell>
          <table:table-cell office:string-value="Houston Pipe Line Company LP" office:value-type="string">
            <text:p>Houston Pipe Line Company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1.680" office:value-type="string">
            <text:p>-171.680</text:p>
          </table:table-cell>
          <table:table-cell office:string-value="0" office:value-type="string">
            <text:p>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744P  " office:value-type="string">
            <text:p>80744P <text:s text:c="1"/></text:p>
          </table:table-cell>
          <table:table-cell office:string-value="KATY - HOUSTON PIPELINE DELIVERY - PARK" office:value-type="string">
            <text:p>KATY - HOUSTON PIPELINE DELIVERY - PARK</text:p>
          </table:table-cell>
          <table:table-cell office:string-value="TX      " office:value-type="string">
            <text:p>TX <text:s text:c="5"/></text:p>
          </table:table-cell>
          <table:table-cell office:string-value="WALLER                                  " office:value-type="string">
            <text:p>WALLER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1.680" office:value-type="string">
            <text:p>-171.68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594P  " office:value-type="string">
            <text:p>82594P <text:s text:c="1"/></text:p>
          </table:table-cell>
          <table:table-cell office:string-value="KATY INTERCONNECT TGC RECEIPT- DCP MIDSTREAM - PARK" office:value-type="string">
            <text:p>KATY INTERCONNECT TGC RECEIPT- DCP MIDSTREAM - PARK</text:p>
          </table:table-cell>
          <table:table-cell office:string-value="TX      " office:value-type="string">
            <text:p>TX <text:s text:c="5"/></text:p>
          </table:table-cell>
          <table:table-cell office:string-value="WALLER                                  " office:value-type="string">
            <text:p>WALLER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1.550" office:value-type="string">
            <text:p>-171.550</text:p>
          </table:table-cell>
          <table:table-cell office:string-value="486987" office:value-type="string">
            <text:p>48698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594   " office:value-type="string">
            <text:p>82594 <text:s text:c="2"/></text:p>
          </table:table-cell>
          <table:table-cell office:string-value="KATY INTERCONNECT TGC RECEIPT- DCP OPERATING" office:value-type="string">
            <text:p>KATY INTERCONNECT TGC RECEIPT- DCP OPERATING</text:p>
          </table:table-cell>
          <table:table-cell office:string-value="TX      " office:value-type="string">
            <text:p>TX <text:s text:c="5"/></text:p>
          </table:table-cell>
          <table:table-cell office:string-value="WALLER                                  " office:value-type="string">
            <text:p>WALLER <text:s text:c="33"/></text:p>
          </table:table-cell>
          <table:table-cell office:string-value="R" office:value-type="string">
            <text:p>R</text:p>
          </table:table-cell>
          <table:table-cell office:string-value="DCP Guadalupe Pipeline, LLC" office:value-type="string">
            <text:p>DCP Guadalupe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1.550" office:value-type="string">
            <text:p>-171.550</text:p>
          </table:table-cell>
          <table:table-cell office:string-value="195726" office:value-type="string">
            <text:p>19572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2816   " office:value-type="string">
            <text:p>82816 <text:s text:c="2"/></text:p>
          </table:table-cell>
          <table:table-cell office:string-value="TGC DELIVERY @ KATY STORAGE - KSTLP" office:value-type="string">
            <text:p>TGC DELIVERY @ KATY STORAGE - KSTLP</text:p>
          </table:table-cell>
          <table:table-cell office:string-value="TX      " office:value-type="string">
            <text:p>TX <text:s text:c="5"/></text:p>
          </table:table-cell>
          <table:table-cell office:string-value="WALLER                                  " office:value-type="string">
            <text:p>WALLER <text:s text:c="33"/></text:p>
          </table:table-cell>
          <table:table-cell office:string-value="D" office:value-type="string">
            <text:p>D</text:p>
          </table:table-cell>
          <table:table-cell office:string-value="Katy Storage and Transportation, L.P." office:value-type="string">
            <text:p>Katy Storage and Transportation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60" office:value-type="string">
            <text:p>-173.060</text:p>
          </table:table-cell>
          <table:table-cell office:string-value="482118" office:value-type="string">
            <text:p>48211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16P  " office:value-type="string">
            <text:p>82816P <text:s text:c="1"/></text:p>
          </table:table-cell>
          <table:table-cell office:string-value="TGC DELIVERY @ KATY STORAGE - KSTLP - PARK" office:value-type="string">
            <text:p>TGC DELIVERY @ KATY STORAGE - KSTLP - PARK</text:p>
          </table:table-cell>
          <table:table-cell office:string-value="TX      " office:value-type="string">
            <text:p>TX <text:s text:c="5"/></text:p>
          </table:table-cell>
          <table:table-cell office:string-value="WALLER                                  " office:value-type="string">
            <text:p>WALLER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60" office:value-type="string">
            <text:p>-173.060</text:p>
          </table:table-cell>
          <table:table-cell office:string-value="486982" office:value-type="string">
            <text:p>48698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2815   " office:value-type="string">
            <text:p>82815 <text:s text:c="2"/></text:p>
          </table:table-cell>
          <table:table-cell office:string-value="TGC RECEIPT @ KATY STORAGE - KSTLP" office:value-type="string">
            <text:p>TGC RECEIPT @ KATY STORAGE - KSTLP</text:p>
          </table:table-cell>
          <table:table-cell office:string-value="TX      " office:value-type="string">
            <text:p>TX <text:s text:c="5"/></text:p>
          </table:table-cell>
          <table:table-cell office:string-value="WALLER                                  " office:value-type="string">
            <text:p>WALLER <text:s text:c="33"/></text:p>
          </table:table-cell>
          <table:table-cell office:string-value="R" office:value-type="string">
            <text:p>R</text:p>
          </table:table-cell>
          <table:table-cell office:string-value="Katy Storage and Transportation, L.P." office:value-type="string">
            <text:p>Katy Storage and Transportation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60" office:value-type="string">
            <text:p>-173.060</text:p>
          </table:table-cell>
          <table:table-cell office:string-value="482117" office:value-type="string">
            <text:p>48211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2815P  " office:value-type="string">
            <text:p>82815P <text:s text:c="1"/></text:p>
          </table:table-cell>
          <table:table-cell office:string-value="TGC RECEIPT @ KATY STORAGE - KSTLP - PARK" office:value-type="string">
            <text:p>TGC RECEIPT @ KATY STORAGE - KSTLP - PARK</text:p>
          </table:table-cell>
          <table:table-cell office:string-value="TX      " office:value-type="string">
            <text:p>TX <text:s text:c="5"/></text:p>
          </table:table-cell>
          <table:table-cell office:string-value="WALLER                                  " office:value-type="string">
            <text:p>WALLER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3.060" office:value-type="string">
            <text:p>-173.060</text:p>
          </table:table-cell>
          <table:table-cell office:string-value="486981" office:value-type="string">
            <text:p>48698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1749   " office:value-type="string">
            <text:p>81749 <text:s text:c="2"/></text:p>
          </table:table-cell>
          <table:table-cell office:string-value="TRUNKLINE / KATY - ATMOS ENERGY " office:value-type="string">
            <text:p>TRUNKLINE / KATY - ATMOS ENERGY </text:p>
          </table:table-cell>
          <table:table-cell office:string-value="TX      " office:value-type="string">
            <text:p>TX <text:s text:c="5"/></text:p>
          </table:table-cell>
          <table:table-cell office:string-value="WALLER                                  " office:value-type="string">
            <text:p>WALLER <text:s text:c="33"/></text:p>
          </table:table-cell>
          <table:table-cell office:string-value="R" office:value-type="string">
            <text:p>R</text:p>
          </table:table-cell>
          <table:table-cell office:string-value="Atmos Energy Corporation" office:value-type="string">
            <text:p>Atmos Energy Corporation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2.160" office:value-type="string">
            <text:p>-172.160</text:p>
          </table:table-cell>
          <table:table-cell office:string-value="59636" office:value-type="string">
            <text:p>5963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1749P  " office:value-type="string">
            <text:p>81749P <text:s text:c="1"/></text:p>
          </table:table-cell>
          <table:table-cell office:string-value="TRUNKLINE / KATY - ATMOS ENERGY - PARK" office:value-type="string">
            <text:p>TRUNKLINE / KATY - ATMOS ENERGY - PARK</text:p>
          </table:table-cell>
          <table:table-cell office:string-value="TX      " office:value-type="string">
            <text:p>TX <text:s text:c="5"/></text:p>
          </table:table-cell>
          <table:table-cell office:string-value="WALLER                                  " office:value-type="string">
            <text:p>WALLER <text:s text:c="33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72.160" office:value-type="string">
            <text:p>-172.160</text:p>
          </table:table-cell>
          <table:table-cell office:string-value="486985" office:value-type="string">
            <text:p>48698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415   " office:value-type="string">
            <text:p>80415 <text:s text:c="2"/></text:p>
          </table:table-cell>
          <table:table-cell office:string-value="EAST BERNARD FIELD - MARWELL" office:value-type="string">
            <text:p>EAST BERNARD FIELD - MARWELL</text:p>
          </table:table-cell>
          <table:table-cell office:string-value="TX      " office:value-type="string">
            <text:p>TX <text:s text:c="5"/></text:p>
          </table:table-cell>
          <table:table-cell office:string-value="WHARTON                                 " office:value-type="string">
            <text:p>WHARTON <text:s text:c="32"/></text:p>
          </table:table-cell>
          <table:table-cell office:string-value="R" office:value-type="string">
            <text:p>R</text:p>
          </table:table-cell>
          <table:table-cell office:string-value="Marwell Petroleum, Inc." office:value-type="string">
            <text:p>Marwell Petroleum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4.250" office:value-type="string">
            <text:p>-194.250</text:p>
          </table:table-cell>
          <table:table-cell office:string-value="42060" office:value-type="string">
            <text:p>4206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0415P  " office:value-type="string">
            <text:p>80415P <text:s text:c="1"/></text:p>
          </table:table-cell>
          <table:table-cell office:string-value="EAST BERNARD FIELD - MARWELL - PARK" office:value-type="string">
            <text:p>EAST BERNARD FIELD - MARWELL - PARK</text:p>
          </table:table-cell>
          <table:table-cell office:string-value="TX      " office:value-type="string">
            <text:p>TX <text:s text:c="5"/></text:p>
          </table:table-cell>
          <table:table-cell office:string-value="WHARTON                                 " office:value-type="string">
            <text:p>WHARTON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4.250" office:value-type="string">
            <text:p>-194.250</text:p>
          </table:table-cell>
          <table:table-cell office:string-value="486994" office:value-type="string">
            <text:p>48699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145   " office:value-type="string">
            <text:p>80145 <text:s text:c="2"/></text:p>
          </table:table-cell>
          <table:table-cell office:string-value="IRR. TX - GAIL MORTON &amp; SON" office:value-type="string">
            <text:p>IRR. TX - GAIL MORTON &amp; SON</text:p>
          </table:table-cell>
          <table:table-cell office:string-value="TX      " office:value-type="string">
            <text:p>TX <text:s text:c="5"/></text:p>
          </table:table-cell>
          <table:table-cell office:string-value="WHARTON                                 " office:value-type="string">
            <text:p>WHARTON <text:s text:c="32"/></text:p>
          </table:table-cell>
          <table:table-cell office:string-value="D" office:value-type="string">
            <text:p>D</text:p>
          </table:table-cell>
          <table:table-cell office:string-value="Dennis Morton Farms" office:value-type="string">
            <text:p>Dennis Morton Farm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2.230" office:value-type="string">
            <text:p>-232.230</text:p>
          </table:table-cell>
          <table:table-cell office:string-value="155743" office:value-type="string">
            <text:p>15574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497   " office:value-type="string">
            <text:p>80497 <text:s text:c="2"/></text:p>
          </table:table-cell>
          <table:table-cell office:string-value="IRR. TX - GAIL MORTON FARMS #2" office:value-type="string">
            <text:p>IRR. TX - GAIL MORTON FARMS #2</text:p>
          </table:table-cell>
          <table:table-cell office:string-value="TX      " office:value-type="string">
            <text:p>TX <text:s text:c="5"/></text:p>
          </table:table-cell>
          <table:table-cell office:string-value="WHARTON                                 " office:value-type="string">
            <text:p>WHARTON <text:s text:c="32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29.830" office:value-type="string">
            <text:p>-229.830</text:p>
          </table:table-cell>
          <table:table-cell office:string-value="155741" office:value-type="string">
            <text:p>15574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152   " office:value-type="string">
            <text:p>80152 <text:s text:c="2"/></text:p>
          </table:table-cell>
          <table:table-cell office:string-value="IRR. TX - GOFF FARMS" office:value-type="string">
            <text:p>IRR. TX - GOFF FARMS</text:p>
          </table:table-cell>
          <table:table-cell office:string-value="TX      " office:value-type="string">
            <text:p>TX <text:s text:c="5"/></text:p>
          </table:table-cell>
          <table:table-cell office:string-value="WHARTON                                 " office:value-type="string">
            <text:p>WHARTON <text:s text:c="32"/></text:p>
          </table:table-cell>
          <table:table-cell office:string-value="D" office:value-type="string">
            <text:p>D</text:p>
          </table:table-cell>
          <table:table-cell office:string-value="Goff Farms" office:value-type="string">
            <text:p>Goff Farm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29.830" office:value-type="string">
            <text:p>-229.830</text:p>
          </table:table-cell>
          <table:table-cell office:string-value="155744" office:value-type="string">
            <text:p>15574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443   " office:value-type="string">
            <text:p>80443 <text:s text:c="2"/></text:p>
          </table:table-cell>
          <table:table-cell office:string-value="IRR. TX - GOFF FARMS #2" office:value-type="string">
            <text:p>IRR. TX - GOFF FARMS #2</text:p>
          </table:table-cell>
          <table:table-cell office:string-value="TX      " office:value-type="string">
            <text:p>TX <text:s text:c="5"/></text:p>
          </table:table-cell>
          <table:table-cell office:string-value="WHARTON                                 " office:value-type="string">
            <text:p>WHARTON <text:s text:c="32"/></text:p>
          </table:table-cell>
          <table:table-cell office:string-value="D" office:value-type="string">
            <text:p>D</text:p>
          </table:table-cell>
          <table:table-cell office:string-value="Goff Farms" office:value-type="string">
            <text:p>Goff Farm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32.960" office:value-type="string">
            <text:p>-232.960</text:p>
          </table:table-cell>
          <table:table-cell office:string-value="155742" office:value-type="string">
            <text:p>15574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MD" office:value-type="string">
            <text:p>MD</text:p>
          </table:table-cell>
          <table:table-cell office:string-value="80151   " office:value-type="string">
            <text:p>80151 <text:s text:c="2"/></text:p>
          </table:table-cell>
          <table:table-cell office:string-value="IRR. TX - P.E. PEARSON" office:value-type="string">
            <text:p>IRR. TX - P.E. PEARSON</text:p>
          </table:table-cell>
          <table:table-cell office:string-value="TX      " office:value-type="string">
            <text:p>TX <text:s text:c="5"/></text:p>
          </table:table-cell>
          <table:table-cell office:string-value="WHARTON                                 " office:value-type="string">
            <text:p>WHARTON <text:s text:c="32"/></text:p>
          </table:table-cell>
          <table:table-cell office:string-value="D" office:value-type="string">
            <text:p>D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29.830" office:value-type="string">
            <text:p>-229.830</text:p>
          </table:table-cell>
          <table:table-cell office:string-value="155746" office:value-type="string">
            <text:p>15574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N " office:value-type="string">
            <text:p>N </text:p>
          </table:table-cell>
          <table:table-cell office:string-value="N " office:value-type="string">
            <text:p>N </text:p>
          </table:table-cell>
          <table:table-cell office:string-value="80752P  " office:value-type="string">
            <text:p>80752P <text:s text:c="1"/></text:p>
          </table:table-cell>
          <table:table-cell office:string-value="PINTAIL #1 - PARK" office:value-type="string">
            <text:p>PINTAIL #1 - PARK</text:p>
          </table:table-cell>
          <table:table-cell office:string-value="TX      " office:value-type="string">
            <text:p>TX <text:s text:c="5"/></text:p>
          </table:table-cell>
          <table:table-cell office:string-value="WHARTON                                 " office:value-type="string">
            <text:p>WHARTON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03.100" office:value-type="string">
            <text:p>-203.100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0758   " office:value-type="string">
            <text:p>80758 <text:s text:c="2"/></text:p>
          </table:table-cell>
          <table:table-cell office:string-value="TRUNKLINE-MATTERHORN INTERCONNECT" office:value-type="string">
            <text:p>TRUNKLINE-MATTERHORN INTERCONNECT</text:p>
          </table:table-cell>
          <table:table-cell office:string-value="TX      " office:value-type="string">
            <text:p>TX <text:s text:c="5"/></text:p>
          </table:table-cell>
          <table:table-cell office:string-value="WHARTON                                 " office:value-type="string">
            <text:p>WHARTON <text:s text:c="32"/></text:p>
          </table:table-cell>
          <table:table-cell office:string-value="R" office:value-type="string">
            <text:p>R</text:p>
          </table:table-cell>
          <table:table-cell office:string-value="Matterhorn Express Pipeline, LLC" office:value-type="string">
            <text:p>Matterhorn Express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199.340" office:value-type="string">
            <text:p>-199.340</text:p>
          </table:table-cell>
          <table:table-cell office:string-value="0" office:value-type="string">
            <text:p>0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N" office:value-type="string">
            <text:p>N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N " office:value-type="string">
            <text:p>N </text:p>
          </table:table-cell>
          <table:table-cell office:string-value="81526   " office:value-type="string">
            <text:p>81526 <text:s text:c="2"/></text:p>
          </table:table-cell>
          <table:table-cell office:string-value="WHARTON CO - ENTERPRISE TEXAS PIPELINE " office:value-type="string">
            <text:p>WHARTON CO - ENTERPRISE TEXAS PIPELINE </text:p>
          </table:table-cell>
          <table:table-cell office:string-value="TX      " office:value-type="string">
            <text:p>TX <text:s text:c="5"/></text:p>
          </table:table-cell>
          <table:table-cell office:string-value="WHARTON                                 " office:value-type="string">
            <text:p>WHARTON <text:s text:c="32"/></text:p>
          </table:table-cell>
          <table:table-cell office:string-value="R" office:value-type="string">
            <text:p>R</text:p>
          </table:table-cell>
          <table:table-cell office:string-value="Enterprise Texas Pipeline LLC" office:value-type="string">
            <text:p>Enterprise Texa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17.640" office:value-type="string">
            <text:p>-217.640</text:p>
          </table:table-cell>
          <table:table-cell office:string-value="27098" office:value-type="string">
            <text:p>2709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  <table:table-row>
          <table:table-cell office:string-value="MR" office:value-type="string">
            <text:p>MR</text:p>
          </table:table-cell>
          <table:table-cell office:string-value="MD" office:value-type="string">
            <text:p>MD</text:p>
          </table:table-cell>
          <table:table-cell office:string-value="81526P  " office:value-type="string">
            <text:p>81526P <text:s text:c="1"/></text:p>
          </table:table-cell>
          <table:table-cell office:string-value="WHARTON CO - ENTERPRISE TEXAS PIPELINE - PARK" office:value-type="string">
            <text:p>WHARTON CO - ENTERPRISE TEXAS PIPELINE - PARK</text:p>
          </table:table-cell>
          <table:table-cell office:string-value="TX      " office:value-type="string">
            <text:p>TX <text:s text:c="5"/></text:p>
          </table:table-cell>
          <table:table-cell office:string-value="WHARTON                                 " office:value-type="string">
            <text:p>WHARTON <text:s text:c="32"/></text:p>
          </table:table-cell>
          <table:table-cell office:string-value="B" office:value-type="string">
            <text:p>B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FLD" office:value-type="string">
            <text:p>FLD</text:p>
          </table:table-cell>
          <table:table-cell office:string-value="-217.640" office:value-type="string">
            <text:p>-217.640</text:p>
          </table:table-cell>
          <table:table-cell office:string-value="486989" office:value-type="string">
            <text:p>48698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TGC" office:value-type="string">
            <text:p>TGC</text:p>
          </table:table-cell>
          <table:table-cell office:string-value="Y" office:value-type="string">
            <text:p>Y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5T04:48:18</meta:creation-date>
    <meta:editing-cycles>1</meta:editing-cycles>
    <dc:language>en</dc:language>
    <dc:creator>ZETHOU-WWEXT02P$</dc:creator>
    <dc:date>2026-08-25T04:48:20</dc:date>
    <meta:editing-duration>PT1.964S</meta:editing-duration>
  </office:meta>
</office:document-meta>
</file>