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Notice Type" office:value-type="string">
            <text:p>Notice Type</text:p>
          </table:table-cell>
          <table:table-cell office:string-value="Posted Date/Time" office:value-type="string">
            <text:p>Posted Date/Time</text:p>
          </table:table-cell>
          <table:table-cell office:string-value="Notice Eff Date/Time" office:value-type="string">
            <text:p>Notice Eff Date/Time</text:p>
          </table:table-cell>
          <table:table-cell office:string-value="Notice End Date/Time" office:value-type="string">
            <text:p>Notice End Date/Time</text:p>
          </table:table-cell>
          <table:table-cell office:string-value="Notice ID" office:value-type="string">
            <text:p>Notice ID</text:p>
          </table:table-cell>
          <table:table-cell office:string-value="Subject" office:value-type="string">
            <text:p>Subject</text:p>
          </table:table-cell>
          <table:table-cell office:string-value="Response Date/Time" office:value-type="string">
            <text:p>Response Date/Time</text:p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7:30 PM" office:value-type="string">
            <text:p>Aug 24 2026 7:30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74" office:value-type="string">
            <text:p>67974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7:30 PM" office:value-type="string">
            <text:p>Aug 24 2026 7:30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72" office:value-type="string">
            <text:p>67972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7:30 PM" office:value-type="string">
            <text:p>Aug 24 2026 7:30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73" office:value-type="string">
            <text:p>67973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7:30 PM" office:value-type="string">
            <text:p>Aug 24 2026 7:30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69" office:value-type="string">
            <text:p>67969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7:30 PM" office:value-type="string">
            <text:p>Aug 24 2026 7:30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70" office:value-type="string">
            <text:p>67970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7:30 PM" office:value-type="string">
            <text:p>Aug 24 2026 7:30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71" office:value-type="string">
            <text:p>6797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7:30 PM" office:value-type="string">
            <text:p>Aug 24 2026 7:30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68" office:value-type="string">
            <text:p>67968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6" office:value-type="string">
            <text:p>67966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7" office:value-type="string">
            <text:p>67967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2" office:value-type="string">
            <text:p>67962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3" office:value-type="string">
            <text:p>67963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4" office:value-type="string">
            <text:p>67964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5" office:value-type="string">
            <text:p>67965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6:30 PM" office:value-type="string">
            <text:p>Aug 24 2026 6:30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61" office:value-type="string">
            <text:p>67961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3:05 PM" office:value-type="string">
            <text:p>Aug 24 2026 3:0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58" office:value-type="string">
            <text:p>67958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3:05 PM" office:value-type="string">
            <text:p>Aug 24 2026 3:0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59" office:value-type="string">
            <text:p>67959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3:05 PM" office:value-type="string">
            <text:p>Aug 24 2026 3:0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60" office:value-type="string">
            <text:p>6796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3:05 PM" office:value-type="string">
            <text:p>Aug 24 2026 3:0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55" office:value-type="string">
            <text:p>67955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3:05 PM" office:value-type="string">
            <text:p>Aug 24 2026 3:0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56" office:value-type="string">
            <text:p>67956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3:05 PM" office:value-type="string">
            <text:p>Aug 24 2026 3:0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57" office:value-type="string">
            <text:p>67957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3:05 PM" office:value-type="string">
            <text:p>Aug 24 2026 3:0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54" office:value-type="string">
            <text:p>67954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1" office:value-type="string">
            <text:p>67941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2" office:value-type="string">
            <text:p>67942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3" office:value-type="string">
            <text:p>67943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4" office:value-type="string">
            <text:p>67944</text:p>
          </table:table-cell>
          <table:table-cell office:string-value="Tres Palacios Storage (Rec)" office:value-type="string">
            <text:p>Tres Palacios Storage (Rec)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40" office:value-type="string">
            <text:p>67940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8" office:value-type="string">
            <text:p>67938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9" office:value-type="string">
            <text:p>67939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5" office:value-type="string">
            <text:p>6793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6" office:value-type="string">
            <text:p>6793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7" office:value-type="string">
            <text:p>67937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:31 PM" office:value-type="string">
            <text:p>Aug 24 2026 1:31 PM</text:p>
          </table:table-cell>
          <table:table-cell office:string-value="Aug 25 2026 9:00 AM" office:value-type="string">
            <text:p>Aug 25 2026 9:00 AM</text:p>
          </table:table-cell>
          <table:table-cell office:string-value="Aug 26 2026 8:59 AM" office:value-type="string">
            <text:p>Aug 26 2026 8:59 AM</text:p>
          </table:table-cell>
          <table:table-cell office:string-value="67934" office:value-type="string">
            <text:p>67934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0:29 AM" office:value-type="string">
            <text:p>Aug 24 2026 10:29 A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31" office:value-type="string">
            <text:p>67931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0:29 AM" office:value-type="string">
            <text:p>Aug 24 2026 10:29 A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27" office:value-type="string">
            <text:p>67927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0:29 AM" office:value-type="string">
            <text:p>Aug 24 2026 10:29 A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28" office:value-type="string">
            <text:p>67928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0:29 AM" office:value-type="string">
            <text:p>Aug 24 2026 10:29 A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29" office:value-type="string">
            <text:p>67929</text:p>
          </table:table-cell>
          <table:table-cell office:string-value="TRANSCO St Helena" office:value-type="string">
            <text:p>TRANSCO St Helena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0:29 AM" office:value-type="string">
            <text:p>Aug 24 2026 10:29 A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30" office:value-type="string">
            <text:p>67930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0:29 AM" office:value-type="string">
            <text:p>Aug 24 2026 10:29 A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25" office:value-type="string">
            <text:p>67925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4 2026 10:29 AM" office:value-type="string">
            <text:p>Aug 24 2026 10:29 A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26" office:value-type="string">
            <text:p>67926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6:31 PM" office:value-type="string">
            <text:p>Aug 23 2026 6:31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13" office:value-type="string">
            <text:p>67913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6:31 PM" office:value-type="string">
            <text:p>Aug 23 2026 6:31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14" office:value-type="string">
            <text:p>67914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6:31 PM" office:value-type="string">
            <text:p>Aug 23 2026 6:31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15" office:value-type="string">
            <text:p>67915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6:31 PM" office:value-type="string">
            <text:p>Aug 23 2026 6:31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16" office:value-type="string">
            <text:p>67916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6:31 PM" office:value-type="string">
            <text:p>Aug 23 2026 6:31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11" office:value-type="string">
            <text:p>67911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6:31 PM" office:value-type="string">
            <text:p>Aug 23 2026 6:31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12" office:value-type="string">
            <text:p>67912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04" office:value-type="string">
            <text:p>67904</text:p>
          </table:table-cell>
          <table:table-cell office:string-value="Lake Murphy-TECO/PGS" office:value-type="string">
            <text:p>Lake Murphy-TECO/PG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05" office:value-type="string">
            <text:p>67905</text:p>
          </table:table-cell>
          <table:table-cell office:string-value="ANR St Landry Parish" office:value-type="string">
            <text:p>ANR St Landry Parish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899" office:value-type="string">
            <text:p>67899</text:p>
          </table:table-cell>
          <table:table-cell office:string-value="Okeechobee Reticulated Area-Segmented" office:value-type="string">
            <text:p>Okeechobee Reticulated Area-Segmented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00" office:value-type="string">
            <text:p>67900</text:p>
          </table:table-cell>
          <table:table-cell office:string-value="SNG Franklinton-FGT Capacity" office:value-type="string">
            <text:p>SNG Franklinton-FGT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01" office:value-type="string">
            <text:p>67901</text:p>
          </table:table-cell>
          <table:table-cell office:string-value="CS #75" office:value-type="string">
            <text:p>CS #75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02" office:value-type="string">
            <text:p>67902</text:p>
          </table:table-cell>
          <table:table-cell office:string-value="GSPL Merrill" office:value-type="string">
            <text:p>GSPL Merrill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903" office:value-type="string">
            <text:p>67903</text:p>
          </table:table-cell>
          <table:table-cell office:string-value="Pearl River" office:value-type="string">
            <text:p>Pearl River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896" office:value-type="string">
            <text:p>67896</text:p>
          </table:table-cell>
          <table:table-cell office:string-value="CS #9 Franklinton" office:value-type="string">
            <text:p>CS #9 Franklinton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897" office:value-type="string">
            <text:p>67897</text:p>
          </table:table-cell>
          <table:table-cell office:string-value="CS #10 Wiggins" office:value-type="string">
            <text:p>CS #10 Wiggins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898" office:value-type="string">
            <text:p>67898</text:p>
          </table:table-cell>
          <table:table-cell office:string-value="CS #8 Zachary Zone 2" office:value-type="string">
            <text:p>CS #8 Zachary Zone 2</text:p>
          </table:table-cell>
          <table:table-cell office:string-value="" office:value-type="string">
            <text:p/>
          </table:table-cell>
        </table:table-row>
        <table:table-row>
          <table:table-cell office:string-value="Cap. Constraint" office:value-type="string">
            <text:p>Cap. Constraint</text:p>
          </table:table-cell>
          <table:table-cell office:string-value="Aug 23 2026 1:55 PM" office:value-type="string">
            <text:p>Aug 23 2026 1:55 PM</text:p>
          </table:table-cell>
          <table:table-cell office:string-value="Aug 24 2026 9:00 AM" office:value-type="string">
            <text:p>Aug 24 2026 9:00 AM</text:p>
          </table:table-cell>
          <table:table-cell office:string-value="Aug 25 2026 8:59 AM" office:value-type="string">
            <text:p>Aug 25 2026 8:59 AM</text:p>
          </table:table-cell>
          <table:table-cell office:string-value="67895" office:value-type="string">
            <text:p>67895</text:p>
          </table:table-cell>
          <table:table-cell office:string-value="East Leg Group" office:value-type="string">
            <text:p>East Leg Group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10:03 AM" office:value-type="string">
            <text:p>Apr 27 2026 10:03 AM</text:p>
          </table:table-cell>
          <table:table-cell office:string-value="Apr 27 2026 10:03 AM" office:value-type="string">
            <text:p>Apr 27 2026 10:03 AM</text:p>
          </table:table-cell>
          <table:table-cell office:string-value="Jan 1 2200 12:00 AM" office:value-type="string">
            <text:p>Jan 1 2200 12:00 AM</text:p>
          </table:table-cell>
          <table:table-cell office:string-value="63237" office:value-type="string">
            <text:p>63237</text:p>
          </table:table-cell>
          <table:table-cell office:string-value="FGT West Leg Point List Updated 2026-04-27" office:value-type="string">
            <text:p>FGT We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7 2026 9:33 AM" office:value-type="string">
            <text:p>Apr 27 2026 9:33 AM</text:p>
          </table:table-cell>
          <table:table-cell office:string-value="Apr 27 2026 9:33 AM" office:value-type="string">
            <text:p>Apr 27 2026 9:33 AM</text:p>
          </table:table-cell>
          <table:table-cell office:string-value="Jan 1 2200 12:00 AM" office:value-type="string">
            <text:p>Jan 1 2200 12:00 AM</text:p>
          </table:table-cell>
          <table:table-cell office:string-value="63236" office:value-type="string">
            <text:p>63236</text:p>
          </table:table-cell>
          <table:table-cell office:string-value="FGT East Leg Point List Updated 2026-04-27" office:value-type="string">
            <text:p>FGT East Leg Point List Updated 2026-04-27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Feb 20 2026 10:25 AM" office:value-type="string">
            <text:p>Feb 20 2026 10:25 AM</text:p>
          </table:table-cell>
          <table:table-cell office:string-value="Mar 1 2026 10:25 AM" office:value-type="string">
            <text:p>Mar 1 2026 10:25 AM</text:p>
          </table:table-cell>
          <table:table-cell office:string-value="Jan 1 2200 12:00 AM" office:value-type="string">
            <text:p>Jan 1 2200 12:00 AM</text:p>
          </table:table-cell>
          <table:table-cell office:string-value="61719" office:value-type="string">
            <text:p>61719</text:p>
          </table:table-cell>
          <table:table-cell office:string-value="Changes Unit Fuel Charge Effective March 1, 2026" office:value-type="string">
            <text:p>Changes Unit Fuel Charge Effective March 1, 202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Oct 22 2025 7:47 AM" office:value-type="string">
            <text:p>Oct 22 2025 7:47 AM</text:p>
          </table:table-cell>
          <table:table-cell office:string-value="Jan 1 2026 12:00 AM" office:value-type="string">
            <text:p>Jan 1 2026 12:00 AM</text:p>
          </table:table-cell>
          <table:table-cell office:string-value="Jan 1 2027 12:00 AM" office:value-type="string">
            <text:p>Jan 1 2027 12:00 AM</text:p>
          </table:table-cell>
          <table:table-cell office:string-value="59394" office:value-type="string">
            <text:p>59394</text:p>
          </table:table-cell>
          <table:table-cell office:string-value="FGT 2026 Holiday Schedule for Capacity Release" office:value-type="string">
            <text:p>FGT 2026 Holiday Schedule for Capacity Releas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2 2024 8:59 AM" office:value-type="string">
            <text:p>Nov 22 2024 8:59 AM</text:p>
          </table:table-cell>
          <table:table-cell office:string-value="Dec 1 2024 9:00 AM" office:value-type="string">
            <text:p>Dec 1 2024 9:00 AM</text:p>
          </table:table-cell>
          <table:table-cell office:string-value="Jan 1 2200 12:00 AM" office:value-type="string">
            <text:p>Jan 1 2200 12:00 AM</text:p>
          </table:table-cell>
          <table:table-cell office:string-value="49666" office:value-type="string">
            <text:p>49666</text:p>
          </table:table-cell>
          <table:table-cell office:string-value="Changes Unit Fuel Charge Effective December 1, 2024" office:value-type="string">
            <text:p>Changes Unit Fuel Charge Effective December 1, 2024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1" office:value-type="string">
            <text:p>38331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ug 28 2023 9:00 AM" office:value-type="string">
            <text:p>Aug 28 2023 9:00 AM</text:p>
          </table:table-cell>
          <table:table-cell office:string-value="Aug 28 2023 9:00 AM" office:value-type="string">
            <text:p>Aug 28 2023 9:00 AM</text:p>
          </table:table-cell>
          <table:table-cell office:string-value="Jan 1 2200 12:00 AM" office:value-type="string">
            <text:p>Jan 1 2200 12:00 AM</text:p>
          </table:table-cell>
          <table:table-cell office:string-value="38332" office:value-type="string">
            <text:p>38332</text:p>
          </table:table-cell>
          <table:table-cell office:string-value="ROFR Bids Posting for FTS-1 Capacity" office:value-type="string">
            <text:p>ROFR Bids Posting for FTS-1 Capacity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Nov 28 2022 10:45 AM" office:value-type="string">
            <text:p>Nov 28 2022 10:45 AM</text:p>
          </table:table-cell>
          <table:table-cell office:string-value="Nov 28 2022 10:45 AM" office:value-type="string">
            <text:p>Nov 28 2022 10:45 AM</text:p>
          </table:table-cell>
          <table:table-cell office:string-value="Jan 1 2200 11:59 PM" office:value-type="string">
            <text:p>Jan 1 2200 11:59 PM</text:p>
          </table:table-cell>
          <table:table-cell office:string-value="31891" office:value-type="string">
            <text:p>31891</text:p>
          </table:table-cell>
          <table:table-cell office:string-value="Methane Charge" office:value-type="string">
            <text:p>Methane Charg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Apr 2 2018 4:38 PM" office:value-type="string">
            <text:p>Apr 2 2018 4:38 PM</text:p>
          </table:table-cell>
          <table:table-cell office:string-value="Apr 2 2018 4:38 PM" office:value-type="string">
            <text:p>Apr 2 2018 4:38 PM</text:p>
          </table:table-cell>
          <table:table-cell office:string-value="Until further notice" office:value-type="string">
            <text:p>Until further notice</text:p>
          </table:table-cell>
          <table:table-cell office:string-value="13492" office:value-type="string">
            <text:p>13492</text:p>
          </table:table-cell>
          <table:table-cell office:string-value="EDI Available" office:value-type="string">
            <text:p>EDI Available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y 25 2016 10:35 AM" office:value-type="string">
            <text:p>May 25 2016 10:35 AM</text:p>
          </table:table-cell>
          <table:table-cell office:string-value="May 25 2016 10:32 AM" office:value-type="string">
            <text:p>May 25 2016 10:32 AM</text:p>
          </table:table-cell>
          <table:table-cell office:string-value="Until further notice" office:value-type="string">
            <text:p>Until further notice</text:p>
          </table:table-cell>
          <table:table-cell office:string-value="9890" office:value-type="string">
            <text:p>9890</text:p>
          </table:table-cell>
          <table:table-cell office:string-value="Flow Day Diversion Confirmation Changes Effective June 1, 2016" office:value-type="string">
            <text:p>Flow Day Diversion Confirmation Changes Effective June 1, 2016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Mar 26 2015 9:52 AM" office:value-type="string">
            <text:p>Mar 26 2015 9:52 AM</text:p>
          </table:table-cell>
          <table:table-cell office:string-value="Mar 26 2015 9:00 AM" office:value-type="string">
            <text:p>Mar 26 2015 9:00 AM</text:p>
          </table:table-cell>
          <table:table-cell office:string-value="Until further notice" office:value-type="string">
            <text:p>Until further notice</text:p>
          </table:table-cell>
          <table:table-cell office:string-value="9227" office:value-type="string">
            <text:p>9227</text:p>
          </table:table-cell>
          <table:table-cell office:string-value="FERC Order 801 Compliance" office:value-type="string">
            <text:p>FERC Order 801 Compliance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30 PM" office:value-type="string">
            <text:p>Feb 6 2015 3:30 PM</text:p>
          </table:table-cell>
          <table:table-cell office:string-value="Feb 6 2015 3:29 PM" office:value-type="string">
            <text:p>Feb 6 2015 3:29 PM</text:p>
          </table:table-cell>
          <table:table-cell office:string-value="Until further notice" office:value-type="string">
            <text:p>Until further notice</text:p>
          </table:table-cell>
          <table:table-cell office:string-value="9226" office:value-type="string">
            <text:p>9226</text:p>
          </table:table-cell>
          <table:table-cell office:string-value="Gas Quality - Wobbe Index" office:value-type="string">
            <text:p>Gas Quality - Wobbe Index</text:p>
          </table:table-cell>
          <table:table-cell office:string-value="" office:value-type="string">
            <text:p/>
          </table:table-cell>
        </table:table-row>
        <table:table-row>
          <table:table-cell office:string-value="Gas Quality" office:value-type="string">
            <text:p>Gas Quality</text:p>
          </table:table-cell>
          <table:table-cell office:string-value="Feb 6 2015 3:29 PM" office:value-type="string">
            <text:p>Feb 6 2015 3:29 PM</text:p>
          </table:table-cell>
          <table:table-cell office:string-value="Feb 6 2015 3:27 PM" office:value-type="string">
            <text:p>Feb 6 2015 3:27 PM</text:p>
          </table:table-cell>
          <table:table-cell office:string-value="Until further notice" office:value-type="string">
            <text:p>Until further notice</text:p>
          </table:table-cell>
          <table:table-cell office:string-value="9225" office:value-type="string">
            <text:p>9225</text:p>
          </table:table-cell>
          <table:table-cell office:string-value="Gas Quality - CO2" office:value-type="string">
            <text:p>Gas Quality - CO2</text:p>
          </table:table-cell>
          <table:table-cell office:string-value="" office:value-type="string">
            <text:p/>
          </table:table-cell>
        </table:table-row>
        <table:table-row>
          <table:table-cell office:string-value="Other" office:value-type="string">
            <text:p>Other</text:p>
          </table:table-cell>
          <table:table-cell office:string-value="Sep 9 2014 11:06 AM" office:value-type="string">
            <text:p>Sep 9 2014 11:06 AM</text:p>
          </table:table-cell>
          <table:table-cell office:string-value="Sep 9 2014 11:04 AM" office:value-type="string">
            <text:p>Sep 9 2014 11:04 AM</text:p>
          </table:table-cell>
          <table:table-cell office:string-value="Until further notice" office:value-type="string">
            <text:p>Until further notice</text:p>
          </table:table-cell>
          <table:table-cell office:string-value="9220" office:value-type="string">
            <text:p>9220</text:p>
          </table:table-cell>
          <table:table-cell office:string-value="FGT Flow Day Diversion Updates" office:value-type="string">
            <text:p>FGT Flow Day Diversion Updates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5T04:48:13</meta:creation-date>
    <meta:editing-cycles>1</meta:editing-cycles>
    <dc:language>en</dc:language>
    <dc:creator>ZETHOU-WWEXT02P$</dc:creator>
    <dc:date>2026-08-25T04:48:13</dc:date>
    <meta:editing-duration>PT0.045S</meta:editing-duration>
  </office:meta>
</office:document-meta>
</file>