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20.0990" office:value-type="string">
            <text:p>1020.0990</text:p>
          </table:table-cell>
          <table:table-cell office:string-value="1.0507" office:value-type="string">
            <text:p>1.0507</text:p>
          </table:table-cell>
          <table:table-cell office:string-value="0.5654" office:value-type="string">
            <text:p>0.5654</text:p>
          </table:table-cell>
          <table:table-cell office:string-value="0.5814" office:value-type="string">
            <text:p>0.5814</text:p>
          </table:table-cell>
          <table:table-cell office:string-value="95.7834" office:value-type="string">
            <text:p>95.7834</text:p>
          </table:table-cell>
          <table:table-cell office:string-value="2.3997" office:value-type="string">
            <text:p>2.3997</text:p>
          </table:table-cell>
          <table:table-cell office:string-value="0.1422" office:value-type="string">
            <text:p>0.1422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8748" office:value-type="string">
            <text:p>1337.8748</text:p>
          </table:table-cell>
          <table:table-cell office:string-value="-38.1844" office:value-type="string">
            <text:p>-38.1844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0:56</meta:creation-date>
    <meta:editing-cycles>1</meta:editing-cycles>
    <dc:language>en</dc:language>
    <dc:creator>ZETHOU-WWEXT02P$</dc:creator>
    <dc:date>2026-08-25T07:40:56</dc:date>
    <meta:editing-duration>PT0.156S</meta:editing-duration>
  </office:meta>
</office:document-meta>
</file>