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4530" office:value-type="string">
            <text:p>4530</text:p>
          </table:table-cell>
          <table:table-cell office:string-value="Tiger Gas Quality" office:value-type="string">
            <text:p>Tiger Gas Quality</text:p>
          </table:table-cell>
          <table:table-cell office:string-value="      1011" office:value-type="string">
            <text:p> <text:s text:c="5"/>1011</text:p>
          </table:table-cell>
          <table:table-cell office:string-value="    1.332" office:value-type="string">
            <text:p> <text:s text:c="3"/>1.332</text:p>
          </table:table-cell>
          <table:table-cell office:string-value="    0.404" office:value-type="string">
            <text:p> <text:s text:c="3"/>0.404</text:p>
          </table:table-cell>
          <table:table-cell office:string-value="    0.578" office:value-type="string">
            <text:p> <text:s text:c="3"/>0.578</text:p>
          </table:table-cell>
          <table:table-cell office:string-value="   96.723" office:value-type="string">
            <text:p> <text:s text:c="2"/>96.723</text:p>
          </table:table-cell>
          <table:table-cell office:string-value="    1.329" office:value-type="string">
            <text:p> <text:s text:c="3"/>1.329</text:p>
          </table:table-cell>
          <table:table-cell office:string-value="    0.128" office:value-type="string">
            <text:p> <text:s text:c="3"/>0.128</text:p>
          </table:table-cell>
          <table:table-cell office:string-value="    0.039" office:value-type="string">
            <text:p> <text:s text:c="3"/>0.039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377" office:value-type="string">
            <text:p> 1329.377</text:p>
          </table:table-cell>
          <table:table-cell office:string-value="0.000" office:value-type="string">
            <text:p>0.000</text:p>
          </table:table-cell>
          <table:table-cell office:string-value="08/23/2026" office:value-type="string">
            <text:p>08/23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6:25:13</meta:creation-date>
    <meta:editing-cycles>1</meta:editing-cycles>
    <dc:language>en</dc:language>
    <dc:creator>ZETHOU-WWEXT02P$</dc:creator>
    <dc:date>2026-08-25T06:25:13</dc:date>
    <meta:editing-duration>PT0.007S</meta:editing-duration>
  </office:meta>
</office:document-meta>
</file>