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74509" office:value-type="string">
            <text:p>74509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403" office:value-type="string">
            <text:p>11240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34089" office:value-type="string">
            <text:p>134089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42849" office:value-type="string">
            <text:p>542849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282986" office:value-type="string">
            <text:p>282986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4:19:26</meta:creation-date>
    <meta:editing-cycles>1</meta:editing-cycles>
    <dc:language>en</dc:language>
    <dc:creator>ZETHOU-WWEXT01P$</dc:creator>
    <dc:date>2026-08-25T04:19:26</dc:date>
    <meta:editing-duration>PT0.006S</meta:editing-duration>
  </office:meta>
</office:document-meta>
</file>