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6150" office:value-type="string">
            <text:p>836150</text:p>
          </table:table-cell>
          <table:table-cell office:string-value="3850" office:value-type="string">
            <text:p>385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207500" office:value-type="string">
            <text:p>207500</text:p>
          </table:table-cell>
          <table:table-cell office:string-value="592500" office:value-type="string">
            <text:p>592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000" office:value-type="string">
            <text:p>168000</text:p>
          </table:table-cell>
          <table:table-cell office:string-value="132000" office:value-type="string">
            <text:p>132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65457" office:value-type="string">
            <text:p>365457</text:p>
          </table:table-cell>
          <table:table-cell office:string-value="64543" office:value-type="string">
            <text:p>645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10655" office:value-type="string">
            <text:p>510655</text:p>
          </table:table-cell>
          <table:table-cell office:string-value="289345" office:value-type="string">
            <text:p>289345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04544" office:value-type="string">
            <text:p>104544</text:p>
          </table:table-cell>
          <table:table-cell office:string-value="385456" office:value-type="string">
            <text:p>3854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50001" office:value-type="string">
            <text:p>250001</text:p>
          </table:table-cell>
          <table:table-cell office:string-value="49999" office:value-type="string">
            <text:p>499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6000" office:value-type="string">
            <text:p>26000</text:p>
          </table:table-cell>
          <table:table-cell office:string-value="374000" office:value-type="string">
            <text:p>374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21659" office:value-type="string">
            <text:p>21659</text:p>
          </table:table-cell>
          <table:table-cell office:string-value="368341" office:value-type="string">
            <text:p>3683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52644" office:value-type="string">
            <text:p>252644</text:p>
          </table:table-cell>
          <table:table-cell office:string-value="97356" office:value-type="string">
            <text:p>973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82927" office:value-type="string">
            <text:p>82927</text:p>
          </table:table-cell>
          <table:table-cell office:string-value="317073" office:value-type="string">
            <text:p>31707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44738" office:value-type="string">
            <text:p>844738</text:p>
          </table:table-cell>
          <table:table-cell office:string-value="605262" office:value-type="string">
            <text:p>605262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82603" office:value-type="string">
            <text:p>282603</text:p>
          </table:table-cell>
          <table:table-cell office:string-value="117397" office:value-type="string">
            <text:p>1173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695787" office:value-type="string">
            <text:p>695787</text:p>
          </table:table-cell>
          <table:table-cell office:string-value="254213" office:value-type="string">
            <text:p>25421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000" office:value-type="string">
            <text:p>3000</text:p>
          </table:table-cell>
          <table:table-cell office:string-value="497000" office:value-type="string">
            <text:p>497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77" office:value-type="string">
            <text:p>11077</text:p>
          </table:table-cell>
          <table:table-cell office:string-value="88923" office:value-type="string">
            <text:p>8892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16127" office:value-type="string">
            <text:p>16127</text:p>
          </table:table-cell>
          <table:table-cell office:string-value="73473" office:value-type="string">
            <text:p>734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92537" office:value-type="string">
            <text:p>1792537</text:p>
          </table:table-cell>
          <table:table-cell office:string-value="26463" office:value-type="string">
            <text:p>26463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956350" office:value-type="string">
            <text:p>956350</text:p>
          </table:table-cell>
          <table:table-cell office:string-value="143650" office:value-type="string">
            <text:p>143650</text:p>
          </table:table-cell>
          <table:table-cell office:string-value="MLZ     " office:value-type="string">
            <text:p>ML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49:55</meta:creation-date>
    <meta:editing-cycles>1</meta:editing-cycles>
    <dc:language>en</dc:language>
    <dc:creator>ZETHOU-WWEXT01P$</dc:creator>
    <dc:date>2026-08-25T00:49:55</dc:date>
    <meta:editing-duration>PT0.041S</meta:editing-duration>
  </office:meta>
</office:document-meta>
</file>