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62219" office:value-type="string">
            <text:p>262219</text:p>
          </table:table-cell>
          <table:table-cell office:string-value="737781" office:value-type="string">
            <text:p>73778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9111" office:value-type="string">
            <text:p>39111</text:p>
          </table:table-cell>
          <table:table-cell office:string-value="960889" office:value-type="string">
            <text:p>9608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3282" office:value-type="string">
            <text:p>43282</text:p>
          </table:table-cell>
          <table:table-cell office:string-value="956718" office:value-type="string">
            <text:p>9567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9741" office:value-type="string">
            <text:p>9741</text:p>
          </table:table-cell>
          <table:table-cell office:string-value="1390259" office:value-type="string">
            <text:p>13902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6400" office:value-type="string">
            <text:p>16400</text:p>
          </table:table-cell>
          <table:table-cell office:string-value="483600" office:value-type="string">
            <text:p>483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07900" office:value-type="string">
            <text:p>107900</text:p>
          </table:table-cell>
          <table:table-cell office:string-value="392100" office:value-type="string">
            <text:p>392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20000" office:value-type="string">
            <text:p>2000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6972" office:value-type="string">
            <text:p>406972</text:p>
          </table:table-cell>
          <table:table-cell office:string-value="393028" office:value-type="string">
            <text:p>39302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0588" office:value-type="string">
            <text:p>10588</text:p>
          </table:table-cell>
          <table:table-cell office:string-value="54412" office:value-type="string">
            <text:p>5441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51920" office:value-type="string">
            <text:p>51920</text:p>
          </table:table-cell>
          <table:table-cell office:string-value="339080" office:value-type="string">
            <text:p>33908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6254" office:value-type="string">
            <text:p>546254</text:p>
          </table:table-cell>
          <table:table-cell office:string-value="353746" office:value-type="string">
            <text:p>353746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881" office:value-type="string">
            <text:p>881</text:p>
          </table:table-cell>
          <table:table-cell office:string-value="173119" office:value-type="string">
            <text:p>17311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9512" office:value-type="string">
            <text:p>259512</text:p>
          </table:table-cell>
          <table:table-cell office:string-value="140488" office:value-type="string">
            <text:p>140488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89666" office:value-type="string">
            <text:p>289666</text:p>
          </table:table-cell>
          <table:table-cell office:string-value="210334" office:value-type="string">
            <text:p>2103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36782" office:value-type="string">
            <text:p>236782</text:p>
          </table:table-cell>
          <table:table-cell office:string-value="189218" office:value-type="string">
            <text:p>1892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3605" office:value-type="string">
            <text:p>23605</text:p>
          </table:table-cell>
          <table:table-cell office:string-value="226395" office:value-type="string">
            <text:p>22639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00203" office:value-type="string">
            <text:p>100203</text:p>
          </table:table-cell>
          <table:table-cell office:string-value="549797" office:value-type="string">
            <text:p>54979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748069" office:value-type="string">
            <text:p>748069</text:p>
          </table:table-cell>
          <table:table-cell office:string-value="1251931" office:value-type="string">
            <text:p>1251931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10500" office:value-type="string">
            <text:p>210500</text:p>
          </table:table-cell>
          <table:table-cell office:string-value="1189500" office:value-type="string">
            <text:p>1189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39594" office:value-type="string">
            <text:p>39594</text:p>
          </table:table-cell>
          <table:table-cell office:string-value="260406" office:value-type="string">
            <text:p>26040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85252" office:value-type="string">
            <text:p>285252</text:p>
          </table:table-cell>
          <table:table-cell office:string-value="214748" office:value-type="string">
            <text:p>21474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24141" office:value-type="string">
            <text:p>124141</text:p>
          </table:table-cell>
          <table:table-cell office:string-value="375859" office:value-type="string">
            <text:p>37585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24487" office:value-type="string">
            <text:p>24487</text:p>
          </table:table-cell>
          <table:table-cell office:string-value="355513" office:value-type="string">
            <text:p>35551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183691" office:value-type="string">
            <text:p>183691</text:p>
          </table:table-cell>
          <table:table-cell office:string-value="566309" office:value-type="string">
            <text:p>56630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8384" office:value-type="string">
            <text:p>158384</text:p>
          </table:table-cell>
          <table:table-cell office:string-value="209616" office:value-type="string">
            <text:p>20961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3160" office:value-type="string">
            <text:p>43160</text:p>
          </table:table-cell>
          <table:table-cell office:string-value="456840" office:value-type="string">
            <text:p>4568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0665" office:value-type="string">
            <text:p>10665</text:p>
          </table:table-cell>
          <table:table-cell office:string-value="489335" office:value-type="string">
            <text:p>48933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10865" office:value-type="string">
            <text:p>410865</text:p>
          </table:table-cell>
          <table:table-cell office:string-value="89135" office:value-type="string">
            <text:p>8913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0:11</meta:creation-date>
    <meta:editing-cycles>1</meta:editing-cycles>
    <dc:language>en</dc:language>
    <dc:creator>ZETHOU-WWEXT04P$</dc:creator>
    <dc:date>2026-08-25T07:40:11</dc:date>
    <meta:editing-duration>PT0.093S</meta:editing-duration>
  </office:meta>
</office:document-meta>
</file>